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607f2" style:family="table">
      <style:table-properties style:rel-width="100" table:align="center"/>
    </style:style>
    <style:style style:name="1607f2.0" style:family="table-column">
      <style:table-column-properties style:column-width="9.70cm"/>
    </style:style>
    <style:style style:name="1607f2.1" style:family="table-column">
      <style:table-column-properties style:column-width="7.94cm"/>
    </style:style>
    <style:style style:name="bfa01b" style:family="table">
      <style:table-properties style:rel-width="100" table:align="center"/>
    </style:style>
    <style:style style:name="bfa01b.0" style:family="table-column">
      <style:table-column-properties style:column-width="17.64cm"/>
    </style:style>
    <style:style style:name="77a03d" style:family="table">
      <style:table-properties style:rel-width="100" table:align="center"/>
    </style:style>
    <style:style style:name="77a03d.0" style:family="table-column">
      <style:table-column-properties style:column-width="11.47cm"/>
    </style:style>
    <style:style style:name="77a03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607f2" table:style-name="1607f2">
          <table:table-column table:style-name="1607f2.0"/>
          <table:table-column table:style-name="1607f2.1"/>
          <table:table-row>
            <table:table-cell office:value-type="string">
              <text:p text:style-name="IM1"><draw:frame draw:style-name="fr1" draw:name="8a509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fa01b" table:style-name="bfa01b">
          <table:table-column table:style-name="bfa01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63</text:span></text:p>
        <text:p text:style-name="P3_InstBodyJustified"><text:span text:style-name="T3">Ano 1963 · Data 08/03/1963 · Status EM VIGOR</text:span></text:p>
        <text:p text:style-name="P4_InstBodyJustified"><text:span text:style-name="T4">Ementa: REQUERIMENTO Nº 43/C/62 - REQUERENDO A CONCESSÃO DE UMA LICENÇA DE UM ANO, PARA TRATAR DE INTERESSES PARTICULARES.</text:span></text:p>
        <text:p text:style-name="P5_InstBodyJustified"><text:span text:style-name="T5">RESOLUÇÃO Nº 1, DE 8 DE MARÇO DE 1963</text:span></text:p>
        <text:p text:style-name="P6_InstBodyJustified"><text:span text:style-name="T6">(REQUERIMENTO Nº 43/C/62 - REQUERENDO A CONCESSÃO DE UMA LICENÇA DE UM ANO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43/C/62, que se refere ao processo nº 142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ROBERTO DE LIMA CAMPOS, nove (9) meses de licença, a partir da presente data, conforme o requerimento nº 43/C/62, que se refere ao processo nº 142 de 1962.</text:span></text:p>
        <text:p text:style-name="P19"><text:span text:style-name="T14">Art. 2º<text:s/></text:span><text:span text:style-name="T15">Esta resolução entrará em vigor na data de sua publicação, revogadas disposições em contrário.</text:span></text:p>
        <text:p text:style-name="P22"><text:span text:style-name="T16">Sala das Sessões, aos 08 de março de 1963.</text:span></text:p>
        <text:p text:style-name="P24"><text:span text:style-name="T17">Christovam de Haro</text:span></text:p>
        <text:p text:style-name="P26"><text:span text:style-name="T18">Presidente</text:span></text:p>
        <text:p text:style-name="P28"><text:span text:style-name="T19">José Nunes Pereira</text:span></text:p>
        <text:p text:style-name="P30"><text:span text:style-name="T20">Secretário em Exercício</text:span></text:p>
        <text:p text:style-name="P32"><text:span text:style-name="T21">Publicada e registrada na Secretaria da Câmara Municipal de Votuporanga, aos 08 de março de 1963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77a03d" table:style-name="77a03d">
          <table:table-column table:style-name="77a03d.0"/>
          <table:table-column table:style-name="77a03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0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607f2" style:family="table">
      <style:table-properties style:rel-width="100" table:align="center"/>
    </style:style>
    <style:style style:name="1607f2.0" style:family="table-column">
      <style:table-column-properties style:column-width="9.70cm"/>
    </style:style>
    <style:style style:name="1607f2.1" style:family="table-column">
      <style:table-column-properties style:column-width="7.94cm"/>
    </style:style>
    <style:style style:name="bfa01b" style:family="table">
      <style:table-properties style:rel-width="100" table:align="center"/>
    </style:style>
    <style:style style:name="bfa01b.0" style:family="table-column">
      <style:table-column-properties style:column-width="17.64cm"/>
    </style:style>
    <style:style style:name="77a03d" style:family="table">
      <style:table-properties style:rel-width="100" table:align="center"/>
    </style:style>
    <style:style style:name="77a03d.0" style:family="table-column">
      <style:table-column-properties style:column-width="11.47cm"/>
    </style:style>
    <style:style style:name="77a03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32.000</dc:date>
    <meta:generator>PHPWord</meta:generator>
    <meta:initial-creator/>
    <meta:creation-date>2026-08-20T12:12:32.000</meta:creation-date>
    <meta:keyword/>
    <meta:user-defined meta:name="Category"/>
    <meta:user-defined meta:name="Company"/>
    <meta:user-defined meta:name="Manager"/>
  </office:meta>
</office:document-meta>
</file>