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ee3c" style:family="table">
      <style:table-properties style:rel-width="100" table:align="center"/>
    </style:style>
    <style:style style:name="19ee3c.0" style:family="table-column">
      <style:table-column-properties style:column-width="9.70cm"/>
    </style:style>
    <style:style style:name="19ee3c.1" style:family="table-column">
      <style:table-column-properties style:column-width="7.94cm"/>
    </style:style>
    <style:style style:name="03d272" style:family="table">
      <style:table-properties style:rel-width="100" table:align="center"/>
    </style:style>
    <style:style style:name="03d272.0" style:family="table-column">
      <style:table-column-properties style:column-width="17.64cm"/>
    </style:style>
    <style:style style:name="529e97" style:family="table">
      <style:table-properties style:rel-width="100" table:align="center"/>
    </style:style>
    <style:style style:name="529e97.0" style:family="table-column">
      <style:table-column-properties style:column-width="11.47cm"/>
    </style:style>
    <style:style style:name="529e9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ee3c" table:style-name="19ee3c">
          <table:table-column table:style-name="19ee3c.0"/>
          <table:table-column table:style-name="19ee3c.1"/>
          <table:table-row>
            <table:table-cell office:value-type="string">
              <text:p text:style-name="IM1"><draw:frame draw:style-name="fr1" draw:name="2fe88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3d272" table:style-name="03d272">
          <table:table-column table:style-name="03d27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62</text:span></text:p>
        <text:p text:style-name="P3_InstBodyJustified"><text:span text:style-name="T3">Ano 1962 · Data 18/12/1962 · Status EM VIGOR</text:span></text:p>
        <text:p text:style-name="P4_InstBodyJustified"><text:span text:style-name="T4">Ementa: REQUERENDO A CONCESSÃO DE UMA LICENÇA DE SEIS MESES, PARA TRATAR DE INTERESSES PARTICULARES.</text:span></text:p>
        <text:p text:style-name="P5_InstBodyJustified"><text:span text:style-name="T5">RESOLUÇÃO Nº 15, DE 18 DE DEZEMBRO DE 1962</text:span></text:p>
        <text:p text:style-name="P6_InstBodyJustified"><text:span text:style-name="T6">(REQUERENDO A CONCESSÃO DE UMA LICENÇA DE SE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Mesa da Câmara Municipal de Votuporanga, faz publicar a seguinte resolução:</text:span></text:p>
        <text:p text:style-name="P12"><text:span text:style-name="T10">A CÂMARA MUNICIPAL DE VOTUPORANGA RESOLVE:</text:span></text:p>
        <text:p text:style-name="P14"><text:span text:style-name="T11">APROVAR, nos seus termos o requerimento nº 42/C/62, que se refere ao processo nº 141 de 1962, a saber:</text:span></text:p>
        <text:p text:style-name="P16"><text:span text:style-name="T12">A CÂMARA MUNICIPAL DE VOTUPORANGA DECRETA E PROMULGA A SEGUINTE RESOLUÇÃO:</text:span></text:p>
        <text:p text:style-name="P18"><text:span text:style-name="T13">Art. 1º</text:span><text:span text:style-name="T14"><text:s/>Fica concedida ao sr. vereador NELSON PRANDINI GALHA, uma licença de seis meses, a partir da presente data, conforme o requerimento nº 42/C/62, que se refere ao processo nº 141 de 1962.</text:span></text:p>
        <text:p text:style-name="P21"><text:span text:style-name="T15">Art. 2º</text:span><text:span text:style-name="T16"><text:s/>Esta resolução entrará em vigor na data de sua publicação, revogadas as disposições em contrário.</text:span></text:p>
        <text:p text:style-name="P24"><text:span text:style-name="T17">Sala das Sessões, 18 de dezembro de 1962.</text:span></text:p>
        <text:p text:style-name="P26"><text:span text:style-name="T18">Ultimatum Fava</text:span></text:p>
        <text:p text:style-name="P28"><text:span text:style-name="T19">Presidente</text:span></text:p>
        <text:p text:style-name="P30"><text:span text:style-name="T20">José Nunes Pereira</text:span></text:p>
        <text:p text:style-name="P32"><text:span text:style-name="T21">Secretário em Exercício</text:span></text:p>
        <text:p text:style-name="P34"><text:span text:style-name="T22">Publicada e registrada na Secretaria da Câmara Municipal de Votuporanga, aos 18 de dezembro de 1962.</text:span></text:p>
        <text:p text:style-name="P36"><text:span text:style-name="T23">Hugo Xavier da Silva</text:span></text:p>
        <text:p text:style-name="P38"><text:span text:style-name="T24">Diretor da Secretaria</text:span></text:p>
        <text:p text:style-name="Standard"/>
        <table:table table:name="529e97" table:style-name="529e97">
          <table:table-column table:style-name="529e97.0"/>
          <table:table-column table:style-name="529e9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9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ee3c" style:family="table">
      <style:table-properties style:rel-width="100" table:align="center"/>
    </style:style>
    <style:style style:name="19ee3c.0" style:family="table-column">
      <style:table-column-properties style:column-width="9.70cm"/>
    </style:style>
    <style:style style:name="19ee3c.1" style:family="table-column">
      <style:table-column-properties style:column-width="7.94cm"/>
    </style:style>
    <style:style style:name="03d272" style:family="table">
      <style:table-properties style:rel-width="100" table:align="center"/>
    </style:style>
    <style:style style:name="03d272.0" style:family="table-column">
      <style:table-column-properties style:column-width="17.64cm"/>
    </style:style>
    <style:style style:name="529e97" style:family="table">
      <style:table-properties style:rel-width="100" table:align="center"/>
    </style:style>
    <style:style style:name="529e97.0" style:family="table-column">
      <style:table-column-properties style:column-width="11.47cm"/>
    </style:style>
    <style:style style:name="529e9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47.000</dc:date>
    <meta:generator>PHPWord</meta:generator>
    <meta:initial-creator/>
    <meta:creation-date>2026-08-19T06:58:47.000</meta:creation-date>
    <meta:keyword/>
    <meta:user-defined meta:name="Category"/>
    <meta:user-defined meta:name="Company"/>
    <meta:user-defined meta:name="Manager"/>
  </office:meta>
</office:document-meta>
</file>