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weight="bold" style:font-weight-asian="bold"/>
    </style:style>
    <style:style style:name="P32" style:family="paragraph" style:parent-style-name="Normal">
      <style:paragraph-properties/>
    </style:style>
    <style:style style:name="T24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weight="bold" style:font-weight-asian="bold"/>
    </style:style>
    <style:style style:name="P35" style:family="paragraph" style:parent-style-name="Normal">
      <style:paragraph-properties/>
    </style:style>
    <style:style style:name="T26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both"/>
    </style:style>
    <style:style style:name="T32" style:family="text">
      <style:text-properties style:font-name="Arial" style:font-name-complex="Arial" fo:font-style="italic" style:font-style-asian="italic" style:font-style-complex="italic"/>
    </style:style>
    <style:style style:name="P48" style:family="paragraph" style:parent-style-name="Normal">
      <style:paragraph-properties/>
    </style:style>
    <style:style style:name="P49" style:family="paragraph" style:parent-style-name="Normal">
      <style:paragraph-properties fo:text-align="center"/>
    </style:style>
    <style:style style:name="T3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0" style:family="paragraph" style:parent-style-name="Normal">
      <style:paragraph-properties/>
    </style:style>
    <style:style style:name="P51" style:family="paragraph" style:parent-style-name="Normal">
      <style:paragraph-properties fo:text-align="center"/>
    </style:style>
    <style:style style:name="T34" style:family="text">
      <style:text-properties style:font-name="Arial" style:font-name-complex="Arial" fo:font-style="italic" style:font-style-asian="italic" style:font-style-complex="italic"/>
    </style:style>
    <style:style style:name="P5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cbe2e" style:family="table">
      <style:table-properties style:rel-width="100" table:align="center"/>
    </style:style>
    <style:style style:name="ccbe2e.0" style:family="table-column">
      <style:table-column-properties style:column-width="9.70cm"/>
    </style:style>
    <style:style style:name="ccbe2e.1" style:family="table-column">
      <style:table-column-properties style:column-width="7.94cm"/>
    </style:style>
    <style:style style:name="2b36a2" style:family="table">
      <style:table-properties style:rel-width="100" table:align="center"/>
    </style:style>
    <style:style style:name="2b36a2.0" style:family="table-column">
      <style:table-column-properties style:column-width="17.64cm"/>
    </style:style>
    <style:style style:name="829960" style:family="table">
      <style:table-properties style:rel-width="100" table:align="center"/>
    </style:style>
    <style:style style:name="829960.0" style:family="table-column">
      <style:table-column-properties style:column-width="11.47cm"/>
    </style:style>
    <style:style style:name="82996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ccbe2e" table:style-name="ccbe2e">
          <table:table-column table:style-name="ccbe2e.0"/>
          <table:table-column table:style-name="ccbe2e.1"/>
          <table:table-row>
            <table:table-cell office:value-type="string">
              <text:p text:style-name="IM1"><draw:frame draw:style-name="fr1" draw:name="7edbfb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b36a2" table:style-name="2b36a2">
          <table:table-column table:style-name="2b36a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4/1962</text:span></text:p>
        <text:p text:style-name="P3_InstBodyJustified"><text:span text:style-name="T3">Ano 1962 · Data 17/11/1962 · Status EM VIGOR</text:span></text:p>
        <text:p text:style-name="P4_InstBodyJustified"><text:span text:style-name="T4">Ementa: DISPÕE SOBRE ALTERAÇÃO DO ARTIGO Nº 1, DA RESOLUÇÃO Nº 15/61, DE 28/08/1961.</text:span></text:p>
        <text:p text:style-name="P5_InstBodyJustified"><text:span text:style-name="T5">RESOLUÇÃO Nº 14, DE 17 DE NOVEMBRO DE 1962</text:span></text:p>
        <text:p text:style-name="P6_InstBodyJustified"><text:span text:style-name="T6">(DISPÕE SOBRE ALTERAÇÃO DO ARTIGO Nº 1, DA RESOLUÇÃO Nº 15/61, DE 28/08/1961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7/62, que se refere ao processo nº 138 de 1962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/text:span><text:span text:style-name="T13"><text:s/>O Art. 1º, da Resolução nº 15/61, de 28 de agosto de 1961, passa a ter a seguinte redação:</text:span></text:p>
        <text:p text:style-name="P19"><text:span text:style-name="T14">“Art. 1º</text:span><text:span text:style-name="T15"><text:s/>O salário-família, instituído pelo art. 99, da Constituição do Estado, será concedido a todo ocupante de cargo público de provimento efetivo, que tiver dependentes, na razão de Cr$ 1.200,00 (um mil e duzentos cruzeiros) mensais, por dependente.</text:span><text:span text:style-name="T16">”</text:span></text:p>
        <text:p text:style-name="P23"><text:span text:style-name="T17">“Art. 1º</text:span><text:span text:style-name="T18"><text:s/>O salário-família, instituído pelo art. 99, da Constituição do Estado, será concedido a todo ocupante de cargo público de provimento efetivo, que tiver dependentes, na razão de Cr$ 3.000 (três mil cruzeiros) mensais, por dependente.</text:span><text:span text:style-name="T19">”</text:span><text:a xlink:type="simple" xlink:href="http://www.leinasnuvens.com.br/legislacao/SP/votuporanga/resolucao/1965/dezembro/965.php">(Redação dada pela Resolução nº 9/65, de 21.12.1965)</text:a></text:p>
        <text:p text:style-name="P27"><text:span text:style-name="T20">Art. 1º<text:s/></text:span><text:span text:style-name="T21">O salário-família, instituído por lei, será concedido aos funcionários da Secretaria da Câmara Municipal, à razão de NCr$ 4,80 (quatro cruzeiros novos e oitenta centavos) mensais, por dependente.</text:span><text:span text:style-name="T22">”</text:span><text:a xlink:type="simple" xlink:href="http://www.leinasnuvens.com.br/legislacao/SP/votuporanga/resolucao/1968/mar%C3%A7o/368.php">(Redação dada pela Resolução nº 3/68, de 25.03.1968)</text:a></text:p>
        <text:p text:style-name="P31"><text:span text:style-name="T23">Art. 2º</text:span><text:span text:style-name="T24"><text:s/>Esta resolução entrará em vigor no dia 1º de janeiro de 1963.</text:span></text:p>
        <text:p text:style-name="P34"><text:span text:style-name="T25">Art. 3º</text:span><text:span text:style-name="T26"><text:s/>Revogam-se as disposições em contrário.</text:span></text:p>
        <text:p text:style-name="P37"><text:span text:style-name="T27">Sala das Sessões, 17 de novembro de 1962.</text:span></text:p>
        <text:p text:style-name="P39"><text:span text:style-name="T28">Ultimatum Fava</text:span></text:p>
        <text:p text:style-name="P41"><text:span text:style-name="T29">Presidente</text:span></text:p>
        <text:p text:style-name="P43"><text:span text:style-name="T30">Antonio Comar</text:span></text:p>
        <text:p text:style-name="P45"><text:span text:style-name="T31">2º Secretário em Exercício</text:span></text:p>
        <text:p text:style-name="P47"><text:span text:style-name="T32">Publicada e registrada na Secretaria da Câmara Municipal de Votuporanga, aos 17 de novembro de 1962.</text:span></text:p>
        <text:p text:style-name="P49"><text:span text:style-name="T33">Hugo Xavier da Silva</text:span></text:p>
        <text:p text:style-name="P51"><text:span text:style-name="T34">Diretor da Secretaria</text:span></text:p>
        <text:p text:style-name="Standard"/>
        <table:table table:name="829960" table:style-name="829960">
          <table:table-column table:style-name="829960.0"/>
          <table:table-column table:style-name="82996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08</text:span></text:p>
            </table:table-cell>
            <table:table-cell office:value-type="string">
              <text:p><text:span>Gerado em 21/08/2026 16:2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ccbe2e" style:family="table">
      <style:table-properties style:rel-width="100" table:align="center"/>
    </style:style>
    <style:style style:name="ccbe2e.0" style:family="table-column">
      <style:table-column-properties style:column-width="9.70cm"/>
    </style:style>
    <style:style style:name="ccbe2e.1" style:family="table-column">
      <style:table-column-properties style:column-width="7.94cm"/>
    </style:style>
    <style:style style:name="2b36a2" style:family="table">
      <style:table-properties style:rel-width="100" table:align="center"/>
    </style:style>
    <style:style style:name="2b36a2.0" style:family="table-column">
      <style:table-column-properties style:column-width="17.64cm"/>
    </style:style>
    <style:style style:name="829960" style:family="table">
      <style:table-properties style:rel-width="100" table:align="center"/>
    </style:style>
    <style:style style:name="829960.0" style:family="table-column">
      <style:table-column-properties style:column-width="11.47cm"/>
    </style:style>
    <style:style style:name="82996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1T19:22:55.000</dc:date>
    <meta:generator>PHPWord</meta:generator>
    <meta:initial-creator/>
    <meta:creation-date>2026-08-21T19:22:55.000</meta:creation-date>
    <meta:keyword/>
    <meta:user-defined meta:name="Category"/>
    <meta:user-defined meta:name="Company"/>
    <meta:user-defined meta:name="Manager"/>
  </office:meta>
</office:document-meta>
</file>