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a4225" style:family="table">
      <style:table-properties style:rel-width="100" table:align="center"/>
    </style:style>
    <style:style style:name="8a4225.0" style:family="table-column">
      <style:table-column-properties style:column-width="9.70cm"/>
    </style:style>
    <style:style style:name="8a4225.1" style:family="table-column">
      <style:table-column-properties style:column-width="7.94cm"/>
    </style:style>
    <style:style style:name="ac4246" style:family="table">
      <style:table-properties style:rel-width="100" table:align="center"/>
    </style:style>
    <style:style style:name="ac4246.0" style:family="table-column">
      <style:table-column-properties style:column-width="17.64cm"/>
    </style:style>
    <style:style style:name="a2abb4" style:family="table">
      <style:table-properties style:rel-width="100" table:align="center"/>
    </style:style>
    <style:style style:name="a2abb4.0" style:family="table-column">
      <style:table-column-properties style:column-width="11.47cm"/>
    </style:style>
    <style:style style:name="a2abb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a4225" table:style-name="8a4225">
          <table:table-column table:style-name="8a4225.0"/>
          <table:table-column table:style-name="8a4225.1"/>
          <table:table-row>
            <table:table-cell office:value-type="string">
              <text:p text:style-name="IM1"><draw:frame draw:style-name="fr1" draw:name="4c89e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c4246" table:style-name="ac4246">
          <table:table-column table:style-name="ac424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62</text:span></text:p>
        <text:p text:style-name="P3_InstBodyJustified"><text:span text:style-name="T3">Ano 1962 · Data 26/02/1962 · Status EM VIGOR</text:span></text:p>
        <text:p text:style-name="P4_InstBodyJustified"><text:span text:style-name="T4">Ementa: REQUERENDO UMA LICENÇA DE QUATRO MESES PARA TRATAR DE INTERESSES PARTICULARES.</text:span></text:p>
        <text:p text:style-name="P5_InstBodyJustified"><text:span text:style-name="T5">RESOLUÇÃO Nº 1, DE 26 DE FEVEREIRO DE 1962</text:span></text:p>
        <text:p text:style-name="P6_InstBodyJustified"><text:span text:style-name="T6">(REQUERENDO UMA LICENÇA DE QUATRO MESES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1/C/62, que se refere ao processo nº 4, de 1962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 concedida ao vereador Donato Laridondo, uma licença de quatro (4) meses, a partir da presente data, conforme o requerimento nº 1/C/62, que se refere ao processo nº 4, de 1962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26 de fevereiro de 1962.</text:span></text:p>
        <text:p text:style-name="P24"><text:span text:style-name="T17">Christovam de Haro</text:span></text:p>
        <text:p text:style-name="P26"><text:span text:style-name="T18">Presidente em Exercício</text:span></text:p>
        <text:p text:style-name="P28"><text:span text:style-name="T19">Gabriel Jabur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6 de fevereiro de 1962.</text:span></text:p>
        <text:p text:style-name="P34"><text:span text:style-name="T22">Ruy Leone Mayr</text:span></text:p>
        <text:p text:style-name="P36"><text:span text:style-name="T23">Diretor Substituto</text:span></text:p>
        <text:p text:style-name="Standard"/>
        <table:table table:name="a2abb4" table:style-name="a2abb4">
          <table:table-column table:style-name="a2abb4.0"/>
          <table:table-column table:style-name="a2abb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99</text:span></text:p>
            </table:table-cell>
            <table:table-cell office:value-type="string">
              <text:p><text:span>Gerado em 20/08/2026 09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a4225" style:family="table">
      <style:table-properties style:rel-width="100" table:align="center"/>
    </style:style>
    <style:style style:name="8a4225.0" style:family="table-column">
      <style:table-column-properties style:column-width="9.70cm"/>
    </style:style>
    <style:style style:name="8a4225.1" style:family="table-column">
      <style:table-column-properties style:column-width="7.94cm"/>
    </style:style>
    <style:style style:name="ac4246" style:family="table">
      <style:table-properties style:rel-width="100" table:align="center"/>
    </style:style>
    <style:style style:name="ac4246.0" style:family="table-column">
      <style:table-column-properties style:column-width="17.64cm"/>
    </style:style>
    <style:style style:name="a2abb4" style:family="table">
      <style:table-properties style:rel-width="100" table:align="center"/>
    </style:style>
    <style:style style:name="a2abb4.0" style:family="table-column">
      <style:table-column-properties style:column-width="11.47cm"/>
    </style:style>
    <style:style style:name="a2abb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2:26.000</dc:date>
    <meta:generator>PHPWord</meta:generator>
    <meta:initial-creator/>
    <meta:creation-date>2026-08-20T12:12:26.000</meta:creation-date>
    <meta:keyword/>
    <meta:user-defined meta:name="Category"/>
    <meta:user-defined meta:name="Company"/>
    <meta:user-defined meta:name="Manager"/>
  </office:meta>
</office:document-meta>
</file>