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4bf68" style:family="table">
      <style:table-properties style:rel-width="100" table:align="center"/>
    </style:style>
    <style:style style:name="34bf68.0" style:family="table-column">
      <style:table-column-properties style:column-width="9.70cm"/>
    </style:style>
    <style:style style:name="34bf68.1" style:family="table-column">
      <style:table-column-properties style:column-width="7.94cm"/>
    </style:style>
    <style:style style:name="d99f5d" style:family="table">
      <style:table-properties style:rel-width="100" table:align="center"/>
    </style:style>
    <style:style style:name="d99f5d.0" style:family="table-column">
      <style:table-column-properties style:column-width="17.64cm"/>
    </style:style>
    <style:style style:name="6e21ca" style:family="table">
      <style:table-properties style:rel-width="100" table:align="center"/>
    </style:style>
    <style:style style:name="6e21ca.0" style:family="table-column">
      <style:table-column-properties style:column-width="11.47cm"/>
    </style:style>
    <style:style style:name="6e21c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4bf68" table:style-name="34bf68">
          <table:table-column table:style-name="34bf68.0"/>
          <table:table-column table:style-name="34bf68.1"/>
          <table:table-row>
            <table:table-cell office:value-type="string">
              <text:p text:style-name="IM1"><draw:frame draw:style-name="fr1" draw:name="d9a03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99f5d" table:style-name="d99f5d">
          <table:table-column table:style-name="d99f5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4/1961</text:span></text:p>
        <text:p text:style-name="P3_InstBodyJustified"><text:span text:style-name="T3">Ano 1961 · Data 04/12/1961 · Status EM VIGOR</text:span></text:p>
        <text:p text:style-name="P4_InstBodyJustified"><text:span text:style-name="T4">Ementa: DISPÕE SOBRE CONCESSÃO DE UM AUXÍLIO NA IMPORTÂNCIA DE C$ 20.000,00 Á SOCIEDADE DAMAS DE CARIDADE DE VOTUPORANGA.</text:span></text:p>
        <text:p text:style-name="P5_InstBodyJustified"><text:span text:style-name="T5">RESOLUÇÃO Nº 24, DE 4 DE DEZEMBRO DE 1961</text:span></text:p>
        <text:p text:style-name="P6_InstBodyJustified"><text:span text:style-name="T6">(DISPÕE SOBRE CONCESSÃO DE UM AUXÍLIO NA IMPORTÂNCIA DE C$ 20.000,00 Á SOCIEDADE DAMAS DE CARIDADE DE VOTUPORANG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<text:s/></text:span><text:span text:style-name="T13">nos seus termos o projeto de resolução nº 11/61, que se refere ao processo nº 210 de 1961, a saber:</text:span></text:p>
        <text:p text:style-name="P17"><text:span text:style-name="T14">A CÂMARA<text:s/></text:span><text:span text:style-name="T15">MUNICIPAL<text:s/></text:span><text:span text:style-name="T16">DE VOTUPORANGA<text:s/></text:span><text:span text:style-name="T17">DECRETA E PROMULGA A SEGUINTE RESOLUÇÃO:</text:span></text:p>
        <text:p text:style-name="P22"><text:span text:style-name="T18">Art. 1º<text:s/></text:span><text:span text:style-name="T19">Fica a Mesa da Câmara Municipal autorizada a conceder um auxílio na importância de Cr$ 20 0000,00 (vinte mil cruzeiros) à Sociedade Damas de Caridade de Votuporanga, para a campanha do Natal dos Pobres.</text:span></text:p>
        <text:p text:style-name="P25"><text:span text:style-name="T20">Art. 2º</text:span><text:span text:style-name="T21"><text:s/>Para ocorrer com o pagamento do auxílio referido no art. 1º, será utilizada a verba 001.8.00.4 - Despesas Diversas - item III, do orçamento vigente.</text:span></text:p>
        <text:p text:style-name="P28"><text:span text:style-name="T22">Art. 3º</text:span><text:span text:style-name="T23">Esta resolução entrará em vigor na data de sua publicação</text:span><text:span text:style-name="T24">, revogadas<text:s/></text:span><text:span text:style-name="T25">as disposições<text:s/></text:span><text:span text:style-name="T26">em<text:s/></text:span><text:span text:style-name="T27">contrário.</text:span></text:p>
        <text:p text:style-name="P35"><text:span text:style-name="T28">Sala das Sessões, 04 de dezembro de 1961.</text:span></text:p>
        <text:p text:style-name="P37"><text:span text:style-name="T29">CHRISTOVAM DE HARO</text:span></text:p>
        <text:p text:style-name="P39"><text:span text:style-name="T30">PRESIDENTE</text:span></text:p>
        <text:p text:style-name="P41"><text:span text:style-name="T31">ANTONIO PAGLIARANI</text:span></text:p>
        <text:p text:style-name="P43"><text:span text:style-name="T32">1º SECRETÁRIO<text:s/></text:span></text:p>
        <text:p text:style-name="P45"><text:span text:style-name="T33">Publicada e registrada na Secretaria da Câmara Municipal de Votuporanga, aos 04 de dezembro de 1961.</text:span></text:p>
        <text:p text:style-name="P47"><text:span text:style-name="T34">HUGO XAVIER DA SILVA</text:span></text:p>
        <text:p text:style-name="P49"><text:span text:style-name="T35">DIRETOR DA SECRETARIA</text:span></text:p>
        <text:p text:style-name="Standard"/>
        <table:table table:name="6e21ca" table:style-name="6e21ca">
          <table:table-column table:style-name="6e21ca.0"/>
          <table:table-column table:style-name="6e21c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98</text:span></text:p>
            </table:table-cell>
            <table:table-cell office:value-type="string">
              <text:p><text:span>Gerado em 21/08/2026 01:0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4bf68" style:family="table">
      <style:table-properties style:rel-width="100" table:align="center"/>
    </style:style>
    <style:style style:name="34bf68.0" style:family="table-column">
      <style:table-column-properties style:column-width="9.70cm"/>
    </style:style>
    <style:style style:name="34bf68.1" style:family="table-column">
      <style:table-column-properties style:column-width="7.94cm"/>
    </style:style>
    <style:style style:name="d99f5d" style:family="table">
      <style:table-properties style:rel-width="100" table:align="center"/>
    </style:style>
    <style:style style:name="d99f5d.0" style:family="table-column">
      <style:table-column-properties style:column-width="17.64cm"/>
    </style:style>
    <style:style style:name="6e21ca" style:family="table">
      <style:table-properties style:rel-width="100" table:align="center"/>
    </style:style>
    <style:style style:name="6e21ca.0" style:family="table-column">
      <style:table-column-properties style:column-width="11.47cm"/>
    </style:style>
    <style:style style:name="6e21c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4:00:45.000</dc:date>
    <meta:generator>PHPWord</meta:generator>
    <meta:initial-creator/>
    <meta:creation-date>2026-08-21T04:00:45.000</meta:creation-date>
    <meta:keyword/>
    <meta:user-defined meta:name="Category"/>
    <meta:user-defined meta:name="Company"/>
    <meta:user-defined meta:name="Manager"/>
  </office:meta>
</office:document-meta>
</file>