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T10" style:family="text">
      <style:text-properties style:font-name="Arial" style:font-name-complex="Arial"/>
    </style:style>
    <style:style style:name="P12" style:family="paragraph" style:parent-style-name="Normal">
      <style:paragraph-properties/>
    </style:style>
    <style:style style:name="T11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2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both"/>
    </style:style>
    <style:style style:name="T14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0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T22" style:family="text">
      <style:text-properties style:font-name="Arial" style:font-name-complex="Arial"/>
    </style:style>
    <style:style style:name="P28" style:family="paragraph" style:parent-style-name="Normal">
      <style:paragraph-properties/>
    </style:style>
    <style:style style:name="T23" style:family="text">
      <style:text-properties style:font-name="Arial" style:font-name-complex="Arial"/>
    </style:style>
    <style:style style:name="P29" style:family="paragraph" style:parent-style-name="Normal">
      <style:paragraph-properties/>
    </style:style>
    <style:style style:name="T24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T25" style:family="text">
      <style:text-properties style:font-name="Arial" style:font-name-complex="Arial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8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30" style:family="text">
      <style:text-properties style:font-name="Arial" style:font-name-complex="Arial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both"/>
    </style:style>
    <style:style style:name="T31" style:family="text">
      <style:text-properties style:font-name="Arial" style:font-name-complex="Arial" fo:font-style="italic" style:font-style-asian="italic" style:font-style-complex="italic"/>
    </style:style>
    <style:style style:name="P43" style:family="paragraph" style:parent-style-name="Normal">
      <style:paragraph-properties/>
    </style:style>
    <style:style style:name="P44" style:family="paragraph" style:parent-style-name="Normal">
      <style:paragraph-properties fo:text-align="center"/>
    </style:style>
    <style:style style:name="T3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5" style:family="paragraph" style:parent-style-name="Normal">
      <style:paragraph-properties/>
    </style:style>
    <style:style style:name="P46" style:family="paragraph" style:parent-style-name="Normal">
      <style:paragraph-properties fo:text-align="center"/>
    </style:style>
    <style:style style:name="T33" style:family="text">
      <style:text-properties style:font-name="Arial" style:font-name-complex="Arial" fo:font-style="italic" style:font-style-asian="italic" style:font-style-complex="italic"/>
    </style:style>
    <style:style style:name="P4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4d391a" style:family="table">
      <style:table-properties style:rel-width="100" table:align="center"/>
    </style:style>
    <style:style style:name="4d391a.0" style:family="table-column">
      <style:table-column-properties style:column-width="9.70cm"/>
    </style:style>
    <style:style style:name="4d391a.1" style:family="table-column">
      <style:table-column-properties style:column-width="7.94cm"/>
    </style:style>
    <style:style style:name="abc130" style:family="table">
      <style:table-properties style:rel-width="100" table:align="center"/>
    </style:style>
    <style:style style:name="abc130.0" style:family="table-column">
      <style:table-column-properties style:column-width="17.64cm"/>
    </style:style>
    <style:style style:name="7af6ef" style:family="table">
      <style:table-properties style:rel-width="100" table:align="center"/>
    </style:style>
    <style:style style:name="7af6ef.0" style:family="table-column">
      <style:table-column-properties style:column-width="11.47cm"/>
    </style:style>
    <style:style style:name="7af6ef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4d391a" table:style-name="4d391a">
          <table:table-column table:style-name="4d391a.0"/>
          <table:table-column table:style-name="4d391a.1"/>
          <table:table-row>
            <table:table-cell office:value-type="string">
              <text:p text:style-name="IM1"><draw:frame draw:style-name="fr1" draw:name="3a96dc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abc130" table:style-name="abc130">
          <table:table-column table:style-name="abc130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23/1961</text:span></text:p>
        <text:p text:style-name="P3_InstBodyJustified"><text:span text:style-name="T3">Ano 1961 · Data 04/12/1961 · Status EM VIGOR</text:span></text:p>
        <text:p text:style-name="P4_InstBodyJustified"><text:span text:style-name="T4">Ementa: DISPÕE SOBRE AUTORIZAÇÃO Á MESA PARA CEDER O SALÃO DA CÂMARA PARA O FUNCIONAMENTO DO SUB POSTO DA DIVISÃO REGIONAL DO TRABALHO.</text:span></text:p>
        <text:p text:style-name="P5_InstBodyJustified"><text:span text:style-name="T5">RESOLUÇÃO Nº 23, DE 4 DE DEZEMBRO DE 1961</text:span></text:p>
        <text:p text:style-name="P6_InstBodyJustified"><text:span text:style-name="T6">(DISPÕE SOBRE AUTORIZAÇÃO Á MESA PARA CEDER O SALÃO DA CÂMARA PARA O FUNCIONAMENTO DO SUB POSTO DA DIVISÃO REGIONAL DO TRABALHO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</text:span><text:span text:style-name="T10"><text:s/>MUNICIPAL<text:s/></text:span><text:span text:style-name="T11">DE VOTUPORANGA RESOLVE:</text:span></text:p>
        <text:p text:style-name="P14"><text:span text:style-name="T12">APROVAR,<text:s/></text:span><text:span text:style-name="T13">nos seus termos o projeto de resolução nº 10/61, que se refere ao processo nº 209 de 1961, a saber:</text:span></text:p>
        <text:p text:style-name="P17"><text:span text:style-name="T14">A CÂMARA<text:s/></text:span><text:span text:style-name="T15">MUNICIPAL<text:s/></text:span><text:span text:style-name="T16">DE VOTUPORANGA<text:s/></text:span><text:span text:style-name="T17">DECRETA E PROMULGA A SEGUINTE RESOLUÇÃO:</text:span></text:p>
        <text:p text:style-name="P22"><text:span text:style-name="T18">Art. 1º<text:s/></text:span><text:span text:style-name="T19">Fica a Mesa da Câmara Municipal autorizada a permitir o uso da Secretaria e salão da Câmara, por um funcionário do Ministério do Trabalho, subordinado à Divisão Regional do Trabalho, sediado em São José do Rio Preto, a título precário, para a expedição de Carteiras Profissionais de Trabalho, até que outro local mais adequado seja encontrado.</text:span></text:p>
        <text:p text:style-name="P25"><text:span text:style-name="T20">Art. 2º</text:span><text:span text:style-name="T21">Esta resolução entrará em vigor na data de sua publicação</text:span><text:span text:style-name="T22">, revogadas<text:s/></text:span><text:span text:style-name="T23">as disposições<text:s/></text:span><text:span text:style-name="T24">em<text:s/></text:span><text:span text:style-name="T25">contrário.</text:span></text:p>
        <text:p text:style-name="P32"><text:span text:style-name="T26">Sala das Sessões, 04 de dezembro de 1961.</text:span></text:p>
        <text:p text:style-name="P34"><text:span text:style-name="T27">CHRISTOVAM DE HARO</text:span></text:p>
        <text:p text:style-name="P36"><text:span text:style-name="T28">PRESIDENTE</text:span></text:p>
        <text:p text:style-name="P38"><text:span text:style-name="T29">ANTONIO PAGLIARANI</text:span></text:p>
        <text:p text:style-name="P40"><text:span text:style-name="T30">1º SECRETÁRIO<text:s/></text:span></text:p>
        <text:p text:style-name="P42"><text:span text:style-name="T31">Publicada e registrada na Secretaria da Câmara Municipal de Votuporanga, aos 04 de dezembro de 1961.</text:span></text:p>
        <text:p text:style-name="P44"><text:span text:style-name="T32">HUGO XAVIER DA SILVA</text:span></text:p>
        <text:p text:style-name="P46"><text:span text:style-name="T33">DIRETOR DA SECRETARIA</text:span></text:p>
        <text:p text:style-name="Standard"/>
        <table:table table:name="7af6ef" table:style-name="7af6ef">
          <table:table-column table:style-name="7af6ef.0"/>
          <table:table-column table:style-name="7af6ef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297</text:span></text:p>
            </table:table-cell>
            <table:table-cell office:value-type="string">
              <text:p><text:span>Gerado em 22/08/2026 03:40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4d391a" style:family="table">
      <style:table-properties style:rel-width="100" table:align="center"/>
    </style:style>
    <style:style style:name="4d391a.0" style:family="table-column">
      <style:table-column-properties style:column-width="9.70cm"/>
    </style:style>
    <style:style style:name="4d391a.1" style:family="table-column">
      <style:table-column-properties style:column-width="7.94cm"/>
    </style:style>
    <style:style style:name="abc130" style:family="table">
      <style:table-properties style:rel-width="100" table:align="center"/>
    </style:style>
    <style:style style:name="abc130.0" style:family="table-column">
      <style:table-column-properties style:column-width="17.64cm"/>
    </style:style>
    <style:style style:name="7af6ef" style:family="table">
      <style:table-properties style:rel-width="100" table:align="center"/>
    </style:style>
    <style:style style:name="7af6ef.0" style:family="table-column">
      <style:table-column-properties style:column-width="11.47cm"/>
    </style:style>
    <style:style style:name="7af6ef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2T06:40:06.000</dc:date>
    <meta:generator>PHPWord</meta:generator>
    <meta:initial-creator/>
    <meta:creation-date>2026-08-22T06:40:06.000</meta:creation-date>
    <meta:keyword/>
    <meta:user-defined meta:name="Category"/>
    <meta:user-defined meta:name="Company"/>
    <meta:user-defined meta:name="Manager"/>
  </office:meta>
</office:document-meta>
</file>