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6179b" style:family="table">
      <style:table-properties style:rel-width="100" table:align="center"/>
    </style:style>
    <style:style style:name="66179b.0" style:family="table-column">
      <style:table-column-properties style:column-width="9.70cm"/>
    </style:style>
    <style:style style:name="66179b.1" style:family="table-column">
      <style:table-column-properties style:column-width="7.94cm"/>
    </style:style>
    <style:style style:name="025613" style:family="table">
      <style:table-properties style:rel-width="100" table:align="center"/>
    </style:style>
    <style:style style:name="025613.0" style:family="table-column">
      <style:table-column-properties style:column-width="17.64cm"/>
    </style:style>
    <style:style style:name="0216f2" style:family="table">
      <style:table-properties style:rel-width="100" table:align="center"/>
    </style:style>
    <style:style style:name="0216f2.0" style:family="table-column">
      <style:table-column-properties style:column-width="11.47cm"/>
    </style:style>
    <style:style style:name="0216f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6179b" table:style-name="66179b">
          <table:table-column table:style-name="66179b.0"/>
          <table:table-column table:style-name="66179b.1"/>
          <table:table-row>
            <table:table-cell office:value-type="string">
              <text:p text:style-name="IM1"><draw:frame draw:style-name="fr1" draw:name="e0adc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25613" table:style-name="025613">
          <table:table-column table:style-name="0256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2/1961</text:span></text:p>
        <text:p text:style-name="P3_InstBodyJustified"><text:span text:style-name="T3">Ano 1961 · Data 20/11/1961 · Status EM VIGOR</text:span></text:p>
        <text:p text:style-name="P4_InstBodyJustified"><text:span text:style-name="T4">Ementa: DISPÕE SOBRE AUMENTO DE VENCIMENTOS AO FUNCIONALISMO DA SECRETARIA DA CÂMARA MUNICIPAL.</text:span></text:p>
        <text:p text:style-name="P5_InstBodyJustified"><text:span text:style-name="T5">RESOLUÇÃO Nº 22, DE 20 DE NOVEMBRO DE 1961</text:span></text:p>
        <text:p text:style-name="P6_InstBodyJustified"><text:span text:style-name="T6">(DISPÕE SOBRE AUMENTO DE VENCIMENTOS AO FUNCIONALISMO DA SECRETARI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<text:s/></text:span><text:span text:style-name="T13">nos seus termos o projeto de resolução nº 9/61, que se refere ao processo nº 201 de 1961, a saber:</text:span></text:p>
        <text:p text:style-name="P17"><text:span text:style-name="T14">A CÂMARA<text:s/></text:span><text:span text:style-name="T15">MUNICIPAL<text:s/></text:span><text:span text:style-name="T16">DE VOTUPORANGA<text:s/></text:span><text:span text:style-name="T17">DECRETA E PROMULGA A SEGUINTE RESOLUÇÃO:</text:span></text:p>
        <text:p text:style-name="P22"><text:span text:style-name="T18">Art. 1º<text:s/></text:span><text:span text:style-name="T19">Os vencimentos dos funcionários da Secretaria da câmara Municipal de Votuporanga, passam a ser fixados de acordo com a tabela anexa, assim:</text:span></text:p>
        <text:p text:style-name="P25"><text:span text:style-name="T20">Art. 2º</text:span><text:span text:style-name="T21">Esta resolução entrará em vigor na data de1º de janeiro de 1962</text:span><text:span text:style-name="T22">, revogando-se<text:s/></text:span><text:span text:style-name="T23">as disposições<text:s/></text:span><text:span text:style-name="T24">em<text:s/></text:span><text:span text:style-name="T25">contrário.</text:span></text:p>
        <text:p text:style-name="P32"><text:span text:style-name="T26">Sala das Sessões, 20 de novembro de 1961.</text:span></text:p>
        <text:p text:style-name="P34"><text:span text:style-name="T27">CHRISTOVAM DE HARO</text:span></text:p>
        <text:p text:style-name="P36"><text:span text:style-name="T28">PRESIDENTE</text:span></text:p>
        <text:p text:style-name="P38"><text:span text:style-name="T29">ANTONIO PAGLIARANI</text:span></text:p>
        <text:p text:style-name="P40"><text:span text:style-name="T30">1º SECRETÁRIO<text:s/></text:span></text:p>
        <text:p text:style-name="P42"><text:span text:style-name="T31">Publicada e registrada na Secretaria da Câmara Municipal de Votuporanga, aos 20 de novembro de 1961.</text:span></text:p>
        <text:p text:style-name="P44"><text:span text:style-name="T32">HUGO XAVIER DA SILVA</text:span></text:p>
        <text:p text:style-name="P46"><text:span text:style-name="T33">DIRETOR DA SECRETARIA</text:span></text:p>
        <text:p text:style-name="Standard"/>
        <table:table table:name="0216f2" table:style-name="0216f2">
          <table:table-column table:style-name="0216f2.0"/>
          <table:table-column table:style-name="0216f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6</text:span></text:p>
            </table:table-cell>
            <table:table-cell office:value-type="string">
              <text:p><text:span>Gerado em 20/08/2026 18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6179b" style:family="table">
      <style:table-properties style:rel-width="100" table:align="center"/>
    </style:style>
    <style:style style:name="66179b.0" style:family="table-column">
      <style:table-column-properties style:column-width="9.70cm"/>
    </style:style>
    <style:style style:name="66179b.1" style:family="table-column">
      <style:table-column-properties style:column-width="7.94cm"/>
    </style:style>
    <style:style style:name="025613" style:family="table">
      <style:table-properties style:rel-width="100" table:align="center"/>
    </style:style>
    <style:style style:name="025613.0" style:family="table-column">
      <style:table-column-properties style:column-width="17.64cm"/>
    </style:style>
    <style:style style:name="0216f2" style:family="table">
      <style:table-properties style:rel-width="100" table:align="center"/>
    </style:style>
    <style:style style:name="0216f2.0" style:family="table-column">
      <style:table-column-properties style:column-width="11.47cm"/>
    </style:style>
    <style:style style:name="0216f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1:58:19.000</dc:date>
    <meta:generator>PHPWord</meta:generator>
    <meta:initial-creator/>
    <meta:creation-date>2026-08-20T21:58:19.000</meta:creation-date>
    <meta:keyword/>
    <meta:user-defined meta:name="Category"/>
    <meta:user-defined meta:name="Company"/>
    <meta:user-defined meta:name="Manager"/>
  </office:meta>
</office:document-meta>
</file>