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31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dee30" style:family="table">
      <style:table-properties style:rel-width="100" table:align="center"/>
    </style:style>
    <style:style style:name="5dee30.0" style:family="table-column">
      <style:table-column-properties style:column-width="9.70cm"/>
    </style:style>
    <style:style style:name="5dee30.1" style:family="table-column">
      <style:table-column-properties style:column-width="7.94cm"/>
    </style:style>
    <style:style style:name="fe57bc" style:family="table">
      <style:table-properties style:rel-width="100" table:align="center"/>
    </style:style>
    <style:style style:name="fe57bc.0" style:family="table-column">
      <style:table-column-properties style:column-width="17.64cm"/>
    </style:style>
    <style:style style:name="cbfa70" style:family="table">
      <style:table-properties style:rel-width="100" table:align="center"/>
    </style:style>
    <style:style style:name="cbfa70.0" style:family="table-column">
      <style:table-column-properties style:column-width="11.47cm"/>
    </style:style>
    <style:style style:name="cbfa7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dee30" table:style-name="5dee30">
          <table:table-column table:style-name="5dee30.0"/>
          <table:table-column table:style-name="5dee30.1"/>
          <table:table-row>
            <table:table-cell office:value-type="string">
              <text:p text:style-name="IM1"><draw:frame draw:style-name="fr1" draw:name="db20e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e57bc" table:style-name="fe57bc">
          <table:table-column table:style-name="fe57b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1/1961</text:span></text:p>
        <text:p text:style-name="P3_InstBodyJustified"><text:span text:style-name="T3">Ano 1961 · Data 20/11/1961 · Status EM VIGOR</text:span></text:p>
        <text:p text:style-name="P4_InstBodyJustified"><text:span text:style-name="T4">Ementa: BALANÇO GERAL REFERENTE<text:s text:c="2"/>AO EXERCÍCIO DE 1960, DO PODER LEGISLATIVO.</text:span></text:p>
        <text:p text:style-name="P5_InstBodyJustified"><text:span text:style-name="T5">RESOLUÇÃO Nº 21, DE 20 DE NOVEMBRO DE 1961</text:span></text:p>
        <text:p text:style-name="P6_InstBodyJustified"><text:span text:style-name="T6">(BALANÇO GERAL REFERENTE<text:s text:c="2"/>AO EXERCÍCIO DE 1960,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<text:s/></text:span><text:span text:style-name="T13">nos seus termos o substitutivo dado ao projeto de resolução oferecido pela comissão de Finanças e Orçamentos ao processo nº 2 de 1961, que se refere ao Balanço Geral do Poder Legislativo do exercício de 1960, a saber:</text:span></text:p>
        <text:p text:style-name="P17"><text:span text:style-name="T14">A CÂMARA<text:s/></text:span><text:span text:style-name="T15">MUNICIPAL<text:s/></text:span><text:span text:style-name="T16">DE VOTUPORANGA<text:s/></text:span><text:span text:style-name="T17">DECRETA E PROMULGA A SEGUINTE RESOLUÇÃO:</text:span></text:p>
        <text:p text:style-name="P22"><text:span text:style-name="T18">Art. 1º<text:s/></text:span><text:span text:style-name="T19">Fica aprovado o Balanço Geral do Poder Legislativo, referente ao exercício de 1960.</text:span></text:p>
        <text:p text:style-name="P25"><text:span text:style-name="T20">Parágrafo único.</text:span><text:span text:style-name="T21"><text:s/>A aprovação do Balanço Geral do exercício de 1960, não importa no reconhecimento da legitimidade do saldo, a regularizar, na importância de Cr$ 339.735,60, constante do referido Balanço .</text:span></text:p>
        <text:p text:style-name="P28"><text:span text:style-name="T22">Art. 2º</text:span><text:span text:style-name="T23">Esta resolução entrará em vigor na data de sua<text:s/></text:span><text:span text:style-name="T24">publicação, revogadas<text:s/></text:span><text:span text:style-name="T25">as disposições<text:s/></text:span><text:span text:style-name="T26">em<text:s/></text:span><text:span text:style-name="T27">contrário.</text:span></text:p>
        <text:p text:style-name="P35"><text:span text:style-name="T28">Sala das Sessões, 20 de novembro de 1961.</text:span></text:p>
        <text:p text:style-name="P37"><text:span text:style-name="T29">CHRISTOVAM DE HARO</text:span></text:p>
        <text:p text:style-name="P39"><text:span text:style-name="T30">PRESIDENTE</text:span></text:p>
        <text:p text:style-name="P41"><text:span text:style-name="T31">ANTONIO PAGLIARANI</text:span></text:p>
        <text:p text:style-name="P43"><text:span text:style-name="T32">1º SECRETÁRIO<text:s/></text:span></text:p>
        <text:p text:style-name="P45"><text:span text:style-name="T33">Publicada e registrada na Secretaria da Câmara Municipal de Votuporanga, aos 20 de novembro de 1961.</text:span></text:p>
        <text:p text:style-name="P47"><text:span text:style-name="T34">HUGO XAVIER DA SILVA</text:span></text:p>
        <text:p text:style-name="P49"><text:span text:style-name="T35">DIRETOR DA SECRETARIA</text:span></text:p>
        <text:p text:style-name="Standard"/>
        <table:table table:name="cbfa70" table:style-name="cbfa70">
          <table:table-column table:style-name="cbfa70.0"/>
          <table:table-column table:style-name="cbfa7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5</text:span></text:p>
            </table:table-cell>
            <table:table-cell office:value-type="string">
              <text:p><text:span>Gerado em 21/08/2026 00:5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dee30" style:family="table">
      <style:table-properties style:rel-width="100" table:align="center"/>
    </style:style>
    <style:style style:name="5dee30.0" style:family="table-column">
      <style:table-column-properties style:column-width="9.70cm"/>
    </style:style>
    <style:style style:name="5dee30.1" style:family="table-column">
      <style:table-column-properties style:column-width="7.94cm"/>
    </style:style>
    <style:style style:name="fe57bc" style:family="table">
      <style:table-properties style:rel-width="100" table:align="center"/>
    </style:style>
    <style:style style:name="fe57bc.0" style:family="table-column">
      <style:table-column-properties style:column-width="17.64cm"/>
    </style:style>
    <style:style style:name="cbfa70" style:family="table">
      <style:table-properties style:rel-width="100" table:align="center"/>
    </style:style>
    <style:style style:name="cbfa70.0" style:family="table-column">
      <style:table-column-properties style:column-width="11.47cm"/>
    </style:style>
    <style:style style:name="cbfa7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3:52:58.000</dc:date>
    <meta:generator>PHPWord</meta:generator>
    <meta:initial-creator/>
    <meta:creation-date>2026-08-21T03:52:58.000</meta:creation-date>
    <meta:keyword/>
    <meta:user-defined meta:name="Category"/>
    <meta:user-defined meta:name="Company"/>
    <meta:user-defined meta:name="Manager"/>
  </office:meta>
</office:document-meta>
</file>