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7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both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be82a" style:family="table">
      <style:table-properties style:rel-width="100" table:align="center"/>
    </style:style>
    <style:style style:name="7be82a.0" style:family="table-column">
      <style:table-column-properties style:column-width="9.70cm"/>
    </style:style>
    <style:style style:name="7be82a.1" style:family="table-column">
      <style:table-column-properties style:column-width="7.94cm"/>
    </style:style>
    <style:style style:name="ad8db9" style:family="table">
      <style:table-properties style:rel-width="100" table:align="center"/>
    </style:style>
    <style:style style:name="ad8db9.0" style:family="table-column">
      <style:table-column-properties style:column-width="17.64cm"/>
    </style:style>
    <style:style style:name="ab775f" style:family="table">
      <style:table-properties style:rel-width="100" table:align="center"/>
    </style:style>
    <style:style style:name="ab775f.0" style:family="table-column">
      <style:table-column-properties style:column-width="11.47cm"/>
    </style:style>
    <style:style style:name="ab775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be82a" table:style-name="7be82a">
          <table:table-column table:style-name="7be82a.0"/>
          <table:table-column table:style-name="7be82a.1"/>
          <table:table-row>
            <table:table-cell office:value-type="string">
              <text:p text:style-name="IM1"><draw:frame draw:style-name="fr1" draw:name="952a2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d8db9" table:style-name="ad8db9">
          <table:table-column table:style-name="ad8db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3/1961</text:span></text:p>
        <text:p text:style-name="P3_InstBodyJustified"><text:span text:style-name="T3">Ano 1961 · Data 31/05/1961 · Status REVOGADA TOTALMENTE</text:span></text:p>
        <text:p text:style-name="P4_InstBodyJustified"><text:span text:style-name="T4">Ementa: DISPÕE SOBRE A CONCESSÃO DO TÍTULO DE CIDADÃO VOTUPORANGUENSE AO FREI BENJAMIM MARIA DE PIRACICABA.</text:span></text:p>
        <text:p text:style-name="P5_InstBodyJustified"><text:span text:style-name="T5">RESOLUÇÃO Nº 13, DE 31 DE MAIO DE 1961</text:span></text:p>
        <text:p text:style-name="P6_InstBodyJustified"><text:span text:style-name="T6">(DISPÕE SOBRE A CONCESSÃO DO TÍTULO DE CIDADÃO VOTUPORANGUENSE AO FREI BENJAMIM MARIA DE PIRACICAB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</text:span><text:span text:style-name="T10"><text:s/>MUNICIPAL<text:s/></text:span><text:span text:style-name="T11">DE VOTUPORANGA RESOLVE:</text:span></text:p>
        <text:p text:style-name="P14"><text:span text:style-name="T12">APROVAR, nos seus termos o projeto de resolução<text:s text:c="2"/>nº 7/61, que se refere ao processo nº 127 de 1961, a saber:</text:span></text:p>
        <text:p text:style-name="P16"><text:span text:style-name="T13">A CÂMARA<text:s/></text:span><text:span text:style-name="T14">MUNICIPAL<text:s/></text:span><text:span text:style-name="T15">DE VOTUPORANGA<text:s/></text:span><text:span text:style-name="T16">DECRETA E PROMULGA A SEGUINTE RESOLUÇÃO:</text:span></text:p>
        <text:p text:style-name="P21"><text:span text:style-name="T17">Art. 1º<text:s/></text:span><text:span text:style-name="T18">Fica concedido ao Rev. Frei Benjamim Maria de Piracicaba, brasileiro, natural de Piracicaba, deste Estado, o título de:</text:span></text:p>
        <text:p text:style-name="P24"><text:span text:style-name="T19">“CIDADÃO VOTUPORANGUENSE”</text:span></text:p>
        <text:p text:style-name="P26"><text:span text:style-name="T20">Art. 2º</text:span><text:span text:style-name="T21"><text:s/>A entrega do titulo far-se-á no dia 11 de junho do corrente ano em sessão solene.</text:span></text:p>
        <text:p text:style-name="P29"><text:span text:style-name="T22">Art. 3º</text:span><text:span text:style-name="T23"><text:s/>As despesas decorrentes com a presente resolução correrão por conta da verba 001.8.00.4. - Despesas Diversas, do orçamento vigente.</text:span></text:p>
        <text:p text:style-name="P32"><text:span text:style-name="T24">Art. 4º<text:s/></text:span><text:span text:style-name="T25"><text:s/>Esta resolução entrará em vigor na data de sua<text:s/></text:span><text:span text:style-name="T26">publicação, revogadas<text:s/></text:span><text:span text:style-name="T27">as disposições<text:s/></text:span><text:span text:style-name="T28">em<text:s/></text:span><text:span text:style-name="T29">contrário.</text:span></text:p>
        <text:p text:style-name="P39"><text:span text:style-name="T30">Sala das Sessões, 31 de maio de 1961.</text:span></text:p>
        <text:p text:style-name="P41"><text:span text:style-name="T31">ULTIMATUM FAVA</text:span></text:p>
        <text:p text:style-name="P43"><text:span text:style-name="T32">PRESIDENTE</text:span></text:p>
        <text:p text:style-name="P45"><text:span text:style-name="T33">GABRIEL JABUR</text:span></text:p>
        <text:p text:style-name="P47"><text:span text:style-name="T34">SECRETÁRIO EM EXERCÍCIO<text:s/></text:span></text:p>
        <text:p text:style-name="P49"><text:span text:style-name="T35">Publicada e registrada na Secretaria da Câmara Municipal de Votuporanga, aos 31 de maio de 1961.</text:span></text:p>
        <text:p text:style-name="P51"><text:span text:style-name="T36">HUGO XAVIER DA SILVA</text:span></text:p>
        <text:p text:style-name="P53"><text:span text:style-name="T37">DIRETOR DA SECRETARIA</text:span></text:p>
        <text:p text:style-name="Standard"/>
        <table:table table:name="ab775f" table:style-name="ab775f">
          <table:table-column table:style-name="ab775f.0"/>
          <table:table-column table:style-name="ab775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94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be82a" style:family="table">
      <style:table-properties style:rel-width="100" table:align="center"/>
    </style:style>
    <style:style style:name="7be82a.0" style:family="table-column">
      <style:table-column-properties style:column-width="9.70cm"/>
    </style:style>
    <style:style style:name="7be82a.1" style:family="table-column">
      <style:table-column-properties style:column-width="7.94cm"/>
    </style:style>
    <style:style style:name="ad8db9" style:family="table">
      <style:table-properties style:rel-width="100" table:align="center"/>
    </style:style>
    <style:style style:name="ad8db9.0" style:family="table-column">
      <style:table-column-properties style:column-width="17.64cm"/>
    </style:style>
    <style:style style:name="ab775f" style:family="table">
      <style:table-properties style:rel-width="100" table:align="center"/>
    </style:style>
    <style:style style:name="ab775f.0" style:family="table-column">
      <style:table-column-properties style:column-width="11.47cm"/>
    </style:style>
    <style:style style:name="ab775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44.000</dc:date>
    <meta:generator>PHPWord</meta:generator>
    <meta:initial-creator/>
    <meta:creation-date>2026-08-20T04:50:44.000</meta:creation-date>
    <meta:keyword/>
    <meta:user-defined meta:name="Category"/>
    <meta:user-defined meta:name="Company"/>
    <meta:user-defined meta:name="Manager"/>
  </office:meta>
</office:document-meta>
</file>