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99072" style:family="table">
      <style:table-properties style:rel-width="100" table:align="center"/>
    </style:style>
    <style:style style:name="b99072.0" style:family="table-column">
      <style:table-column-properties style:column-width="9.70cm"/>
    </style:style>
    <style:style style:name="b99072.1" style:family="table-column">
      <style:table-column-properties style:column-width="7.94cm"/>
    </style:style>
    <style:style style:name="67a6ea" style:family="table">
      <style:table-properties style:rel-width="100" table:align="center"/>
    </style:style>
    <style:style style:name="67a6ea.0" style:family="table-column">
      <style:table-column-properties style:column-width="17.64cm"/>
    </style:style>
    <style:style style:name="bcf437" style:family="table">
      <style:table-properties style:rel-width="100" table:align="center"/>
    </style:style>
    <style:style style:name="bcf437.0" style:family="table-column">
      <style:table-column-properties style:column-width="11.47cm"/>
    </style:style>
    <style:style style:name="bcf43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99072" table:style-name="b99072">
          <table:table-column table:style-name="b99072.0"/>
          <table:table-column table:style-name="b99072.1"/>
          <table:table-row>
            <table:table-cell office:value-type="string">
              <text:p text:style-name="IM1"><draw:frame draw:style-name="fr1" draw:name="80d47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7a6ea" table:style-name="67a6ea">
          <table:table-column table:style-name="67a6e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61</text:span></text:p>
        <text:p text:style-name="P3_InstBodyJustified"><text:span text:style-name="T3">Ano 1961 · Data 31/05/1961 · Status EM VIGOR</text:span></text:p>
        <text:p text:style-name="P4_InstBodyJustified"><text:span text:style-name="T4">Ementa: DISPÕE SOBRE AUTORIZAÇÃO Á MESA<text:s text:c="2"/>PARA CEDER O SALÃO E SECRETARIA DA CÂMARA<text:s text:c="2"/>MUNICIPAL E DÁ OUTRAS PROVIDÊNCIAS.</text:span></text:p>
        <text:p text:style-name="P5_InstBodyJustified"><text:span text:style-name="T5">RESOLUÇÃO Nº 12, DE 31 DE MAIO DE 1961</text:span></text:p>
        <text:p text:style-name="P6_InstBodyJustified"><text:span text:style-name="T6">(DISPÕE SOBRE AUTORIZAÇÃO Á MESA<text:s text:c="2"/>PARA CEDER O SALÃO E SECRETARIA DA CÂMARA<text:s text:c="2"/>MUNICIPAL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<text:s text:c="2"/>nº 6/61, que se refere ao processo nº 126 de 1961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Fica a Mesa da Câmara Municipal autorizada a permitir o uso da Secretaria e salão da Câmara, por um funcionário da Divisão Regional do Trabalho, sediado em São José do Rio Preto para a expedição de Carteiras Profissionais do Trabalho, durante os dias 14,15,16 e 17 de junho vindouro.</text:span></text:p>
        <text:p text:style-name="P24"><text:span text:style-name="T19">Art. 2º</text:span><text:span text:style-name="T20"><text:s/>A despesa decorrente com a viagem e estada do referido funcionário correrá por conta da verba 001.8.00.4 - Despesas Diversas, do orçamento vigente.</text:span></text:p>
        <text:p text:style-name="P27"><text:span text:style-name="T21">Art. 3º<text:s/></text:span><text:span text:style-name="T22"><text:s/>Esta resolução entrará em vigor na data de sua<text:s/></text:span><text:span text:style-name="T23">publicação, revogadas<text:s/></text:span><text:span text:style-name="T24">as disposições<text:s/></text:span><text:span text:style-name="T25">em<text:s/></text:span><text:span text:style-name="T26">contrário.</text:span></text:p>
        <text:p text:style-name="P34"><text:span text:style-name="T27">Sala das Sessões, 31 de maio de 1961.</text:span></text:p>
        <text:p text:style-name="P36"><text:span text:style-name="T28">ULTIMATUM FAVA</text:span></text:p>
        <text:p text:style-name="P38"><text:span text:style-name="T29">PRESIDENTE</text:span></text:p>
        <text:p text:style-name="P40"><text:span text:style-name="T30">GABRIEL JABUR</text:span></text:p>
        <text:p text:style-name="P42"><text:span text:style-name="T31">SECRETÁRIO EM EXERCÍCIO<text:s/></text:span></text:p>
        <text:p text:style-name="P44"><text:span text:style-name="T32">Publicada e registrada na Secretaria da Câmara Municipal de Votuporanga, aos 31 de maio de 1961.</text:span></text:p>
        <text:p text:style-name="P46"><text:span text:style-name="T33">HUGO XAVIER DA SILVA</text:span></text:p>
        <text:p text:style-name="P48"><text:span text:style-name="T34">DIRETOR DA SECRETARIA</text:span></text:p>
        <text:p text:style-name="Standard"/>
        <table:table table:name="bcf437" table:style-name="bcf437">
          <table:table-column table:style-name="bcf437.0"/>
          <table:table-column table:style-name="bcf43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3</text:span></text:p>
            </table:table-cell>
            <table:table-cell office:value-type="string">
              <text:p><text:span>Gerado em 21/08/2026 01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99072" style:family="table">
      <style:table-properties style:rel-width="100" table:align="center"/>
    </style:style>
    <style:style style:name="b99072.0" style:family="table-column">
      <style:table-column-properties style:column-width="9.70cm"/>
    </style:style>
    <style:style style:name="b99072.1" style:family="table-column">
      <style:table-column-properties style:column-width="7.94cm"/>
    </style:style>
    <style:style style:name="67a6ea" style:family="table">
      <style:table-properties style:rel-width="100" table:align="center"/>
    </style:style>
    <style:style style:name="67a6ea.0" style:family="table-column">
      <style:table-column-properties style:column-width="17.64cm"/>
    </style:style>
    <style:style style:name="bcf437" style:family="table">
      <style:table-properties style:rel-width="100" table:align="center"/>
    </style:style>
    <style:style style:name="bcf437.0" style:family="table-column">
      <style:table-column-properties style:column-width="11.47cm"/>
    </style:style>
    <style:style style:name="bcf43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4:59:53.000</dc:date>
    <meta:generator>PHPWord</meta:generator>
    <meta:initial-creator/>
    <meta:creation-date>2026-08-21T04:59:53.000</meta:creation-date>
    <meta:keyword/>
    <meta:user-defined meta:name="Category"/>
    <meta:user-defined meta:name="Company"/>
    <meta:user-defined meta:name="Manager"/>
  </office:meta>
</office:document-meta>
</file>