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0c90c" style:family="table">
      <style:table-properties style:rel-width="100" table:align="center"/>
    </style:style>
    <style:style style:name="00c90c.0" style:family="table-column">
      <style:table-column-properties style:column-width="9.70cm"/>
    </style:style>
    <style:style style:name="00c90c.1" style:family="table-column">
      <style:table-column-properties style:column-width="7.94cm"/>
    </style:style>
    <style:style style:name="b630e1" style:family="table">
      <style:table-properties style:rel-width="100" table:align="center"/>
    </style:style>
    <style:style style:name="b630e1.0" style:family="table-column">
      <style:table-column-properties style:column-width="17.64cm"/>
    </style:style>
    <style:style style:name="329937" style:family="table">
      <style:table-properties style:rel-width="100" table:align="center"/>
    </style:style>
    <style:style style:name="329937.0" style:family="table-column">
      <style:table-column-properties style:column-width="11.47cm"/>
    </style:style>
    <style:style style:name="32993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0c90c" table:style-name="00c90c">
          <table:table-column table:style-name="00c90c.0"/>
          <table:table-column table:style-name="00c90c.1"/>
          <table:table-row>
            <table:table-cell office:value-type="string">
              <text:p text:style-name="IM1"><draw:frame draw:style-name="fr1" draw:name="10cad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630e1" table:style-name="b630e1">
          <table:table-column table:style-name="b630e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61</text:span></text:p>
        <text:p text:style-name="P3_InstBodyJustified"><text:span text:style-name="T3">Ano 1961 · Data 31/05/1961 · Status EM VIGOR</text:span></text:p>
        <text:p text:style-name="P4_InstBodyJustified"><text:span text:style-name="T4">Ementa: DISPÕE SOBRE A REVOGAÇÃO DA RESOLUÇÃO Nº 7 DE 04/06/61.</text:span></text:p>
        <text:p text:style-name="P5_InstBodyJustified"><text:span text:style-name="T5">RESOLUÇÃO Nº 11, DE 31 DE MAIO DE 1961</text:span></text:p>
        <text:p text:style-name="P6_InstBodyJustified"><text:span text:style-name="T6">(DISPÕE SOBRE A REVOGAÇÃO DA RESOLUÇÃO Nº 7 DE 04/06/6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5/61, que se refere ao processo nº 124 de 1961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 revogada a<text:s/></text:span><text:a xlink:type="simple" xlink:href="http://www.leinasnuvens.com.br/legislacao/SP/votuporanga/resolucao/1956/junho/756.php">Resolução nº 7, de 04 de junho de 1956</text:a><text:span text:style-name="T14">.</text:span></text:p>
        <text:p text:style-name="P20"><text:span text:style-name="T15">Art. 2º</text:span><text:span text:style-name="T16"><text:s/>Esta Resolução entrará em vigor na data de sua publicação, revogadas as disposições em contrário.</text:span></text:p>
        <text:p text:style-name="P23"><text:span text:style-name="T17">Sala das Sessões, 31 de maio de 1961.</text:span></text:p>
        <text:p text:style-name="P25"><text:span text:style-name="T18">Christovam de Haro</text:span></text:p>
        <text:p text:style-name="P27"><text:span text:style-name="T19">Presidente</text:span></text:p>
        <text:p text:style-name="P29"><text:span text:style-name="T20">Gabriel Jabur</text:span></text:p>
        <text:p text:style-name="P31"><text:span text:style-name="T21">Secretário em Exercício</text:span></text:p>
        <text:p text:style-name="P33"><text:span text:style-name="T22">Publicada e registrada na Secretaria da Câmara Municipal de Votuporanga, aos 31 de maio de 1961.</text:span></text:p>
        <text:p text:style-name="P35"><text:span text:style-name="T23">Hugo Xavier da Silva</text:span></text:p>
        <text:p text:style-name="P37"><text:span text:style-name="T24">Diretor da Secretaria</text:span></text:p>
        <text:p text:style-name="Standard"/>
        <table:table table:name="329937" table:style-name="329937">
          <table:table-column table:style-name="329937.0"/>
          <table:table-column table:style-name="32993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92</text:span></text:p>
            </table:table-cell>
            <table:table-cell office:value-type="string">
              <text:p><text:span>Gerado em 21/08/2026 08:3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0c90c" style:family="table">
      <style:table-properties style:rel-width="100" table:align="center"/>
    </style:style>
    <style:style style:name="00c90c.0" style:family="table-column">
      <style:table-column-properties style:column-width="9.70cm"/>
    </style:style>
    <style:style style:name="00c90c.1" style:family="table-column">
      <style:table-column-properties style:column-width="7.94cm"/>
    </style:style>
    <style:style style:name="b630e1" style:family="table">
      <style:table-properties style:rel-width="100" table:align="center"/>
    </style:style>
    <style:style style:name="b630e1.0" style:family="table-column">
      <style:table-column-properties style:column-width="17.64cm"/>
    </style:style>
    <style:style style:name="329937" style:family="table">
      <style:table-properties style:rel-width="100" table:align="center"/>
    </style:style>
    <style:style style:name="329937.0" style:family="table-column">
      <style:table-column-properties style:column-width="11.47cm"/>
    </style:style>
    <style:style style:name="32993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11:37:10.000</dc:date>
    <meta:generator>PHPWord</meta:generator>
    <meta:initial-creator/>
    <meta:creation-date>2026-08-21T11:37:10.000</meta:creation-date>
    <meta:keyword/>
    <meta:user-defined meta:name="Category"/>
    <meta:user-defined meta:name="Company"/>
    <meta:user-defined meta:name="Manager"/>
  </office:meta>
</office:document-meta>
</file>