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e88b2" style:family="table">
      <style:table-properties style:rel-width="100" table:align="center"/>
    </style:style>
    <style:style style:name="6e88b2.0" style:family="table-column">
      <style:table-column-properties style:column-width="9.70cm"/>
    </style:style>
    <style:style style:name="6e88b2.1" style:family="table-column">
      <style:table-column-properties style:column-width="7.94cm"/>
    </style:style>
    <style:style style:name="9e85cf" style:family="table">
      <style:table-properties style:rel-width="100" table:align="center"/>
    </style:style>
    <style:style style:name="9e85cf.0" style:family="table-column">
      <style:table-column-properties style:column-width="17.64cm"/>
    </style:style>
    <style:style style:name="570ee9" style:family="table">
      <style:table-properties style:rel-width="100" table:align="center"/>
    </style:style>
    <style:style style:name="570ee9.0" style:family="table-column">
      <style:table-column-properties style:column-width="11.47cm"/>
    </style:style>
    <style:style style:name="570ee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e88b2" table:style-name="6e88b2">
          <table:table-column table:style-name="6e88b2.0"/>
          <table:table-column table:style-name="6e88b2.1"/>
          <table:table-row>
            <table:table-cell office:value-type="string">
              <text:p text:style-name="IM1"><draw:frame draw:style-name="fr1" draw:name="5cb72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e85cf" table:style-name="9e85cf">
          <table:table-column table:style-name="9e85c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61</text:span></text:p>
        <text:p text:style-name="P3_InstBodyJustified"><text:span text:style-name="T3">Ano 1961 · Data 03/04/1961 · Status EM VIGOR</text:span></text:p>
        <text:p text:style-name="P4_InstBodyJustified"><text:span text:style-name="T4">Ementa: ALTERA OS ARTIGOS 99º E 114º, DA RESOLUÇÃO Nº 4/59, DE 11 DE MAIO DE 1959.</text:span></text:p>
        <text:p text:style-name="P5_InstBodyJustified"><text:span text:style-name="T5">RESOLUÇÃO Nº 6, DE 3 DE ABRIL DE 1961</text:span></text:p>
        <text:p text:style-name="P6_InstBodyJustified"><text:span text:style-name="T6">(ALTERA OS ARTIGOS 99º E 114º, DA RESOLUÇÃO Nº 4/59, DE 11 DE MAIO DE 195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61, que se refere ao processo nº 69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Os artigos 99 e 114, da Resolução nº 4/59, de 11 de maio de 1959, passam a ter as seguintes redações:</text:span></text:p>
        <text:p text:style-name="P19"><text:span text:style-name="T14">“Art. 99.</text:span><text:span text:style-name="T15"><text:s/>As sessões ordinárias terão início impreterivelmente, às vinte horas e duração de quatro horas.</text:span></text:p>
        <text:p text:style-name="P22"><text:span text:style-name="T16">Art. 114.</text:span><text:span text:style-name="T17"><text:s/>O expediente terá duração de duas horas, sendo trinta minutos iniciais destinado à leitura da ata e dos papéis do expediente e o restante do tempo destinado aos oradores inscritos para versar assuntos de sua livre escolha, cabendo a cada um vinte minutos no máximo, na sua vez.</text:span><text:span text:style-name="T18">”</text:span></text:p>
        <text:p text:style-name="P26"><text:span text:style-name="T19">Art. 2º</text:span><text:span text:style-name="T20"><text:s/>Esta resolução entrará em vigor na data de sua publicação, revogadas as disposições em contrário.</text:span></text:p>
        <text:p text:style-name="P29"><text:span text:style-name="T21">Sala das Sessões, 03 de abril de 1961.</text:span></text:p>
        <text:p text:style-name="P31"><text:span text:style-name="T22">Christovam de Haro</text:span></text:p>
        <text:p text:style-name="P33"><text:span text:style-name="T23">Presidente</text:span></text:p>
        <text:p text:style-name="P35"><text:span text:style-name="T24">Antonio Pagliarani</text:span></text:p>
        <text:p text:style-name="P37"><text:span text:style-name="T25">1º Secretário</text:span></text:p>
        <text:p text:style-name="P39"><text:span text:style-name="T26">Publicada e registrada na Secretaria da Câmara Municipal de Votuporanga, aos 03 de abril de 1961.</text:span></text:p>
        <text:p text:style-name="P41"><text:span text:style-name="T27">Hugo Xavier da Silva</text:span></text:p>
        <text:p text:style-name="P43"><text:span text:style-name="T28">Diretor da Secretaria</text:span></text:p>
        <text:p text:style-name="Standard"/>
        <table:table table:name="570ee9" table:style-name="570ee9">
          <table:table-column table:style-name="570ee9.0"/>
          <table:table-column table:style-name="570ee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87</text:span></text:p>
            </table:table-cell>
            <table:table-cell office:value-type="string">
              <text:p><text:span>Gerado em 22/08/2026 06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e88b2" style:family="table">
      <style:table-properties style:rel-width="100" table:align="center"/>
    </style:style>
    <style:style style:name="6e88b2.0" style:family="table-column">
      <style:table-column-properties style:column-width="9.70cm"/>
    </style:style>
    <style:style style:name="6e88b2.1" style:family="table-column">
      <style:table-column-properties style:column-width="7.94cm"/>
    </style:style>
    <style:style style:name="9e85cf" style:family="table">
      <style:table-properties style:rel-width="100" table:align="center"/>
    </style:style>
    <style:style style:name="9e85cf.0" style:family="table-column">
      <style:table-column-properties style:column-width="17.64cm"/>
    </style:style>
    <style:style style:name="570ee9" style:family="table">
      <style:table-properties style:rel-width="100" table:align="center"/>
    </style:style>
    <style:style style:name="570ee9.0" style:family="table-column">
      <style:table-column-properties style:column-width="11.47cm"/>
    </style:style>
    <style:style style:name="570ee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9:35:29.000</dc:date>
    <meta:generator>PHPWord</meta:generator>
    <meta:initial-creator/>
    <meta:creation-date>2026-08-22T09:35:29.000</meta:creation-date>
    <meta:keyword/>
    <meta:user-defined meta:name="Category"/>
    <meta:user-defined meta:name="Company"/>
    <meta:user-defined meta:name="Manager"/>
  </office:meta>
</office:document-meta>
</file>