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41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/>
    </style:style>
    <style:style style:name="P56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style="italic" style:font-style-asian="italic" style:font-style-complex="italic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center"/>
    </style:style>
    <style:style style:name="T5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style="italic" style:font-style-asian="italic" style:font-style-complex="italic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59" style:family="text">
      <style:text-properties style:font-name="Arial" style:font-name-complex="Arial" fo:font-style="italic" style:font-style-asian="italic" style:font-style-complex="italic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both"/>
    </style:style>
    <style:style style:name="T60" style:family="text">
      <style:text-properties style:font-name="Arial" style:font-name-complex="Arial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center"/>
    </style:style>
    <style:style style:name="T6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center"/>
    </style:style>
    <style:style style:name="T62" style:family="text">
      <style:text-properties style:font-name="Arial" style:font-name-complex="Arial" fo:font-style="italic" style:font-style-asian="italic" style:font-style-complex="italic"/>
    </style:style>
    <style:style style:name="P7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8f3c9" style:family="table">
      <style:table-properties style:rel-width="100" table:align="center"/>
    </style:style>
    <style:style style:name="68f3c9.0" style:family="table-column">
      <style:table-column-properties style:column-width="9.70cm"/>
    </style:style>
    <style:style style:name="68f3c9.1" style:family="table-column">
      <style:table-column-properties style:column-width="7.94cm"/>
    </style:style>
    <style:style style:name="0d7446" style:family="table">
      <style:table-properties style:rel-width="100" table:align="center"/>
    </style:style>
    <style:style style:name="0d7446.0" style:family="table-column">
      <style:table-column-properties style:column-width="17.64cm"/>
    </style:style>
    <style:style style:name="2e5b92" style:family="table">
      <style:table-properties style:rel-width="100" table:align="center"/>
    </style:style>
    <style:style style:name="2e5b92.0" style:family="table-column">
      <style:table-column-properties style:column-width="11.47cm"/>
    </style:style>
    <style:style style:name="2e5b9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8f3c9" table:style-name="68f3c9">
          <table:table-column table:style-name="68f3c9.0"/>
          <table:table-column table:style-name="68f3c9.1"/>
          <table:table-row>
            <table:table-cell office:value-type="string">
              <text:p text:style-name="IM1"><draw:frame draw:style-name="fr1" draw:name="b7eb4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d7446" table:style-name="0d7446">
          <table:table-column table:style-name="0d744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0</text:span></text:p>
        <text:p text:style-name="P3_InstBodyJustified"><text:span text:style-name="T3">Ano 1960 · Data 23/09/1960 · Status EM VIGOR</text:span></text:p>
        <text:p text:style-name="P4_InstBodyJustified"><text:span text:style-name="T4">Ementa: RECURSO INTERPOSTO CONTRA DESPACHO DO SR. PREFEITO MUNICIPAL, PELA FIRMA DIAS MARTINS S/A MERCANTIL, DESTA CIDADE.</text:span></text:p>
        <text:p text:style-name="P5_InstBodyJustified"><text:span text:style-name="T5">RESOLUÇÃO Nº 9, DE 23 DE SETEMBRO DE 1960</text:span></text:p>
        <text:p text:style-name="P6_InstBodyJustified"><text:span text:style-name="T6">(RECURSO INTERPOSTO CONTRA DESPACHO DO SR. PREFEITO MUNICIPAL, PELA FIRMA DIAS MARTINS S/A MERCANTIL, DESTA CID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 oferecido pela Comissão de Justiça, Legislação e Redação ao processo nº 110 e 1960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Dá provimento ao<text:s/></text:span><text:span text:style-name="T19">recurso interposto<text:s/></text:span><text:span text:style-name="T20">pela<text:s/></text:span><text:span text:style-name="T21">firma Dias Martins<text:s/></text:span><text:span text:style-name="T22">S/A, Mercantil e Industrial, desta<text:s/></text:span><text:span text:style-name="T23">cidade, fixando<text:s/></text:span><text:span text:style-name="T24">o montante do<text:s/></text:span><text:span text:style-name="T25">imposto<text:s/></text:span><text:span text:style-name="T26">de<text:s/></text:span><text:span text:style-name="T27">Indústrias e<text:s/></text:span><text:span text:style-name="T28">Profissões<text:s/></text:span><text:span text:style-name="T29">devido<text:s/></text:span><text:span text:style-name="T30">pela mesma<text:s/></text:span><text:span text:style-name="T31">no exercício<text:s/></text:span><text:span text:style-name="T32">de<text:s/></text:span><text:span text:style-name="T33">1960, em Cr$ 245.0</text:span><text:span text:style-name="T34">00,00.</text:span></text:p>
        <text:p text:style-name="P40"><text:span text:style-name="T35">Art. 2º</text:span><text:span text:style-name="T36"><text:s/>Fica<text:s/></text:span><text:span text:style-name="T37">o<text:s/></text:span><text:span text:style-name="T38">Poder Executivo autorizado a pro</text:span><text:span text:style-name="T39">ceder<text:s/></text:span><text:span text:style-name="T40">a<text:s/></text:span><text:span text:style-name="T41">revisão<text:s/></text:span><text:span text:style-name="T42">do<text:s/></text:span><text:span text:style-name="T43">referido<text:s/></text:span><text:span text:style-name="T44">imposto,<text:s/></text:span><text:span text:style-name="T45">nos termos<text:s/></text:span><text:span text:style-name="T46">do art</text:span><text:span text:style-name="T47">.<text:s/></text:span><text:span text:style-name="T48">1º.</text:span></text:p>
        <text:p text:style-name="P55"><text:span text:style-name="T49">Art. 3º</text:span><text:span text:style-name="T50"><text:s/>Esta resolução entrará em vigor na data de sua<text:s/></text:span><text:span text:style-name="T51">publicação, revogadas<text:s/></text:span><text:span text:style-name="T52">as disposições<text:s/></text:span><text:span text:style-name="T53">em<text:s/></text:span><text:span text:style-name="T54">contrário.</text:span></text:p>
        <text:p text:style-name="P62"><text:span text:style-name="T55">Sala das Sessões, 23 de setembro de 1960.</text:span></text:p>
        <text:p text:style-name="P64"><text:span text:style-name="T56">ULTIMATUM FAVA</text:span></text:p>
        <text:p text:style-name="P66"><text:span text:style-name="T57">PRESIDENTE</text:span></text:p>
        <text:p text:style-name="P68"><text:span text:style-name="T58">GABREIEL JABUR</text:span></text:p>
        <text:p text:style-name="P70"><text:span text:style-name="T59">1º SECRETÁRIO<text:s/></text:span></text:p>
        <text:p text:style-name="P72"><text:span text:style-name="T60">Publicada e registrada na Secretaria da Câmara Municipal de Votuporanga, aos 23 de setembro de 1960.</text:span></text:p>
        <text:p text:style-name="P74"><text:span text:style-name="T61">HUGO XAVIER DA SILVA</text:span></text:p>
        <text:p text:style-name="P76"><text:span text:style-name="T62">DIRETOR SUBSTITUTO</text:span></text:p>
        <text:p text:style-name="Standard"/>
        <table:table table:name="2e5b92" table:style-name="2e5b92">
          <table:table-column table:style-name="2e5b92.0"/>
          <table:table-column table:style-name="2e5b9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9</text:span></text:p>
            </table:table-cell>
            <table:table-cell office:value-type="string">
              <text:p><text:span>Gerado em 20/08/2026 11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8f3c9" style:family="table">
      <style:table-properties style:rel-width="100" table:align="center"/>
    </style:style>
    <style:style style:name="68f3c9.0" style:family="table-column">
      <style:table-column-properties style:column-width="9.70cm"/>
    </style:style>
    <style:style style:name="68f3c9.1" style:family="table-column">
      <style:table-column-properties style:column-width="7.94cm"/>
    </style:style>
    <style:style style:name="0d7446" style:family="table">
      <style:table-properties style:rel-width="100" table:align="center"/>
    </style:style>
    <style:style style:name="0d7446.0" style:family="table-column">
      <style:table-column-properties style:column-width="17.64cm"/>
    </style:style>
    <style:style style:name="2e5b92" style:family="table">
      <style:table-properties style:rel-width="100" table:align="center"/>
    </style:style>
    <style:style style:name="2e5b92.0" style:family="table-column">
      <style:table-column-properties style:column-width="11.47cm"/>
    </style:style>
    <style:style style:name="2e5b9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4:32:26.000</dc:date>
    <meta:generator>PHPWord</meta:generator>
    <meta:initial-creator/>
    <meta:creation-date>2026-08-20T14:32:26.000</meta:creation-date>
    <meta:keyword/>
    <meta:user-defined meta:name="Category"/>
    <meta:user-defined meta:name="Company"/>
    <meta:user-defined meta:name="Manager"/>
  </office:meta>
</office:document-meta>
</file>