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weight="bold" style:font-weight-asian="bold"/>
    </style:style>
    <style:style style:name="P40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center"/>
    </style:style>
    <style:style style:name="T3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center"/>
    </style:style>
    <style:style style:name="T37" style:family="text">
      <style:text-properties style:font-name="Arial" style:font-name-complex="Arial" fo:font-style="italic" style:font-style-asian="italic" style:font-style-complex="italic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both"/>
    </style:style>
    <style:style style:name="T38" style:family="text">
      <style:text-properties style:font-name="Arial" style:font-name-complex="Arial" fo:font-style="italic" style:font-style-asian="italic" style:font-style-complex="italic"/>
    </style:style>
    <style:style style:name="P57" style:family="paragraph" style:parent-style-name="Normal">
      <style:paragraph-properties/>
    </style:style>
    <style:style style:name="P58" style:family="paragraph" style:parent-style-name="Normal">
      <style:paragraph-properties fo:text-align="center"/>
    </style:style>
    <style:style style:name="T3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center"/>
    </style:style>
    <style:style style:name="T40" style:family="text">
      <style:text-properties style:font-name="Arial" style:font-name-complex="Arial" fo:font-style="italic" style:font-style-asian="italic" style:font-style-complex="italic"/>
    </style:style>
    <style:style style:name="P6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77b8d" style:family="table">
      <style:table-properties style:rel-width="100" table:align="center"/>
    </style:style>
    <style:style style:name="977b8d.0" style:family="table-column">
      <style:table-column-properties style:column-width="9.70cm"/>
    </style:style>
    <style:style style:name="977b8d.1" style:family="table-column">
      <style:table-column-properties style:column-width="7.94cm"/>
    </style:style>
    <style:style style:name="035fa5" style:family="table">
      <style:table-properties style:rel-width="100" table:align="center"/>
    </style:style>
    <style:style style:name="035fa5.0" style:family="table-column">
      <style:table-column-properties style:column-width="17.64cm"/>
    </style:style>
    <style:style style:name="997ad7" style:family="table">
      <style:table-properties style:rel-width="100" table:align="center"/>
    </style:style>
    <style:style style:name="997ad7.0" style:family="table-column">
      <style:table-column-properties style:column-width="11.47cm"/>
    </style:style>
    <style:style style:name="997ad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77b8d" table:style-name="977b8d">
          <table:table-column table:style-name="977b8d.0"/>
          <table:table-column table:style-name="977b8d.1"/>
          <table:table-row>
            <table:table-cell office:value-type="string">
              <text:p text:style-name="IM1"><draw:frame draw:style-name="fr1" draw:name="6daab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35fa5" table:style-name="035fa5">
          <table:table-column table:style-name="035fa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60</text:span></text:p>
        <text:p text:style-name="P3_InstBodyJustified"><text:span text:style-name="T3">Ano 1960 · Data 18/04/1960 · Status EM VIGOR</text:span></text:p>
        <text:p text:style-name="P4_InstBodyJustified"><text:span text:style-name="T4">Ementa: DISPÕE SOBRE ABERTURA DE UM<text:s text:c="2"/>CRÉDITO ESPECIAL NA IMPORTÂNCIA DE CR$101.000,00.</text:span></text:p>
        <text:p text:style-name="P5_InstBodyJustified"><text:span text:style-name="T5">RESOLUÇÃO Nº 3, DE 18 DE ABRIL DE 1960</text:span></text:p>
        <text:p text:style-name="P6_InstBodyJustified"><text:span text:style-name="T6">(DISPÕE SOBRE ABERTURA DE UM<text:s text:c="2"/>CRÉDITO ESPECIAL NA IMPORTÂNCIA DE CR$101.000,00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 nos seus termos o projeto de resolução<text:s text:c="2"/>nº 1/60, que se refere ao processo nº 94 de 1960, a saber:</text:span></text:p>
        <text:p text:style-name="P16"><text:span text:style-name="T13">A CÂMARA<text:s/></text:span><text:span text:style-name="T14">MUNICIPAL<text:s/></text:span><text:span text:style-name="T15">DE VOTUPORANGA<text:s/></text:span><text:span text:style-name="T16">DECRETA E PROMULGA A SEGUINTE RESOLUÇÃO:</text:span></text:p>
        <text:p text:style-name="P21"><text:span text:style-name="T17">Art. 1º<text:s/></text:span><text:span text:style-name="T18">Fica aberto as Seção Administrativa – Tesouraria – da Câmara Municipal de Votuporanga, um crédito especial na importância de Cr$ 101.000,00 (cento e um mil cruzeiros), destinado a atender ao pagamento, em atraso, dos vencimentos dos funcionários da Secretaria da Câmara Municipal, Srs. Hugo Xavier da Silva, Ruy Leone Mayr e Aranadio Rosa da Silva, referentes ao exercício de 1959.</text:span></text:p>
        <text:p text:style-name="P24"><text:span text:style-name="T19">Parágrafo único.<text:s/></text:span><text:span text:style-name="T20">O valor do presente crédito será coberto com os recursos provenientes da anulação parcial das seguintes verbas:</text:span></text:p>
        <text:p text:style-name="P27"><text:span text:style-name="T21">001.8.00.1 – Pessoal Variável ....................... Cr$ 21.000,00</text:span></text:p>
        <text:p text:style-name="P29"><text:span text:style-name="T22">001.8.00.2 – Material Permanente ............… Cr$ 50.000,00</text:span></text:p>
        <text:p text:style-name="P31"><text:span text:style-name="T23">001.8.00.3 – Material de Consumo .............. Cr$ 10.000,00</text:span></text:p>
        <text:p text:style-name="P33"><text:span text:style-name="T24">001.8.00.4 – Despesas Diversas – Item V ..... Cr$ 10.000,00</text:span></text:p>
        <text:p text:style-name="P35"><text:span text:style-name="T25">001.8.00.4 – Despesas Diversas – Item X ..... Cr$ 10.000,00</text:span></text:p>
        <text:p text:style-name="P37"><text:span text:style-name="T26">Total ........................................................…... Cr$ 101.000,00</text:span></text:p>
        <text:p text:style-name="P39"><text:span text:style-name="T27">Art. 2º<text:s/></text:span><text:span text:style-name="T28"><text:s/>Esta resolução entrará em vigor na data de sua<text:s/></text:span><text:span text:style-name="T29">publicação, revogadas<text:s/></text:span><text:span text:style-name="T30">as disposições<text:s/></text:span><text:span text:style-name="T31">em<text:s/></text:span><text:span text:style-name="T32">contrário.</text:span></text:p>
        <text:p text:style-name="P46"><text:span text:style-name="T33">Sala das Sessões, 18 de abril de 1960.</text:span></text:p>
        <text:p text:style-name="P48"><text:span text:style-name="T34">ULTIMATUM FAVA</text:span></text:p>
        <text:p text:style-name="P50"><text:span text:style-name="T35">PRESIDENTE</text:span></text:p>
        <text:p text:style-name="P52"><text:span text:style-name="T36">GABRIEL JABUR</text:span></text:p>
        <text:p text:style-name="P54"><text:span text:style-name="T37">1º SECRETÁRIO<text:s/></text:span></text:p>
        <text:p text:style-name="P56"><text:span text:style-name="T38">Publicada e registrada na Secretaria da Câmara Municipal de Votuporanga, aos 18 de abril de 1960.</text:span></text:p>
        <text:p text:style-name="P58"><text:span text:style-name="T39">HUGO XAVIER DA SILVA</text:span></text:p>
        <text:p text:style-name="P60"><text:span text:style-name="T40">DIRETOR DA SECRETARIA</text:span></text:p>
        <text:p text:style-name="Standard"/>
        <table:table table:name="997ad7" table:style-name="997ad7">
          <table:table-column table:style-name="997ad7.0"/>
          <table:table-column table:style-name="997ad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75</text:span></text:p>
            </table:table-cell>
            <table:table-cell office:value-type="string">
              <text:p><text:span>Gerado em 20/08/2026 09:1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77b8d" style:family="table">
      <style:table-properties style:rel-width="100" table:align="center"/>
    </style:style>
    <style:style style:name="977b8d.0" style:family="table-column">
      <style:table-column-properties style:column-width="9.70cm"/>
    </style:style>
    <style:style style:name="977b8d.1" style:family="table-column">
      <style:table-column-properties style:column-width="7.94cm"/>
    </style:style>
    <style:style style:name="035fa5" style:family="table">
      <style:table-properties style:rel-width="100" table:align="center"/>
    </style:style>
    <style:style style:name="035fa5.0" style:family="table-column">
      <style:table-column-properties style:column-width="17.64cm"/>
    </style:style>
    <style:style style:name="997ad7" style:family="table">
      <style:table-properties style:rel-width="100" table:align="center"/>
    </style:style>
    <style:style style:name="997ad7.0" style:family="table-column">
      <style:table-column-properties style:column-width="11.47cm"/>
    </style:style>
    <style:style style:name="997ad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3:16.000</dc:date>
    <meta:generator>PHPWord</meta:generator>
    <meta:initial-creator/>
    <meta:creation-date>2026-08-20T12:13:16.000</meta:creation-date>
    <meta:keyword/>
    <meta:user-defined meta:name="Category"/>
    <meta:user-defined meta:name="Company"/>
    <meta:user-defined meta:name="Manager"/>
  </office:meta>
</office:document-meta>
</file>