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both"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T27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T28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T29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T30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T31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T32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33" style:family="text">
      <style:text-properties style:font-name="Arial" style:font-name-complex="Arial" fo:font-weight="bold" style:font-weight-asian="bold"/>
    </style:style>
    <style:style style:name="P39" style:family="paragraph" style:parent-style-name="Normal">
      <style:paragraph-properties/>
    </style:style>
    <style:style style:name="T34" style:family="text">
      <style:text-properties style:font-name="Arial" style:font-name-complex="Arial"/>
    </style:style>
    <style:style style:name="P40" style:family="paragraph" style:parent-style-name="Normal">
      <style:paragraph-properties/>
    </style:style>
    <style:style style:name="T35" style:family="text">
      <style:text-properties style:font-name="Arial" style:font-name-complex="Arial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both"/>
    </style:style>
    <style:style style:name="T36" style:family="text">
      <style:text-properties style:font-name="Arial" style:font-name-complex="Arial" fo:font-weight="bold" style:font-weight-asian="bold"/>
    </style:style>
    <style:style style:name="P43" style:family="paragraph" style:parent-style-name="Normal">
      <style:paragraph-properties/>
    </style:style>
    <style:style style:name="T37" style:family="text">
      <style:text-properties style:font-name="Arial" style:font-name-complex="Arial"/>
    </style:style>
    <style:style style:name="P44" style:family="paragraph" style:parent-style-name="Normal">
      <style:paragraph-properties/>
    </style:style>
    <style:style style:name="T38" style:family="text">
      <style:text-properties style:font-name="Arial" style:font-name-complex="Arial"/>
    </style:style>
    <style:style style:name="P45" style:family="paragraph" style:parent-style-name="Normal">
      <style:paragraph-properties/>
    </style:style>
    <style:style style:name="T39" style:family="text">
      <style:text-properties style:font-name="Arial" style:font-name-complex="Arial"/>
    </style:style>
    <style:style style:name="P46" style:family="paragraph" style:parent-style-name="Normal">
      <style:paragraph-properties/>
    </style:style>
    <style:style style:name="T40" style:family="text">
      <style:text-properties style:font-name="Arial" style:font-name-complex="Arial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center"/>
    </style:style>
    <style:style style:name="T41" style:family="text">
      <style:text-properties style:font-name="Arial" style:font-name-complex="Arial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P50" style:family="paragraph" style:parent-style-name="Normal">
      <style:paragraph-properties fo:text-align="center"/>
    </style:style>
    <style:style style:name="T4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1" style:family="paragraph" style:parent-style-name="Normal">
      <style:paragraph-properties/>
    </style:style>
    <style:style style:name="P52" style:family="paragraph" style:parent-style-name="Normal">
      <style:paragraph-properties fo:text-align="center"/>
    </style:style>
    <style:style style:name="T43" style:family="text">
      <style:text-properties style:font-name="Arial" style:font-name-complex="Arial" fo:font-style="italic" style:font-style-asian="italic" style:font-style-complex="italic"/>
    </style:style>
    <style:style style:name="P53" style:family="paragraph" style:parent-style-name="Normal">
      <style:paragraph-properties/>
    </style:style>
    <style:style style:name="P54" style:family="paragraph" style:parent-style-name="Normal">
      <style:paragraph-properties fo:text-align="center"/>
    </style:style>
    <style:style style:name="T4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5" style:family="paragraph" style:parent-style-name="Normal">
      <style:paragraph-properties/>
    </style:style>
    <style:style style:name="P56" style:family="paragraph" style:parent-style-name="Normal">
      <style:paragraph-properties fo:text-align="center"/>
    </style:style>
    <style:style style:name="T45" style:family="text">
      <style:text-properties style:font-name="Arial" style:font-name-complex="Arial" fo:font-style="italic" style:font-style-asian="italic" style:font-style-complex="italic"/>
    </style:style>
    <style:style style:name="P57" style:family="paragraph" style:parent-style-name="Normal">
      <style:paragraph-properties/>
    </style:style>
    <style:style style:name="P58" style:family="paragraph" style:parent-style-name="Normal">
      <style:paragraph-properties fo:text-align="both"/>
    </style:style>
    <style:style style:name="T46" style:family="text">
      <style:text-properties style:font-name="Arial" style:font-name-complex="Arial" fo:font-style="italic" style:font-style-asian="italic" style:font-style-complex="italic"/>
    </style:style>
    <style:style style:name="P59" style:family="paragraph" style:parent-style-name="Normal">
      <style:paragraph-properties/>
    </style:style>
    <style:style style:name="P60" style:family="paragraph" style:parent-style-name="Normal">
      <style:paragraph-properties fo:text-align="center"/>
    </style:style>
    <style:style style:name="T4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6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a1e5a" style:family="table">
      <style:table-properties style:rel-width="100" table:align="center"/>
    </style:style>
    <style:style style:name="ba1e5a.0" style:family="table-column">
      <style:table-column-properties style:column-width="9.70cm"/>
    </style:style>
    <style:style style:name="ba1e5a.1" style:family="table-column">
      <style:table-column-properties style:column-width="7.94cm"/>
    </style:style>
    <style:style style:name="3f5f2d" style:family="table">
      <style:table-properties style:rel-width="100" table:align="center"/>
    </style:style>
    <style:style style:name="3f5f2d.0" style:family="table-column">
      <style:table-column-properties style:column-width="17.64cm"/>
    </style:style>
    <style:style style:name="140acc" style:family="table">
      <style:table-properties style:rel-width="100" table:align="center"/>
    </style:style>
    <style:style style:name="140acc.0" style:family="table-column">
      <style:table-column-properties style:column-width="11.47cm"/>
    </style:style>
    <style:style style:name="140ac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a1e5a" table:style-name="ba1e5a">
          <table:table-column table:style-name="ba1e5a.0"/>
          <table:table-column table:style-name="ba1e5a.1"/>
          <table:table-row>
            <table:table-cell office:value-type="string">
              <text:p text:style-name="IM1"><draw:frame draw:style-name="fr1" draw:name="14148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f5f2d" table:style-name="3f5f2d">
          <table:table-column table:style-name="3f5f2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1960</text:span></text:p>
        <text:p text:style-name="P3_InstBodyJustified"><text:span text:style-name="T3">Ano 1960 · Data 15/02/1960 · Status EM VIGOR</text:span></text:p>
        <text:p text:style-name="P4_InstBodyJustified"><text:span text:style-name="T4">Ementa: SOLICITANDO A CONCESSÃO DE UMA LICENÇA PELO PRAZO DE QUARENTA DIAS, A FIM DE TRATAR DE INTERESSES PARTICULARES.</text:span></text:p>
        <text:p text:style-name="P5_InstBodyJustified"><text:span text:style-name="T5">RESOLUÇÃO Nº 2, DE 15 DE FEVEREIRO DE 1960</text:span></text:p>
        <text:p text:style-name="P6_InstBodyJustified"><text:span text:style-name="T6">(SOLICITANDO A CONCESSÃO DE UMA LICENÇA PELO PRAZO DE QUARENTA DIAS, A FIM DE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</text:span><text:span text:style-name="T10"><text:s/>MUNICIPAL<text:s/></text:span><text:span text:style-name="T11">DE VOTUPORANGA RESOLVE:</text:span></text:p>
        <text:p text:style-name="P14"><text:span text:style-name="T12">APROVAR, nos seus termos o requerimento nº 6/C/60, que se refere ao processo nº 18 de 1960, expedindo<text:s/></text:span><text:span text:style-name="T13">para<text:s/></text:span><text:span text:style-name="T14">tanto a resolução que se segue:</text:span></text:p>
        <text:p text:style-name="P18"><text:span text:style-name="T15">A CÂMARA<text:s/></text:span><text:span text:style-name="T16">MUNICIPAL<text:s/></text:span><text:span text:style-name="T17">DE VOTUPORANGA<text:s/></text:span><text:span text:style-name="T18">DECRETA E PROMULGA A SEGUINTE RESOLUÇÃO:</text:span></text:p>
        <text:p text:style-name="P23"><text:span text:style-name="T19">Art. 1º<text:s/></text:span><text:span text:style-name="T20">Fica<text:s/></text:span><text:span text:style-name="T21">concedida ao vereador<text:s/></text:span><text:span text:style-name="T22">Eduardo Cavalin</text:span><text:span text:style-name="T23">,<text:s/></text:span><text:span text:style-name="T24">uma licença de 40 dias</text:span><text:span text:style-name="T25">,<text:s/></text:span><text:span text:style-name="T26">a<text:s/></text:span><text:span text:style-name="T27">partir da presen</text:span><text:span text:style-name="T28">te data, conforme o requerimento nº 6/C/60, que se refe</text:span><text:span text:style-name="T29">re<text:s/></text:span><text:span text:style-name="T30">ao<text:s/></text:span><text:span text:style-name="T31">processo<text:s/></text:span><text:span text:style-name="T32">nº 18 de 1960.</text:span></text:p>
        <text:p text:style-name="P38"><text:span text:style-name="T33">Art. 2º</text:span><text:span text:style-name="T34"><text:s/>Esta resolução entrará em vigor na data de sua<text:s/></text:span><text:span text:style-name="T35">publicação.</text:span></text:p>
        <text:p text:style-name="P42"><text:span text:style-name="T36">Art. 3º</text:span><text:span text:style-name="T37">Revogam-se<text:s/></text:span><text:span text:style-name="T38">as disposições<text:s/></text:span><text:span text:style-name="T39">em<text:s/></text:span><text:span text:style-name="T40">contrário.</text:span></text:p>
        <text:p text:style-name="P48"><text:span text:style-name="T41">Sala das Sessões, 15 de fevereiro de 1960.</text:span></text:p>
        <text:p text:style-name="P50"><text:span text:style-name="T42">ULTIMATUM FAVA</text:span></text:p>
        <text:p text:style-name="P52"><text:span text:style-name="T43">PRESIDENTE</text:span></text:p>
        <text:p text:style-name="P54"><text:span text:style-name="T44">ROBERTO DE LIMA CAMPOS</text:span></text:p>
        <text:p text:style-name="P56"><text:span text:style-name="T45">SECRETÁRIO EM EXERCÍCIO</text:span></text:p>
        <text:p text:style-name="P58"><text:span text:style-name="T46">Publicada e registrada na Secretaria da Câmara Municipal de Votuporanga, aos 15 de fevereiro de 1960.</text:span></text:p>
        <text:p text:style-name="P60"><text:span text:style-name="T47">HUGO XAVIER DA SILVA</text:span></text:p>
        <text:p text:style-name="Standard"/>
        <table:table table:name="140acc" table:style-name="140acc">
          <table:table-column table:style-name="140acc.0"/>
          <table:table-column table:style-name="140ac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74</text:span></text:p>
            </table:table-cell>
            <table:table-cell office:value-type="string">
              <text:p><text:span>Gerado em 19/08/2026 07:3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a1e5a" style:family="table">
      <style:table-properties style:rel-width="100" table:align="center"/>
    </style:style>
    <style:style style:name="ba1e5a.0" style:family="table-column">
      <style:table-column-properties style:column-width="9.70cm"/>
    </style:style>
    <style:style style:name="ba1e5a.1" style:family="table-column">
      <style:table-column-properties style:column-width="7.94cm"/>
    </style:style>
    <style:style style:name="3f5f2d" style:family="table">
      <style:table-properties style:rel-width="100" table:align="center"/>
    </style:style>
    <style:style style:name="3f5f2d.0" style:family="table-column">
      <style:table-column-properties style:column-width="17.64cm"/>
    </style:style>
    <style:style style:name="140acc" style:family="table">
      <style:table-properties style:rel-width="100" table:align="center"/>
    </style:style>
    <style:style style:name="140acc.0" style:family="table-column">
      <style:table-column-properties style:column-width="11.47cm"/>
    </style:style>
    <style:style style:name="140ac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0:34:07.000</dc:date>
    <meta:generator>PHPWord</meta:generator>
    <meta:initial-creator/>
    <meta:creation-date>2026-08-19T10:34:07.000</meta:creation-date>
    <meta:keyword/>
    <meta:user-defined meta:name="Category"/>
    <meta:user-defined meta:name="Company"/>
    <meta:user-defined meta:name="Manager"/>
  </office:meta>
</office:document-meta>
</file>