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42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4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44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4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center"/>
    </style:style>
    <style:style style:name="T47" style:family="text">
      <style:text-properties style:font-name="Arial" style:font-name-complex="Arial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d9468" style:family="table">
      <style:table-properties style:rel-width="100" table:align="center"/>
    </style:style>
    <style:style style:name="3d9468.0" style:family="table-column">
      <style:table-column-properties style:column-width="9.70cm"/>
    </style:style>
    <style:style style:name="3d9468.1" style:family="table-column">
      <style:table-column-properties style:column-width="7.94cm"/>
    </style:style>
    <style:style style:name="17e033" style:family="table">
      <style:table-properties style:rel-width="100" table:align="center"/>
    </style:style>
    <style:style style:name="17e033.0" style:family="table-column">
      <style:table-column-properties style:column-width="17.64cm"/>
    </style:style>
    <style:style style:name="ecc3d6" style:family="table">
      <style:table-properties style:rel-width="100" table:align="center"/>
    </style:style>
    <style:style style:name="ecc3d6.0" style:family="table-column">
      <style:table-column-properties style:column-width="11.47cm"/>
    </style:style>
    <style:style style:name="ecc3d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d9468" table:style-name="3d9468">
          <table:table-column table:style-name="3d9468.0"/>
          <table:table-column table:style-name="3d9468.1"/>
          <table:table-row>
            <table:table-cell office:value-type="string">
              <text:p text:style-name="IM1"><draw:frame draw:style-name="fr1" draw:name="7e982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7e033" table:style-name="17e033">
          <table:table-column table:style-name="17e03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60</text:span></text:p>
        <text:p text:style-name="P3_InstBodyJustified"><text:span text:style-name="T3">Ano 1960 · Data 08/02/1960 · Status EM VIGOR</text:span></text:p>
        <text:p text:style-name="P4_InstBodyJustified"><text:span text:style-name="T4">Ementa: SOLICITANDO A CONCESSÃO DE UMA LICENÇA PELO PRAZO DE CINCO MESES A FIM DE TRATAR DE INTERESSES PARTICULARES.</text:span></text:p>
        <text:p text:style-name="P5_InstBodyJustified"><text:span text:style-name="T5">RESOLUÇÃO Nº 1, DE 8 DE FEVEREIRO DE 1960</text:span></text:p>
        <text:p text:style-name="P6_InstBodyJustified"><text:span text:style-name="T6">(SOLICITANDO A CONCESSÃO DE UMA LICENÇA PELO PRAZO DE CINCO MESES A FIM DE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requerimento nº 5/c/60, que se refere ao processo nº 16 de 1960, expedindo<text:s/></text:span><text:span text:style-name="T13">para<text:s/></text:span><text:span text:style-name="T14">tanto a resolução que se segue:</text:span></text:p>
        <text:p text:style-name="P18"><text:span text:style-name="T15">A CÂMARA<text:s/></text:span><text:span text:style-name="T16">MUNICIPAL<text:s/></text:span><text:span text:style-name="T17">DE VOTUPORANGA<text:s/></text:span><text:span text:style-name="T18">DECRETA E PROMULGA A SEGUINTE RESOLUÇÃO:</text:span></text:p>
        <text:p text:style-name="P23"><text:span text:style-name="T19">Art. 1º<text:s/></text:span><text:span text:style-name="T20">Fica<text:s/></text:span><text:span text:style-name="T21">concedida ao vereador DONATO LA</text:span><text:span text:style-name="T22">RIDONDO,<text:s/></text:span><text:span text:style-name="T23">uma licença de cinco<text:s/></text:span><text:span text:style-name="T24">meses,<text:s/></text:span><text:span text:style-name="T25">a<text:s/></text:span><text:span text:style-name="T26">partir da presen</text:span><text:span text:style-name="T27">te data, conforme o requerimento nº 5/C/60, que se refe</text:span><text:span text:style-name="T28">re<text:s/></text:span><text:span text:style-name="T29">ao<text:s/></text:span><text:span text:style-name="T30">processo<text:s/></text:span><text:span text:style-name="T31">nº 16 de 1960.</text:span></text:p>
        <text:p text:style-name="P37"><text:span text:style-name="T32">Art. 2º</text:span><text:span text:style-name="T33"><text:s/>Esta resolução entrará em vigor na data de sua<text:s/></text:span><text:span text:style-name="T34">publicação.</text:span></text:p>
        <text:p text:style-name="P41"><text:span text:style-name="T35">Art. 3º</text:span><text:span text:style-name="T36">Revogam-se<text:s/></text:span><text:span text:style-name="T37">as disposições<text:s/></text:span><text:span text:style-name="T38">em<text:s/></text:span><text:span text:style-name="T39">contrário.</text:span></text:p>
        <text:p text:style-name="P47"><text:span text:style-name="T40">Sala das Sessões, 08 de fevereiro de 1960.</text:span></text:p>
        <text:p text:style-name="P49"><text:span text:style-name="T41">ULTIMATUM FAVA</text:span></text:p>
        <text:p text:style-name="P51"><text:span text:style-name="T42">PRESIDENTE</text:span></text:p>
        <text:p text:style-name="P53"><text:span text:style-name="T43">ROBERTO DE LIMA CAMPOS</text:span></text:p>
        <text:p text:style-name="P55"><text:span text:style-name="T44">SECRETÁRIO EM EXERCÍCIO</text:span></text:p>
        <text:p text:style-name="P57"><text:span text:style-name="T45">Publicada e registrada na Secretaria da Câmara Municipal de Votuporanga, aos 08 de fevereiro de 1960.</text:span></text:p>
        <text:p text:style-name="P59"><text:span text:style-name="T46">HUGO XAVIER DA SILVA</text:span></text:p>
        <text:p text:style-name="P61"><text:span text:style-name="T47">DIRETOR DA SECRETARIA</text:span></text:p>
        <text:p text:style-name="Standard"/>
        <table:table table:name="ecc3d6" table:style-name="ecc3d6">
          <table:table-column table:style-name="ecc3d6.0"/>
          <table:table-column table:style-name="ecc3d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73</text:span></text:p>
            </table:table-cell>
            <table:table-cell office:value-type="string">
              <text:p><text:span>Gerado em 20/08/2026 09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d9468" style:family="table">
      <style:table-properties style:rel-width="100" table:align="center"/>
    </style:style>
    <style:style style:name="3d9468.0" style:family="table-column">
      <style:table-column-properties style:column-width="9.70cm"/>
    </style:style>
    <style:style style:name="3d9468.1" style:family="table-column">
      <style:table-column-properties style:column-width="7.94cm"/>
    </style:style>
    <style:style style:name="17e033" style:family="table">
      <style:table-properties style:rel-width="100" table:align="center"/>
    </style:style>
    <style:style style:name="17e033.0" style:family="table-column">
      <style:table-column-properties style:column-width="17.64cm"/>
    </style:style>
    <style:style style:name="ecc3d6" style:family="table">
      <style:table-properties style:rel-width="100" table:align="center"/>
    </style:style>
    <style:style style:name="ecc3d6.0" style:family="table-column">
      <style:table-column-properties style:column-width="11.47cm"/>
    </style:style>
    <style:style style:name="ecc3d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4:56.000</dc:date>
    <meta:generator>PHPWord</meta:generator>
    <meta:initial-creator/>
    <meta:creation-date>2026-08-20T12:14:56.000</meta:creation-date>
    <meta:keyword/>
    <meta:user-defined meta:name="Category"/>
    <meta:user-defined meta:name="Company"/>
    <meta:user-defined meta:name="Manager"/>
  </office:meta>
</office:document-meta>
</file>