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29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weight="bold" style:font-weight-asian="bold"/>
    </style:style>
    <style:style style:name="P32" style:family="paragraph" style:parent-style-name="Normal">
      <style:paragraph-properties/>
    </style:style>
    <style:style style:name="T23" style:family="text">
      <style:text-properties style:font-name="Arial" style:font-name-complex="Arial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P44" style:family="paragraph" style:parent-style-name="Normal">
      <style:paragraph-properties fo:text-align="both"/>
    </style:style>
    <style:style style:name="T29" style:family="text">
      <style:text-properties style:font-name="Arial" style:font-name-complex="Arial" fo:font-style="italic" style:font-style-asian="italic" style:font-style-complex="italic"/>
    </style:style>
    <style:style style:name="P45" style:family="paragraph" style:parent-style-name="Normal">
      <style:paragraph-properties/>
    </style:style>
    <style:style style:name="P46" style:family="paragraph" style:parent-style-name="Normal">
      <style:paragraph-properties fo:text-align="center"/>
    </style:style>
    <style:style style:name="T3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7" style:family="paragraph" style:parent-style-name="Normal">
      <style:paragraph-properties/>
    </style:style>
    <style:style style:name="P48" style:family="paragraph" style:parent-style-name="Normal">
      <style:paragraph-properties fo:text-align="center"/>
    </style:style>
    <style:style style:name="T31" style:family="text">
      <style:text-properties style:font-name="Arial" style:font-name-complex="Arial" fo:font-style="italic" style:font-style-asian="italic" style:font-style-complex="italic"/>
    </style:style>
    <style:style style:name="P49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5b4d15" style:family="table">
      <style:table-properties style:rel-width="100" table:align="center"/>
    </style:style>
    <style:style style:name="5b4d15.0" style:family="table-column">
      <style:table-column-properties style:column-width="9.70cm"/>
    </style:style>
    <style:style style:name="5b4d15.1" style:family="table-column">
      <style:table-column-properties style:column-width="7.94cm"/>
    </style:style>
    <style:style style:name="6b056c" style:family="table">
      <style:table-properties style:rel-width="100" table:align="center"/>
    </style:style>
    <style:style style:name="6b056c.0" style:family="table-column">
      <style:table-column-properties style:column-width="17.64cm"/>
    </style:style>
    <style:style style:name="2a7216" style:family="table">
      <style:table-properties style:rel-width="100" table:align="center"/>
    </style:style>
    <style:style style:name="2a7216.0" style:family="table-column">
      <style:table-column-properties style:column-width="11.47cm"/>
    </style:style>
    <style:style style:name="2a7216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5b4d15" table:style-name="5b4d15">
          <table:table-column table:style-name="5b4d15.0"/>
          <table:table-column table:style-name="5b4d15.1"/>
          <table:table-row>
            <table:table-cell office:value-type="string">
              <text:p text:style-name="IM1"><draw:frame draw:style-name="fr1" draw:name="7d7b92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6b056c" table:style-name="6b056c">
          <table:table-column table:style-name="6b056c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7/1959</text:span></text:p>
        <text:p text:style-name="P3_InstBodyJustified"><text:span text:style-name="T3">Ano 1959 · Data 23/11/1959 · Status EM VIGOR</text:span></text:p>
        <text:p text:style-name="P4_InstBodyJustified"><text:span text:style-name="T4">Ementa: DISPÕE SOBRE A CRIAÇÃO DE CARGO E DÁ OUTRAS PROVIDÊNCIAS.</text:span></text:p>
        <text:p text:style-name="P5_InstBodyJustified"><text:span text:style-name="T5">RESOLUÇÃO Nº 7, DE 23 DE NOVEMBRO DE 1959</text:span></text:p>
        <text:p text:style-name="P6_InstBodyJustified"><text:span text:style-name="T6">(DISPÕE SOBRE A CRIAÇÃO DE CARGO E DÁ OUTRAS PROVIDÊNCIA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3/59, que se refere ao processo nº 80 de 1959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/text:span><text:span text:style-name="T13"><text:s/>Fica criado no quadro de pessoal da Secretaria da Câmara Municipal de Votuporanga, um cargo de Escriturário – padrão “B”, com os vencimentos anuais de Cr$ 72.000,00, conforme tabela anexa a resolução nº 27, de 17 de dezembro de 1958.</text:span></text:p>
        <text:p text:style-name="P19"><text:span text:style-name="T14">Art. 2º</text:span><text:span text:style-name="T15"><text:s/>Fica assegurado ao Serventuário que já exerce as funções correspondentes ao cargo criado pelo artigo 1º, o direito, de nele ser provido, obedecidas as formalidades constantes da legislação em vigor.</text:span></text:p>
        <text:p text:style-name="P22"><text:span text:style-name="T16">Art. 3º</text:span><text:span text:style-name="T17"><text:s/>Fica aberto na Seção Administrativa (Tesouraria-Contabilidade) da Câmara Municipal um crédito especial na importância de Cr$ 12.000,00 (doze mil cruzeiros), para ocorrer com as despesas desta Resolução.</text:span></text:p>
        <text:p text:style-name="P25"><text:span text:style-name="T18">Parágrafo único.</text:span><text:span text:style-name="T19"><text:s/>O valor do presente crédito será coberto com os recursos provenientes do saldo verificado no exercício de 1958, conforme balanço geral.</text:span></text:p>
        <text:p text:style-name="P28"><text:span text:style-name="T20">Art. 4º</text:span><text:span text:style-name="T21"><text:s/>Esta resolução entrará em vigor no dia 1º de novembro de 1959.</text:span></text:p>
        <text:p text:style-name="P31"><text:span text:style-name="T22">Art. 5º<text:s/></text:span><text:span text:style-name="T23">Revogam-se as disposições em contrário.</text:span></text:p>
        <text:p text:style-name="P34"><text:span text:style-name="T24">Sala das Sessões, 23 de novembro de 1959.</text:span></text:p>
        <text:p text:style-name="P36"><text:span text:style-name="T25">Mozart Reis</text:span></text:p>
        <text:p text:style-name="P38"><text:span text:style-name="T26">Presidente</text:span></text:p>
        <text:p text:style-name="P40"><text:span text:style-name="T27">Aristides Gallo</text:span></text:p>
        <text:p text:style-name="P42"><text:span text:style-name="T28">1º Secretário</text:span></text:p>
        <text:p text:style-name="P44"><text:span text:style-name="T29">Publicada e registrada na Secretaria da Câmara Municipal de Votuporanga, aos 23 de novembro de 1959.</text:span></text:p>
        <text:p text:style-name="P46"><text:span text:style-name="T30">Hugo Xavier da Silva</text:span></text:p>
        <text:p text:style-name="P48"><text:span text:style-name="T31">Diretor Substituto</text:span></text:p>
        <text:p text:style-name="Standard"/>
        <table:table table:name="2a7216" table:style-name="2a7216">
          <table:table-column table:style-name="2a7216.0"/>
          <table:table-column table:style-name="2a7216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71</text:span></text:p>
            </table:table-cell>
            <table:table-cell office:value-type="string">
              <text:p><text:span>Gerado em 20/08/2026 16:38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5b4d15" style:family="table">
      <style:table-properties style:rel-width="100" table:align="center"/>
    </style:style>
    <style:style style:name="5b4d15.0" style:family="table-column">
      <style:table-column-properties style:column-width="9.70cm"/>
    </style:style>
    <style:style style:name="5b4d15.1" style:family="table-column">
      <style:table-column-properties style:column-width="7.94cm"/>
    </style:style>
    <style:style style:name="6b056c" style:family="table">
      <style:table-properties style:rel-width="100" table:align="center"/>
    </style:style>
    <style:style style:name="6b056c.0" style:family="table-column">
      <style:table-column-properties style:column-width="17.64cm"/>
    </style:style>
    <style:style style:name="2a7216" style:family="table">
      <style:table-properties style:rel-width="100" table:align="center"/>
    </style:style>
    <style:style style:name="2a7216.0" style:family="table-column">
      <style:table-column-properties style:column-width="11.47cm"/>
    </style:style>
    <style:style style:name="2a7216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19:38:15.000</dc:date>
    <meta:generator>PHPWord</meta:generator>
    <meta:initial-creator/>
    <meta:creation-date>2026-08-20T19:38:15.000</meta:creation-date>
    <meta:keyword/>
    <meta:user-defined meta:name="Category"/>
    <meta:user-defined meta:name="Company"/>
    <meta:user-defined meta:name="Manager"/>
  </office:meta>
</office:document-meta>
</file>