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34a8b" style:family="table">
      <style:table-properties style:rel-width="100" table:align="center"/>
    </style:style>
    <style:style style:name="934a8b.0" style:family="table-column">
      <style:table-column-properties style:column-width="9.70cm"/>
    </style:style>
    <style:style style:name="934a8b.1" style:family="table-column">
      <style:table-column-properties style:column-width="7.94cm"/>
    </style:style>
    <style:style style:name="bc27cb" style:family="table">
      <style:table-properties style:rel-width="100" table:align="center"/>
    </style:style>
    <style:style style:name="bc27cb.0" style:family="table-column">
      <style:table-column-properties style:column-width="17.64cm"/>
    </style:style>
    <style:style style:name="6e2afc" style:family="table">
      <style:table-properties style:rel-width="100" table:align="center"/>
    </style:style>
    <style:style style:name="6e2afc.0" style:family="table-column">
      <style:table-column-properties style:column-width="11.47cm"/>
    </style:style>
    <style:style style:name="6e2af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34a8b" table:style-name="934a8b">
          <table:table-column table:style-name="934a8b.0"/>
          <table:table-column table:style-name="934a8b.1"/>
          <table:table-row>
            <table:table-cell office:value-type="string">
              <text:p text:style-name="IM1"><draw:frame draw:style-name="fr1" draw:name="72f53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c27cb" table:style-name="bc27cb">
          <table:table-column table:style-name="bc27c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59</text:span></text:p>
        <text:p text:style-name="P3_InstBodyJustified"><text:span text:style-name="T3">Ano 1959 · Data 11/11/1959 · Status EM VIGOR</text:span></text:p>
        <text:p text:style-name="P4_InstBodyJustified"><text:span text:style-name="T4">Ementa: DISPÕE SOBRE A FIXAÇÃO DO SUBSÍDIO E REPRESENTAÇÃO DO SR. PREFEITO MUNICIPAL LOCAL.</text:span></text:p>
        <text:p text:style-name="P5_InstBodyJustified"><text:span text:style-name="T5">RESOLUÇÃO Nº 5, DE 11 DE NOVEMBRO DE 1959</text:span></text:p>
        <text:p text:style-name="P6_InstBodyJustified"><text:span text:style-name="T6">(DISPÕE SOBRE A FIXAÇÃO DO SUBSÍDIO E REPRESENTAÇÃO DO SR. PREFEITO MUNICIPAL LOC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4/59, que se refere ao processo nº 88 de 1959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O subsídio e a</text:span><text:span text:style-name="T14"><text:s/></text:span><text:span text:style-name="T15">representação do Prefeito Municipal de Votuporanga são fixados, respectivamente, em Cr$ 35.000,00 (trinta e cinco mil cruzeiros) e Cr$ 15.000,00 (quinze mil cruzeiros) mensais.</text:span></text:p>
        <text:p text:style-name="P21"><text:span text:style-name="T16">Art. 2º</text:span><text:span text:style-name="T17"><text:s/>As despesas com a execução desta resolução correrão por conta da verba própria consignada anualmente em orçamento.</text:span></text:p>
        <text:p text:style-name="P24"><text:span text:style-name="T18">Art. 3º</text:span><text:span text:style-name="T19"><text:s/>Esta resolução entrará em vigor na data de sua publicação.</text:span></text:p>
        <text:p text:style-name="P27"><text:span text:style-name="T20">Art. 4º<text:s/></text:span><text:span text:style-name="T21">Revogam-se as disposições em contrário.</text:span></text:p>
        <text:p text:style-name="P30"><text:span text:style-name="T22">Sala das Sessões, 11 de novembro de 1959.</text:span></text:p>
        <text:p text:style-name="P32"><text:span text:style-name="T23">Mozart Reis</text:span></text:p>
        <text:p text:style-name="P34"><text:span text:style-name="T24">Presidente</text:span></text:p>
        <text:p text:style-name="P36"><text:span text:style-name="T25">Aristides Gallo</text:span></text:p>
        <text:p text:style-name="P38"><text:span text:style-name="T26">1º Secretário</text:span></text:p>
        <text:p text:style-name="P40"><text:span text:style-name="T27">Publicada e registrada na Secretaria da Câmara Municipal de Votuporanga, aos 11 de novembro de 1959.</text:span></text:p>
        <text:p text:style-name="P42"><text:span text:style-name="T28">Hugo Xavier da Silva</text:span></text:p>
        <text:p text:style-name="P44"><text:span text:style-name="T29">Escriturário “C”</text:span></text:p>
        <text:p text:style-name="Standard"/>
        <table:table table:name="6e2afc" table:style-name="6e2afc">
          <table:table-column table:style-name="6e2afc.0"/>
          <table:table-column table:style-name="6e2af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0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34a8b" style:family="table">
      <style:table-properties style:rel-width="100" table:align="center"/>
    </style:style>
    <style:style style:name="934a8b.0" style:family="table-column">
      <style:table-column-properties style:column-width="9.70cm"/>
    </style:style>
    <style:style style:name="934a8b.1" style:family="table-column">
      <style:table-column-properties style:column-width="7.94cm"/>
    </style:style>
    <style:style style:name="bc27cb" style:family="table">
      <style:table-properties style:rel-width="100" table:align="center"/>
    </style:style>
    <style:style style:name="bc27cb.0" style:family="table-column">
      <style:table-column-properties style:column-width="17.64cm"/>
    </style:style>
    <style:style style:name="6e2afc" style:family="table">
      <style:table-properties style:rel-width="100" table:align="center"/>
    </style:style>
    <style:style style:name="6e2afc.0" style:family="table-column">
      <style:table-column-properties style:column-width="11.47cm"/>
    </style:style>
    <style:style style:name="6e2af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36.000</dc:date>
    <meta:generator>PHPWord</meta:generator>
    <meta:initial-creator/>
    <meta:creation-date>2026-08-18T21:33:36.000</meta:creation-date>
    <meta:keyword/>
    <meta:user-defined meta:name="Category"/>
    <meta:user-defined meta:name="Company"/>
    <meta:user-defined meta:name="Manager"/>
  </office:meta>
</office:document-meta>
</file>