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e0cba" style:family="table">
      <style:table-properties style:rel-width="100" table:align="center"/>
    </style:style>
    <style:style style:name="2e0cba.0" style:family="table-column">
      <style:table-column-properties style:column-width="9.70cm"/>
    </style:style>
    <style:style style:name="2e0cba.1" style:family="table-column">
      <style:table-column-properties style:column-width="7.94cm"/>
    </style:style>
    <style:style style:name="7ec4ee" style:family="table">
      <style:table-properties style:rel-width="100" table:align="center"/>
    </style:style>
    <style:style style:name="7ec4ee.0" style:family="table-column">
      <style:table-column-properties style:column-width="17.64cm"/>
    </style:style>
    <style:style style:name="dcb76d" style:family="table">
      <style:table-properties style:rel-width="100" table:align="center"/>
    </style:style>
    <style:style style:name="dcb76d.0" style:family="table-column">
      <style:table-column-properties style:column-width="11.47cm"/>
    </style:style>
    <style:style style:name="dcb76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e0cba" table:style-name="2e0cba">
          <table:table-column table:style-name="2e0cba.0"/>
          <table:table-column table:style-name="2e0cba.1"/>
          <table:table-row>
            <table:table-cell office:value-type="string">
              <text:p text:style-name="IM1"><draw:frame draw:style-name="fr1" draw:name="f8a8f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ec4ee" table:style-name="7ec4ee">
          <table:table-column table:style-name="7ec4e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5/1958</text:span></text:p>
        <text:p text:style-name="P3_InstBodyJustified"><text:span text:style-name="T3">Ano 1958 · Data 28/11/1958 · Status EM VIGOR</text:span></text:p>
        <text:p text:style-name="P4_InstBodyJustified"><text:span text:style-name="T4">Ementa: DISPÕE SOBRE ALTERAÇÃO DO ARTIGO 6º DO REGIMENTO INTERNO DA CÂMARA MUNICIPAL - ELEIÇÃO DOS MEMBROS DA MESA.</text:span></text:p>
        <text:p text:style-name="P5_InstBodyJustified"><text:span text:style-name="T5">RESOLUÇÃO Nº 25, DE 28 DE NOVEMBRO DE 1958</text:span></text:p>
        <text:p text:style-name="P6_InstBodyJustified"><text:span text:style-name="T6">(DISPÕE SOBRE ALTERAÇÃO DO ARTIGO 6º DO REGIMENTO INTERNO DA CÂMARA MUNICIPAL - ELEIÇÃO DOS MEMBROS DA MES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14/58, que se refere ao processo nº 192 de 195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O artigo 6º da Resolução nº 1, de 22 de janeiro de 1948, modificado pelas resoluções<text:s/></text:span><text:a xlink:type="simple" xlink:href="http://www.leinasnuvens.com.br/legislacao/SP/votuporanga/resolucao/1953/novembro/3a53.php">nºs 3, de 24 de novembro de 1953</text:a><text:span text:style-name="T14"><text:s/>e<text:s/></text:span><text:a xlink:type="simple" xlink:href="http://www.leinasnuvens.com.br/legislacao/SP/votuporanga/resolucao/1958/fevereiro/358.php">3, de 10 de fevereiro de 1958</text:a><text:span text:style-name="T15">, passa a ter a seguinte redação:</text:span></text:p>
        <text:p text:style-name="P21"><text:span text:style-name="T16">“Art. 6º</text:span><text:span text:style-name="T17"><text:s/>No dia vinte e nove (29) de novembro dos anos subsequentes, em sessão especial, a Câmara renovará a sua Mesa, podendo haver reeleição de seus membros.</text:span><text:span text:style-name="T18">”</text:span></text:p>
        <text:p text:style-name="P25"><text:span text:style-name="T19">Art. 2º</text:span><text:span text:style-name="T20"><text:s/>Esta resolução entrará em vigor na data de sua publicação.</text:span></text:p>
        <text:p text:style-name="P28"><text:span text:style-name="T21">Art. 3º<text:s/></text:span><text:span text:style-name="T22">Revogam-se as disposições em contrário.</text:span></text:p>
        <text:p text:style-name="P31"><text:span text:style-name="T23">Sala das Sessões, aos 28 de novembro de 1958.</text:span></text:p>
        <text:p text:style-name="P33"><text:span text:style-name="T24">Herculano Beretta</text:span></text:p>
        <text:p text:style-name="P35"><text:span text:style-name="T25">Presidente</text:span></text:p>
        <text:p text:style-name="P37"><text:span text:style-name="T26">Odácio Miguel</text:span></text:p>
        <text:p text:style-name="P39"><text:span text:style-name="T27">1º Secretário</text:span></text:p>
        <text:p text:style-name="P41"><text:span text:style-name="T28">Publicada e registrada na Secretaria da Câmara Municipal de Votuporanga, aos 28 de novembro de 1958.</text:span></text:p>
        <text:p text:style-name="P43"><text:span text:style-name="T29">Raphael Luiz Mayr</text:span></text:p>
        <text:p text:style-name="P45"><text:span text:style-name="T30">Diretor da Secretaria</text:span></text:p>
        <text:p text:style-name="Standard"/>
        <table:table table:name="dcb76d" table:style-name="dcb76d">
          <table:table-column table:style-name="dcb76d.0"/>
          <table:table-column table:style-name="dcb76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68</text:span></text:p>
            </table:table-cell>
            <table:table-cell office:value-type="string">
              <text:p><text:span>Gerado em 20/08/2026 09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e0cba" style:family="table">
      <style:table-properties style:rel-width="100" table:align="center"/>
    </style:style>
    <style:style style:name="2e0cba.0" style:family="table-column">
      <style:table-column-properties style:column-width="9.70cm"/>
    </style:style>
    <style:style style:name="2e0cba.1" style:family="table-column">
      <style:table-column-properties style:column-width="7.94cm"/>
    </style:style>
    <style:style style:name="7ec4ee" style:family="table">
      <style:table-properties style:rel-width="100" table:align="center"/>
    </style:style>
    <style:style style:name="7ec4ee.0" style:family="table-column">
      <style:table-column-properties style:column-width="17.64cm"/>
    </style:style>
    <style:style style:name="dcb76d" style:family="table">
      <style:table-properties style:rel-width="100" table:align="center"/>
    </style:style>
    <style:style style:name="dcb76d.0" style:family="table-column">
      <style:table-column-properties style:column-width="11.47cm"/>
    </style:style>
    <style:style style:name="dcb76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4:06.000</dc:date>
    <meta:generator>PHPWord</meta:generator>
    <meta:initial-creator/>
    <meta:creation-date>2026-08-20T12:14:06.000</meta:creation-date>
    <meta:keyword/>
    <meta:user-defined meta:name="Category"/>
    <meta:user-defined meta:name="Company"/>
    <meta:user-defined meta:name="Manager"/>
  </office:meta>
</office:document-meta>
</file>