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 fo:font-weight="bold" style:font-weight-asian="bold"/>
    </style:style>
    <style:style style:name="P19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2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20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T22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weight="bold" style:font-weight-asian="bold"/>
    </style:style>
    <style:style style:name="P32" style:family="paragraph" style:parent-style-name="Normal">
      <style:paragraph-properties/>
    </style:style>
    <style:style style:name="T24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both"/>
    </style:style>
    <style:style style:name="T30" style:family="text">
      <style:text-properties style:font-name="Arial" style:font-name-complex="Arial" fo:font-style="italic" style:font-style-asian="italic" style:font-style-complex="italic"/>
    </style:style>
    <style:style style:name="P45" style:family="paragraph" style:parent-style-name="Normal">
      <style:paragraph-properties/>
    </style:style>
    <style:style style:name="P46" style:family="paragraph" style:parent-style-name="Normal">
      <style:paragraph-properties fo:text-align="center"/>
    </style:style>
    <style:style style:name="T3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7" style:family="paragraph" style:parent-style-name="Normal">
      <style:paragraph-properties/>
    </style:style>
    <style:style style:name="P48" style:family="paragraph" style:parent-style-name="Normal">
      <style:paragraph-properties fo:text-align="center"/>
    </style:style>
    <style:style style:name="T32" style:family="text">
      <style:text-properties style:font-name="Arial" style:font-name-complex="Arial" fo:font-style="italic" style:font-style-asian="italic" style:font-style-complex="italic"/>
    </style:style>
    <style:style style:name="P4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32ea9" style:family="table">
      <style:table-properties style:rel-width="100" table:align="center"/>
    </style:style>
    <style:style style:name="b32ea9.0" style:family="table-column">
      <style:table-column-properties style:column-width="9.70cm"/>
    </style:style>
    <style:style style:name="b32ea9.1" style:family="table-column">
      <style:table-column-properties style:column-width="7.94cm"/>
    </style:style>
    <style:style style:name="1f7582" style:family="table">
      <style:table-properties style:rel-width="100" table:align="center"/>
    </style:style>
    <style:style style:name="1f7582.0" style:family="table-column">
      <style:table-column-properties style:column-width="17.64cm"/>
    </style:style>
    <style:style style:name="4ee22c" style:family="table">
      <style:table-properties style:rel-width="100" table:align="center"/>
    </style:style>
    <style:style style:name="4ee22c.0" style:family="table-column">
      <style:table-column-properties style:column-width="11.47cm"/>
    </style:style>
    <style:style style:name="4ee22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32ea9" table:style-name="b32ea9">
          <table:table-column table:style-name="b32ea9.0"/>
          <table:table-column table:style-name="b32ea9.1"/>
          <table:table-row>
            <table:table-cell office:value-type="string">
              <text:p text:style-name="IM1"><draw:frame draw:style-name="fr1" draw:name="ccac84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1f7582" table:style-name="1f7582">
          <table:table-column table:style-name="1f7582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6/1958</text:span></text:p>
        <text:p text:style-name="P3_InstBodyJustified"><text:span text:style-name="T3">Ano 1958 · Data 10/07/1958 · Status EM VIGOR</text:span></text:p>
        <text:p text:style-name="P4_InstBodyJustified"><text:span text:style-name="T4">Ementa: DISPÕE SOBRE A DECLARAÇÃO DE IMPEDIMENTO DO CIDADÃO JOÃO GONÇALVES LEITE, PARA EXERCER O CARGO DE PREFEITO MUNICIPAL, BEM COMO DO VEREADOR JOSÉ DIRCEU DE CARVALHO.</text:span></text:p>
        <text:p text:style-name="P5_InstBodyJustified"><text:span text:style-name="T5">RESOLUÇÃO Nº 16, DE 10 DE JULHO DE 1958</text:span></text:p>
        <text:p text:style-name="P6_InstBodyJustified"><text:span text:style-name="T6">(DISPÕE SOBRE A DECLARAÇÃO DE IMPEDIMENTO DO CIDADÃO JOÃO GONÇALVES LEITE, PARA EXERCER O CARGO DE PREFEITO MUNICIPAL, BEM COMO DO VEREADOR JOSÉ DIRCEU DE CARVALHO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2/58, que se refere ao processo nº 126 de 1958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É</text:span><text:span text:style-name="T14"><text:s/></text:span><text:span text:style-name="T15">declarado o impedimento do cidadão João Gonçalves Leite para o exercício do cargo de Prefeito Municipal de Votuporanga, visto que contra ele pesa mandado de prisão preventiva, conforme certidão lida no expediente.</text:span></text:p>
        <text:p text:style-name="P21"><text:span text:style-name="T16">Art. 2º</text:span><text:span text:style-name="T17"><text:s/>Fica convocado o Vice-Prefeito Octávio Viscardi, para assumir o Poder Executivo do Município, nos termos do artigo 47, § 1º, da<text:s/></text:span><text:a xlink:type="simple" xlink:href="https://www.al.sp.gov.br/norma/28255">Lei nº 1, de 18 de setembro de 1947</text:a><text:span text:style-name="T18"><text:s/>(Lei Orgânica dos Municípios).</text:span></text:p>
        <text:p text:style-name="P25"><text:span text:style-name="T19">Art. 3º</text:span><text:span text:style-name="T20"><text:s/>Extende-se o impedimento do artigo primeiro ao vereador José Dirceu de Carvalho; a Mesa convocará o suplente imediato.</text:span></text:p>
        <text:p text:style-name="P28"><text:span text:style-name="T21">Art. 4º</text:span><text:span text:style-name="T22"><text:s/>Esta resolução entrará em vigor imediatamente.</text:span></text:p>
        <text:p text:style-name="P31"><text:span text:style-name="T23">Art. 5º<text:s/></text:span><text:span text:style-name="T24">Revogam-se as disposições em contrário.</text:span></text:p>
        <text:p text:style-name="P34"><text:span text:style-name="T25">Sala das Sessões, 10 de julho de 1958.</text:span></text:p>
        <text:p text:style-name="P36"><text:span text:style-name="T26">Herculano Beretta</text:span></text:p>
        <text:p text:style-name="P38"><text:span text:style-name="T27">Presidente</text:span></text:p>
        <text:p text:style-name="P40"><text:span text:style-name="T28">Odácio Miguel</text:span></text:p>
        <text:p text:style-name="P42"><text:span text:style-name="T29">1º Secretário</text:span></text:p>
        <text:p text:style-name="P44"><text:span text:style-name="T30">Publicada e registrada na Secretaria da Câmara Municipal de Votuporanga, aos 10 de julho de 1958.</text:span></text:p>
        <text:p text:style-name="P46"><text:span text:style-name="T31">Raphael Luiz Mayr</text:span></text:p>
        <text:p text:style-name="P48"><text:span text:style-name="T32">Diretor da Secretaria</text:span></text:p>
        <text:p text:style-name="Standard"/>
        <table:table table:name="4ee22c" table:style-name="4ee22c">
          <table:table-column table:style-name="4ee22c.0"/>
          <table:table-column table:style-name="4ee22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67</text:span></text:p>
            </table:table-cell>
            <table:table-cell office:value-type="string">
              <text:p><text:span>Gerado em 20/08/2026 09:1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32ea9" style:family="table">
      <style:table-properties style:rel-width="100" table:align="center"/>
    </style:style>
    <style:style style:name="b32ea9.0" style:family="table-column">
      <style:table-column-properties style:column-width="9.70cm"/>
    </style:style>
    <style:style style:name="b32ea9.1" style:family="table-column">
      <style:table-column-properties style:column-width="7.94cm"/>
    </style:style>
    <style:style style:name="1f7582" style:family="table">
      <style:table-properties style:rel-width="100" table:align="center"/>
    </style:style>
    <style:style style:name="1f7582.0" style:family="table-column">
      <style:table-column-properties style:column-width="17.64cm"/>
    </style:style>
    <style:style style:name="4ee22c" style:family="table">
      <style:table-properties style:rel-width="100" table:align="center"/>
    </style:style>
    <style:style style:name="4ee22c.0" style:family="table-column">
      <style:table-column-properties style:column-width="11.47cm"/>
    </style:style>
    <style:style style:name="4ee22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12:14:31.000</dc:date>
    <meta:generator>PHPWord</meta:generator>
    <meta:initial-creator/>
    <meta:creation-date>2026-08-20T12:14:31.000</meta:creation-date>
    <meta:keyword/>
    <meta:user-defined meta:name="Category"/>
    <meta:user-defined meta:name="Company"/>
    <meta:user-defined meta:name="Manager"/>
  </office:meta>
</office:document-meta>
</file>