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7b079" style:family="table">
      <style:table-properties style:rel-width="100" table:align="center"/>
    </style:style>
    <style:style style:name="97b079.0" style:family="table-column">
      <style:table-column-properties style:column-width="9.70cm"/>
    </style:style>
    <style:style style:name="97b079.1" style:family="table-column">
      <style:table-column-properties style:column-width="7.94cm"/>
    </style:style>
    <style:style style:name="601fc4" style:family="table">
      <style:table-properties style:rel-width="100" table:align="center"/>
    </style:style>
    <style:style style:name="601fc4.0" style:family="table-column">
      <style:table-column-properties style:column-width="17.64cm"/>
    </style:style>
    <style:style style:name="005f76" style:family="table">
      <style:table-properties style:rel-width="100" table:align="center"/>
    </style:style>
    <style:style style:name="005f76.0" style:family="table-column">
      <style:table-column-properties style:column-width="11.47cm"/>
    </style:style>
    <style:style style:name="005f7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7b079" table:style-name="97b079">
          <table:table-column table:style-name="97b079.0"/>
          <table:table-column table:style-name="97b079.1"/>
          <table:table-row>
            <table:table-cell office:value-type="string">
              <text:p text:style-name="IM1"><draw:frame draw:style-name="fr1" draw:name="de8d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01fc4" table:style-name="601fc4">
          <table:table-column table:style-name="601fc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58</text:span></text:p>
        <text:p text:style-name="P3_InstBodyJustified"><text:span text:style-name="T3">Ano 1958 · Data 26/05/1958 · Status EM VIGOR</text:span></text:p>
        <text:p text:style-name="P4_InstBodyJustified"><text:span text:style-name="T4">Ementa: DISPÕE SOBRE A DECLARAÇÃO DE IMPEDIMENTO DO EXERCÍCIO DE CARGO DO PREFEITO E VEREADOR AOS CIDADÃOS JOÃO GONÇALVES LEITE, D.S. VIANA FILHO E JOSÉ DIRCEU DE CARVALHO, BEM COMO DA CONVOCAÇÃO DO SR. OCTAVIO VISCARDI, VICE - PREFEITO.</text:span></text:p>
        <text:p text:style-name="P5_InstBodyJustified"><text:span text:style-name="T5">RESOLUÇÃO Nº 9, DE 26 DE MAIO DE 1958</text:span></text:p>
        <text:p text:style-name="P6_InstBodyJustified"><text:span text:style-name="T6">(DISPÕE SOBRE A DECLARAÇÃO DE IMPEDIMENTO DO EXERCÍCIO DE CARGO DO PREFEITO E VEREADOR AOS CIDADÃOS JOÃO GONÇALVES LEITE, D.S. VIANA FILHO E JOSÉ DIRCEU DE CARVALHO, BEM COMO DA CONVOCAÇÃO DO SR. OCTAVIO VISCARDI, VICE - PREFEIT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58, que se refere ao processo nº 83/5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É declarado o impedimento do cidadão João Gonçalves Leite para o exercício do cargo de Prefeito Municipal de Votuporanga.<text:s/></text:span></text:p>
        <text:p text:style-name="P19"><text:span text:style-name="T14">Art. 2º</text:span><text:span text:style-name="T15"><text:s/>Fica convocado o Vice-Prefeito Octavio Viscardi, para assumir o Poder Executivo do Município, nos termos do artigo 47, § 1º, da<text:s/></text:span><text:a xlink:type="simple" xlink:href="https://www.al.sp.gov.br/norma/28255">Lei nº 1, de 18 de setembro de 1947</text:a><text:span text:style-name="T16"><text:s/>(Lei Orgânica dos Municípios).</text:span></text:p>
        <text:p text:style-name="P23"><text:span text:style-name="T17">Art. 3º</text:span><text:span text:style-name="T18"><text:s/>Extende-se o impedimento do artigo primeiro aos vereadores Deocleciano de Souza Viana Filho e José Dirceu de Carvalho; a Mesa convocará os seus suplentes.</text:span></text:p>
        <text:p text:style-name="P26"><text:span text:style-name="T19">Art. 4º</text:span><text:span text:style-name="T20"><text:s/>Esta resolução entrará em vigor imediatamente.</text:span></text:p>
        <text:p text:style-name="P29"><text:span text:style-name="T21">Art. 5º<text:s/></text:span><text:span text:style-name="T22">Revogam-se as disposições em contrário.</text:span></text:p>
        <text:p text:style-name="P32"><text:span text:style-name="T23">Sala das Sessões, 26 de maio de 1958.</text:span></text:p>
        <text:p text:style-name="P34"><text:span text:style-name="T24">Herculano Beretta</text:span></text:p>
        <text:p text:style-name="P36"><text:span text:style-name="T25">Presidente</text:span></text:p>
        <text:p text:style-name="P38"><text:span text:style-name="T26">Odácio Miguel</text:span></text:p>
        <text:p text:style-name="P40"><text:span text:style-name="T27">1º Secretário</text:span></text:p>
        <text:p text:style-name="P42"><text:span text:style-name="T28">Paulo Ferreira de Oliveira</text:span></text:p>
        <text:p text:style-name="P44"><text:span text:style-name="T29">2º Secretário</text:span></text:p>
        <text:p text:style-name="P46"><text:span text:style-name="T30">Publicada e registrada na Secretaria da Câmara Municipal de Votuporanga, aos 26 de maio de 1958.</text:span></text:p>
        <text:p text:style-name="P48"><text:span text:style-name="T31">Raphael Luiz Mayr</text:span></text:p>
        <text:p text:style-name="P50"><text:span text:style-name="T32">Diretor da Secretaria</text:span></text:p>
        <text:p text:style-name="Standard"/>
        <table:table table:name="005f76" table:style-name="005f76">
          <table:table-column table:style-name="005f76.0"/>
          <table:table-column table:style-name="005f7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6</text:span></text:p>
            </table:table-cell>
            <table:table-cell office:value-type="string">
              <text:p><text:span>Gerado em 20/08/2026 17:2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7b079" style:family="table">
      <style:table-properties style:rel-width="100" table:align="center"/>
    </style:style>
    <style:style style:name="97b079.0" style:family="table-column">
      <style:table-column-properties style:column-width="9.70cm"/>
    </style:style>
    <style:style style:name="97b079.1" style:family="table-column">
      <style:table-column-properties style:column-width="7.94cm"/>
    </style:style>
    <style:style style:name="601fc4" style:family="table">
      <style:table-properties style:rel-width="100" table:align="center"/>
    </style:style>
    <style:style style:name="601fc4.0" style:family="table-column">
      <style:table-column-properties style:column-width="17.64cm"/>
    </style:style>
    <style:style style:name="005f76" style:family="table">
      <style:table-properties style:rel-width="100" table:align="center"/>
    </style:style>
    <style:style style:name="005f76.0" style:family="table-column">
      <style:table-column-properties style:column-width="11.47cm"/>
    </style:style>
    <style:style style:name="005f7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0:29:37.000</dc:date>
    <meta:generator>PHPWord</meta:generator>
    <meta:initial-creator/>
    <meta:creation-date>2026-08-20T20:29:37.000</meta:creation-date>
    <meta:keyword/>
    <meta:user-defined meta:name="Category"/>
    <meta:user-defined meta:name="Company"/>
    <meta:user-defined meta:name="Manager"/>
  </office:meta>
</office:document-meta>
</file>