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76b5f" style:family="table">
      <style:table-properties style:rel-width="100" table:align="center"/>
    </style:style>
    <style:style style:name="b76b5f.0" style:family="table-column">
      <style:table-column-properties style:column-width="9.70cm"/>
    </style:style>
    <style:style style:name="b76b5f.1" style:family="table-column">
      <style:table-column-properties style:column-width="7.94cm"/>
    </style:style>
    <style:style style:name="26e5f1" style:family="table">
      <style:table-properties style:rel-width="100" table:align="center"/>
    </style:style>
    <style:style style:name="26e5f1.0" style:family="table-column">
      <style:table-column-properties style:column-width="17.64cm"/>
    </style:style>
    <style:style style:name="8756c8" style:family="table">
      <style:table-properties style:rel-width="100" table:align="center"/>
    </style:style>
    <style:style style:name="8756c8.0" style:family="table-column">
      <style:table-column-properties style:column-width="11.47cm"/>
    </style:style>
    <style:style style:name="8756c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76b5f" table:style-name="b76b5f">
          <table:table-column table:style-name="b76b5f.0"/>
          <table:table-column table:style-name="b76b5f.1"/>
          <table:table-row>
            <table:table-cell office:value-type="string">
              <text:p text:style-name="IM1"><draw:frame draw:style-name="fr1" draw:name="5f500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6e5f1" table:style-name="26e5f1">
          <table:table-column table:style-name="26e5f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58</text:span></text:p>
        <text:p text:style-name="P3_InstBodyJustified"><text:span text:style-name="T3">Ano 1958 · Data 10/02/1958 · Status EM VIGOR</text:span></text:p>
        <text:p text:style-name="P4_InstBodyJustified"><text:span text:style-name="T4">Ementa: DISPÕE SOBRE A ALTERAÇÃO AO ARTIGO 6º DO REGIMENTO INTERNO, DESTE LEGISLATIVO.</text:span></text:p>
        <text:p text:style-name="P5_InstBodyJustified"><text:span text:style-name="T5">RESOLUÇÃO Nº 3, DE 10 DE FEVEREIRO DE 1958</text:span></text:p>
        <text:p text:style-name="P6_InstBodyJustified"><text:span text:style-name="T6">(DISPÕE SOBRE A ALTERAÇÃO AO ARTIGO 6º DO REGIMENTO INTERNO, DESTE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o projeto de resolução nº 13/57, que se refere ao Processo nº 193 de 1957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 artigo 6º da Resolução nº 1, de 22 de janeiro de 1948, modificado pela resolução<text:s/></text:span><text:a xlink:type="simple" xlink:href="http://www.leinasnuvens.com.br/legislacao/SP/votuporanga/resolucao/1953/novembro/353.php">nº 3, de 24 de novembro de 1953</text:a><text:span text:style-name="T14">, passa a ter a seguinte redação:<text:s/></text:span></text:p>
        <text:p text:style-name="P20"><text:span text:style-name="T15">“Art. 6º</text:span><text:span text:style-name="T16"><text:s/>a vinte e um (21) de dezembro dos anos subsequentes, em sessão especial, a Câmara renovará a sua Mesa, podendo haver reeleição de seus membros.</text:span><text:span text:style-name="T17">”</text:span></text:p>
        <text:p text:style-name="P24"><text:span text:style-name="T18">Art. 2º</text:span><text:span text:style-name="T19"><text:s/>Esta resolução entrará em vigor na data de sua publicação.</text:span></text:p>
        <text:p text:style-name="P27"><text:span text:style-name="T20">Sala das Sessões, 10 de fevereiro de 1958.</text:span></text:p>
        <text:p text:style-name="P29"><text:span text:style-name="T21">Herculano Beretta</text:span></text:p>
        <text:p text:style-name="P31"><text:span text:style-name="T22">Presidente</text:span></text:p>
        <text:p text:style-name="P33"><text:span text:style-name="T23">Odácio Miguel</text:span></text:p>
        <text:p text:style-name="P35"><text:span text:style-name="T24">1º Secretário</text:span></text:p>
        <text:p text:style-name="P37"><text:span text:style-name="T25">Publicada e registrada na Secretaria da Câmara Municipal de Votuporanga, aos 10 de fevereiro de 1958.</text:span></text:p>
        <text:p text:style-name="P39"><text:span text:style-name="T26">Hugo Xavier da Silva</text:span></text:p>
        <text:p text:style-name="P41"><text:span text:style-name="T27">Diretor Substituto</text:span></text:p>
        <text:p text:style-name="Standard"/>
        <table:table table:name="8756c8" table:style-name="8756c8">
          <table:table-column table:style-name="8756c8.0"/>
          <table:table-column table:style-name="8756c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65</text:span></text:p>
            </table:table-cell>
            <table:table-cell office:value-type="string">
              <text:p><text:span>Gerado em 19/08/2026 08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76b5f" style:family="table">
      <style:table-properties style:rel-width="100" table:align="center"/>
    </style:style>
    <style:style style:name="b76b5f.0" style:family="table-column">
      <style:table-column-properties style:column-width="9.70cm"/>
    </style:style>
    <style:style style:name="b76b5f.1" style:family="table-column">
      <style:table-column-properties style:column-width="7.94cm"/>
    </style:style>
    <style:style style:name="26e5f1" style:family="table">
      <style:table-properties style:rel-width="100" table:align="center"/>
    </style:style>
    <style:style style:name="26e5f1.0" style:family="table-column">
      <style:table-column-properties style:column-width="17.64cm"/>
    </style:style>
    <style:style style:name="8756c8" style:family="table">
      <style:table-properties style:rel-width="100" table:align="center"/>
    </style:style>
    <style:style style:name="8756c8.0" style:family="table-column">
      <style:table-column-properties style:column-width="11.47cm"/>
    </style:style>
    <style:style style:name="8756c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50:25.000</dc:date>
    <meta:generator>PHPWord</meta:generator>
    <meta:initial-creator/>
    <meta:creation-date>2026-08-19T11:50:25.000</meta:creation-date>
    <meta:keyword/>
    <meta:user-defined meta:name="Category"/>
    <meta:user-defined meta:name="Company"/>
    <meta:user-defined meta:name="Manager"/>
  </office:meta>
</office:document-meta>
</file>