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ba71c" style:family="table">
      <style:table-properties style:rel-width="100" table:align="center"/>
    </style:style>
    <style:style style:name="fba71c.0" style:family="table-column">
      <style:table-column-properties style:column-width="9.70cm"/>
    </style:style>
    <style:style style:name="fba71c.1" style:family="table-column">
      <style:table-column-properties style:column-width="7.94cm"/>
    </style:style>
    <style:style style:name="087055" style:family="table">
      <style:table-properties style:rel-width="100" table:align="center"/>
    </style:style>
    <style:style style:name="087055.0" style:family="table-column">
      <style:table-column-properties style:column-width="17.64cm"/>
    </style:style>
    <style:style style:name="255712" style:family="table">
      <style:table-properties style:rel-width="100" table:align="center"/>
    </style:style>
    <style:style style:name="255712.0" style:family="table-column">
      <style:table-column-properties style:column-width="11.47cm"/>
    </style:style>
    <style:style style:name="25571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ba71c" table:style-name="fba71c">
          <table:table-column table:style-name="fba71c.0"/>
          <table:table-column table:style-name="fba71c.1"/>
          <table:table-row>
            <table:table-cell office:value-type="string">
              <text:p text:style-name="IM1"><draw:frame draw:style-name="fr1" draw:name="5ada4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87055" table:style-name="087055">
          <table:table-column table:style-name="08705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2/1957</text:span></text:p>
        <text:p text:style-name="P3_InstBodyJustified"><text:span text:style-name="T3">Ano 1957 · Data 12/08/1957 · Status EM VIGOR</text:span></text:p>
        <text:p text:style-name="P4_InstBodyJustified"><text:span text:style-name="T4">Ementa: DISPÕE SOBRE CONVITE AO DEPUTADO DAGOBERTO SALES PARA PRONUNCIAR UMA CONFERÊNCIA.</text:span></text:p>
        <text:p text:style-name="P5_InstBodyJustified"><text:span text:style-name="T5">RESOLUÇÃO Nº 12, DE 12 DE AGOSTO DE 1957</text:span></text:p>
        <text:p text:style-name="P6_InstBodyJustified"><text:span text:style-name="T6">(DISPÕE SOBRE CONVITE AO DEPUTADO DAGOBERTO SALES PARA PRONUNCIAR UMA CONFERÊNCIA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, RESOLVE:</text:span></text:p>
        <text:p text:style-name="P12"><text:span text:style-name="T10">APROVAR, com outra redação o projeto de resolução nº 3/57, que se refere ao processo nº 115 de 1957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a Mesa da Câmara Municipal de Votuporanga, autorizada a convidar o Deputado Federal DAGOBERTO SALES, para pronunciar uma conferência pública, nesta cidade, sobre o momentoso tema “NACIONALISMO” (Petrobras), em local, dia e hora a serem estabelecidos.</text:span></text:p>
        <text:p text:style-name="P19"><text:span text:style-name="T14">Parágrafo único.</text:span><text:span text:style-name="T15"><text:s/>O convite a que se refere o presente artigo poderá ser extensivo a outros nacionalistas.</text:span></text:p>
        <text:p text:style-name="P22"><text:span text:style-name="T16">Art. 2º</text:span><text:span text:style-name="T17"><text:s/>As despesas com a execução da presente resolução compreendendo duzentos mil volantes a serem distribuídos em todo município, irradiação pela Rádio Emissora local, publicação dos discursos nos dois jornais locais e despesas de viagem e estadia do Deputado Dagoberto Sales , correrão por conta da verba 111.8.00.4 – Despesas Diversas – item XI – Outras Despesas, do orçamento vigente, podendo a Mesa dispender até a importância de Cr$ 15.000,00 (quinze mil cruzeiros).</text:span></text:p>
        <text:p text:style-name="P25"><text:span text:style-name="T18">Art. 3º</text:span><text:span text:style-name="T19"><text:s/>Esta resolução entrará em vigor na data de sua publicação.</text:span></text:p>
        <text:p text:style-name="P28"><text:span text:style-name="T20">Art. 4º</text:span><text:span text:style-name="T21"><text:s/>Revogam-se as disposições em contrário.</text:span></text:p>
        <text:p text:style-name="P31"><text:span text:style-name="T22">Sala das Sessões, 12 de agosto de 1957.</text:span></text:p>
        <text:p text:style-name="P33"><text:span text:style-name="T23">Odácio Miguel</text:span></text:p>
        <text:p text:style-name="P35"><text:span text:style-name="T24">Presidente em Exercício</text:span></text:p>
        <text:p text:style-name="P37"><text:span text:style-name="T25">Paulo Ferreira de Oliveira</text:span></text:p>
        <text:p text:style-name="P39"><text:span text:style-name="T26">Secretário em Exercício</text:span></text:p>
        <text:p text:style-name="P41"><text:span text:style-name="T27">Publicada e registrada na Secretaria da Câmara Municipal de Votuporanga, aos 12 de agosto de 1957.</text:span></text:p>
        <text:p text:style-name="P43"><text:span text:style-name="T28">Hugo Xavier da Silva</text:span></text:p>
        <text:p text:style-name="P45"><text:span text:style-name="T29">Diretor Substituto</text:span></text:p>
        <text:p text:style-name="Standard"/>
        <table:table table:name="255712" table:style-name="255712">
          <table:table-column table:style-name="255712.0"/>
          <table:table-column table:style-name="25571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59</text:span></text:p>
            </table:table-cell>
            <table:table-cell office:value-type="string">
              <text:p><text:span>Gerado em 18/08/2026 15:4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ba71c" style:family="table">
      <style:table-properties style:rel-width="100" table:align="center"/>
    </style:style>
    <style:style style:name="fba71c.0" style:family="table-column">
      <style:table-column-properties style:column-width="9.70cm"/>
    </style:style>
    <style:style style:name="fba71c.1" style:family="table-column">
      <style:table-column-properties style:column-width="7.94cm"/>
    </style:style>
    <style:style style:name="087055" style:family="table">
      <style:table-properties style:rel-width="100" table:align="center"/>
    </style:style>
    <style:style style:name="087055.0" style:family="table-column">
      <style:table-column-properties style:column-width="17.64cm"/>
    </style:style>
    <style:style style:name="255712" style:family="table">
      <style:table-properties style:rel-width="100" table:align="center"/>
    </style:style>
    <style:style style:name="255712.0" style:family="table-column">
      <style:table-column-properties style:column-width="11.47cm"/>
    </style:style>
    <style:style style:name="25571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8:46:38.000</dc:date>
    <meta:generator>PHPWord</meta:generator>
    <meta:initial-creator/>
    <meta:creation-date>2026-08-18T18:46:38.000</meta:creation-date>
    <meta:keyword/>
    <meta:user-defined meta:name="Category"/>
    <meta:user-defined meta:name="Company"/>
    <meta:user-defined meta:name="Manager"/>
  </office:meta>
</office:document-meta>
</file>