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2d411" style:family="table">
      <style:table-properties style:rel-width="100" table:align="center"/>
    </style:style>
    <style:style style:name="12d411.0" style:family="table-column">
      <style:table-column-properties style:column-width="9.70cm"/>
    </style:style>
    <style:style style:name="12d411.1" style:family="table-column">
      <style:table-column-properties style:column-width="7.94cm"/>
    </style:style>
    <style:style style:name="249a61" style:family="table">
      <style:table-properties style:rel-width="100" table:align="center"/>
    </style:style>
    <style:style style:name="249a61.0" style:family="table-column">
      <style:table-column-properties style:column-width="17.64cm"/>
    </style:style>
    <style:style style:name="fc1fcf" style:family="table">
      <style:table-properties style:rel-width="100" table:align="center"/>
    </style:style>
    <style:style style:name="fc1fcf.0" style:family="table-column">
      <style:table-column-properties style:column-width="11.47cm"/>
    </style:style>
    <style:style style:name="fc1fcf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2d411" table:style-name="12d411">
          <table:table-column table:style-name="12d411.0"/>
          <table:table-column table:style-name="12d411.1"/>
          <table:table-row>
            <table:table-cell office:value-type="string">
              <text:p text:style-name="IM1"><draw:frame draw:style-name="fr1" draw:name="b2e03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49a61" table:style-name="249a61">
          <table:table-column table:style-name="249a6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1/1957</text:span></text:p>
        <text:p text:style-name="P3_InstBodyJustified"><text:span text:style-name="T3">Ano 1957 · Data 12/08/1957 · Status EM VIGOR</text:span></text:p>
        <text:p text:style-name="P4_InstBodyJustified"><text:span text:style-name="T4">Ementa: DISÕE SOBRE A APROVAÇÃO DAS PRESTAÇÕES DE CONTAS DO PODER EXECUTIVO, REFERENTES AOS EXRCÍCIOS DE 1955 E 1956.</text:span></text:p>
        <text:p text:style-name="P5_InstBodyJustified"><text:span text:style-name="T5">RESOLUÇÃO Nº 11, DE 12 DE AGOSTO DE 1957</text:span></text:p>
        <text:p text:style-name="P6_InstBodyJustified"><text:span text:style-name="T6">(DISÕE SOBRE A APROVAÇÃO DAS PRESTAÇÕES DE CONTAS DO PODER EXECUTIVO, REFERENTES AOS EXRCÍCIOS DE 1955 E 1956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, RESOLVE:</text:span></text:p>
        <text:p text:style-name="P12"><text:span text:style-name="T10">APROVAR, nos seus termos o projeto de resolução nº 4/57, que se refere aos processos nºs 50/56 e 34/57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m aprovadas as prestações de contas do Poder Executivo, referentes aos exercícios de 1955 e 1956 e contidas nos balanços gerais arquivados nesta Casa.</text:span></text:p>
        <text:p text:style-name="P19"><text:span text:style-name="T14">Art. 2º</text:span><text:span text:style-name="T15"><text:s/>Esta resolução entrará em vigor na data de sua promulgação.</text:span></text:p>
        <text:p text:style-name="P22"><text:span text:style-name="T16">Art. 3º</text:span><text:span text:style-name="T17"><text:s/>Revogam-se as disposições em contrário.</text:span></text:p>
        <text:p text:style-name="P25"><text:span text:style-name="T18">Sala das Sessões, 12 de agosto de 1957.</text:span></text:p>
        <text:p text:style-name="P27"><text:span text:style-name="T19">Odácio Miguel</text:span></text:p>
        <text:p text:style-name="P29"><text:span text:style-name="T20">Presidente em Exercício</text:span></text:p>
        <text:p text:style-name="P31"><text:span text:style-name="T21">Paulo Ferreira de Oliveira</text:span></text:p>
        <text:p text:style-name="P33"><text:span text:style-name="T22">Secretário em Exercício</text:span></text:p>
        <text:p text:style-name="P35"><text:span text:style-name="T23">Publicada e registrada na Secretaria da Câmara Municipal de Votuporanga, aos 12 de agosto de 1957.</text:span></text:p>
        <text:p text:style-name="P37"><text:span text:style-name="T24">Hugo Xavier da Silva</text:span></text:p>
        <text:p text:style-name="P39"><text:span text:style-name="T25">Diretor Substituto</text:span></text:p>
        <text:p text:style-name="Standard"/>
        <table:table table:name="fc1fcf" table:style-name="fc1fcf">
          <table:table-column table:style-name="fc1fcf.0"/>
          <table:table-column table:style-name="fc1fcf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58</text:span></text:p>
            </table:table-cell>
            <table:table-cell office:value-type="string">
              <text:p><text:span>Gerado em 18/08/2026 15:4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2d411" style:family="table">
      <style:table-properties style:rel-width="100" table:align="center"/>
    </style:style>
    <style:style style:name="12d411.0" style:family="table-column">
      <style:table-column-properties style:column-width="9.70cm"/>
    </style:style>
    <style:style style:name="12d411.1" style:family="table-column">
      <style:table-column-properties style:column-width="7.94cm"/>
    </style:style>
    <style:style style:name="249a61" style:family="table">
      <style:table-properties style:rel-width="100" table:align="center"/>
    </style:style>
    <style:style style:name="249a61.0" style:family="table-column">
      <style:table-column-properties style:column-width="17.64cm"/>
    </style:style>
    <style:style style:name="fc1fcf" style:family="table">
      <style:table-properties style:rel-width="100" table:align="center"/>
    </style:style>
    <style:style style:name="fc1fcf.0" style:family="table-column">
      <style:table-column-properties style:column-width="11.47cm"/>
    </style:style>
    <style:style style:name="fc1fcf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8:46:34.000</dc:date>
    <meta:generator>PHPWord</meta:generator>
    <meta:initial-creator/>
    <meta:creation-date>2026-08-18T18:46:34.000</meta:creation-date>
    <meta:keyword/>
    <meta:user-defined meta:name="Category"/>
    <meta:user-defined meta:name="Company"/>
    <meta:user-defined meta:name="Manager"/>
  </office:meta>
</office:document-meta>
</file>