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41108" style:family="table">
      <style:table-properties style:rel-width="100" table:align="center"/>
    </style:style>
    <style:style style:name="841108.0" style:family="table-column">
      <style:table-column-properties style:column-width="9.70cm"/>
    </style:style>
    <style:style style:name="841108.1" style:family="table-column">
      <style:table-column-properties style:column-width="7.94cm"/>
    </style:style>
    <style:style style:name="738fb0" style:family="table">
      <style:table-properties style:rel-width="100" table:align="center"/>
    </style:style>
    <style:style style:name="738fb0.0" style:family="table-column">
      <style:table-column-properties style:column-width="17.64cm"/>
    </style:style>
    <style:style style:name="983e4c" style:family="table">
      <style:table-properties style:rel-width="100" table:align="center"/>
    </style:style>
    <style:style style:name="983e4c.0" style:family="table-column">
      <style:table-column-properties style:column-width="11.47cm"/>
    </style:style>
    <style:style style:name="983e4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41108" table:style-name="841108">
          <table:table-column table:style-name="841108.0"/>
          <table:table-column table:style-name="841108.1"/>
          <table:table-row>
            <table:table-cell office:value-type="string">
              <text:p text:style-name="IM1"><draw:frame draw:style-name="fr1" draw:name="2baee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38fb0" table:style-name="738fb0">
          <table:table-column table:style-name="738fb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3/1956</text:span></text:p>
        <text:p text:style-name="P3_InstBodyJustified"><text:span text:style-name="T3">Ano 1956 · Data 04/12/1956 · Status EM VIGOR</text:span></text:p>
        <text:p text:style-name="P4_InstBodyJustified"><text:span text:style-name="T4">Ementa: DISPÕE SOBRE A FIXAÇÃO DE VENCIMENTOS DO DIRETOR DA SECRETAIA DA CÂMARA MUNICIPAL.</text:span></text:p>
        <text:p text:style-name="P5_InstBodyJustified"><text:span text:style-name="T5">RESOLUÇÃO Nº 23, DE 4 DE DEZEMBRO DE 1956</text:span></text:p>
        <text:p text:style-name="P6_InstBodyJustified"><text:span text:style-name="T6">(DISPÕE SOBRE A FIXAÇÃO DE VENCIMENTOS DO DIRETOR DA SECRETAI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a que se refere o parecer nº 12 da Comissão de Finanças e Orçamentos, ao processo nº 166-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s vencimentos do Diretor da Secretaria da Câmara Municipal de Votuporanga, passam a ser os fixados na letra “K”, da tabela anexa à resolução nº 16, de 23 de outubro de 1956.</text:span></text:p>
        <text:p text:style-name="P19"><text:span text:style-name="T14">Art. 2º</text:span><text:span text:style-name="T15"><text:s/>As despesas decorrentes com a execução da presente resolução, correrão por conta de verbas próprias do orçamento para 1957.</text:span></text:p>
        <text:p text:style-name="P22"><text:span text:style-name="T16">Art. 3º<text:s/></text:span><text:span text:style-name="T17">Esta resolução entrará em vigor no dia 1º de janeiro de 1957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Câmara Municipal de Votuporanga, 04 de dezembro de 1956.</text:span></text:p>
        <text:p text:style-name="P30"><text:span text:style-name="T21">Cícero Barbosa Lima Júnior</text:span></text:p>
        <text:p text:style-name="P32"><text:span text:style-name="T22">Presidente</text:span></text:p>
        <text:p text:style-name="P34"><text:span text:style-name="T23">Herculano Beretta</text:span></text:p>
        <text:p text:style-name="P36"><text:span text:style-name="T24">1º Secretário</text:span></text:p>
        <text:p text:style-name="P38"><text:span text:style-name="T25">Publicada e registrada na Secretaria da Câmara Municipal de Votuporanga, aos 04 de dezembro de 1956.</text:span></text:p>
        <text:p text:style-name="P40"><text:span text:style-name="T26">Raphael Luiz Mayr</text:span></text:p>
        <text:p text:style-name="P42"><text:span text:style-name="T27">Diretor da Secretaria</text:span></text:p>
        <text:p text:style-name="Standard"/>
        <table:table table:name="983e4c" table:style-name="983e4c">
          <table:table-column table:style-name="983e4c.0"/>
          <table:table-column table:style-name="983e4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50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41108" style:family="table">
      <style:table-properties style:rel-width="100" table:align="center"/>
    </style:style>
    <style:style style:name="841108.0" style:family="table-column">
      <style:table-column-properties style:column-width="9.70cm"/>
    </style:style>
    <style:style style:name="841108.1" style:family="table-column">
      <style:table-column-properties style:column-width="7.94cm"/>
    </style:style>
    <style:style style:name="738fb0" style:family="table">
      <style:table-properties style:rel-width="100" table:align="center"/>
    </style:style>
    <style:style style:name="738fb0.0" style:family="table-column">
      <style:table-column-properties style:column-width="17.64cm"/>
    </style:style>
    <style:style style:name="983e4c" style:family="table">
      <style:table-properties style:rel-width="100" table:align="center"/>
    </style:style>
    <style:style style:name="983e4c.0" style:family="table-column">
      <style:table-column-properties style:column-width="11.47cm"/>
    </style:style>
    <style:style style:name="983e4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1.000</dc:date>
    <meta:generator>PHPWord</meta:generator>
    <meta:initial-creator/>
    <meta:creation-date>2026-08-20T12:12:31.000</meta:creation-date>
    <meta:keyword/>
    <meta:user-defined meta:name="Category"/>
    <meta:user-defined meta:name="Company"/>
    <meta:user-defined meta:name="Manager"/>
  </office:meta>
</office:document-meta>
</file>