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7760" style:family="table">
      <style:table-properties style:rel-width="100" table:align="center"/>
    </style:style>
    <style:style style:name="d47760.0" style:family="table-column">
      <style:table-column-properties style:column-width="9.70cm"/>
    </style:style>
    <style:style style:name="d47760.1" style:family="table-column">
      <style:table-column-properties style:column-width="7.94cm"/>
    </style:style>
    <style:style style:name="cbe187" style:family="table">
      <style:table-properties style:rel-width="100" table:align="center"/>
    </style:style>
    <style:style style:name="cbe187.0" style:family="table-column">
      <style:table-column-properties style:column-width="17.64cm"/>
    </style:style>
    <style:style style:name="a2c504" style:family="table">
      <style:table-properties style:rel-width="100" table:align="center"/>
    </style:style>
    <style:style style:name="a2c504.0" style:family="table-column">
      <style:table-column-properties style:column-width="11.47cm"/>
    </style:style>
    <style:style style:name="a2c50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7760" table:style-name="d47760">
          <table:table-column table:style-name="d47760.0"/>
          <table:table-column table:style-name="d47760.1"/>
          <table:table-row>
            <table:table-cell office:value-type="string">
              <text:p text:style-name="IM1"><draw:frame draw:style-name="fr1" draw:name="b626a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be187" table:style-name="cbe187">
          <table:table-column table:style-name="cbe1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0/1956</text:span></text:p>
        <text:p text:style-name="P3_InstBodyJustified"><text:span text:style-name="T3">Ano 1956 · Data 03/12/1956 · Status EM VIGOR</text:span></text:p>
        <text:p text:style-name="P4_InstBodyJustified"><text:span text:style-name="T4">Ementa: DISPÕE SOBRE A AQUISIÇÃO DE LIVROS ( MANUAL DO LEGISLADOR E ADMINISTRADOR PÚBLICO MUNICIPAL ).</text:span></text:p>
        <text:p text:style-name="P5_InstBodyJustified"><text:span text:style-name="T5">RESOLUÇÃO Nº 20, DE 3 DE DEZEMBRO DE 1956</text:span></text:p>
        <text:p text:style-name="P6_InstBodyJustified"><text:span text:style-name="T6">(DISPÕE SOBRE A AQUISIÇÃO DE LIVROS ( MANUAL DO LEGISLADOR E ADMINISTRADOR PÚBLICO MUNICIPAL )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18-56, que se refere ao processo nº 232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autorizada a adquirir, pela importância de Cr$ 500,00 (quinhentos cruzeiros) o volume, vinte e cinco (25) exemplares do livro “MANUAL DO LEGISLADOR E ADMINISTRADOR PÚBLICO MUNICIPAL”, de autoria do sr. Raphael Luiz Mayr.</text:span></text:p>
        <text:p text:style-name="P19"><text:span text:style-name="T14">Parágrafo único.</text:span><text:span text:style-name="T15"><text:s/>Os exemplares de que trata o presente artigo, destinar-se-ão:</text:span></text:p>
        <text:p text:style-name="P22"><text:span text:style-name="T16">a) doação, de um volume, a cada vereador efetivo da Câmara e aos suplentes em exercício;</text:span></text:p>
        <text:p text:style-name="P24"><text:span text:style-name="T17">b) arquivo na Biblioteca da Câmara;</text:span></text:p>
        <text:p text:style-name="P26"><text:span text:style-name="T18">c) uso para a Mesa e para a Secretaria da Edilidade;</text:span></text:p>
        <text:p text:style-name="P28"><text:span text:style-name="T19">d) doação à Associação paulista dos Municípios;</text:span></text:p>
        <text:p text:style-name="P30"><text:span text:style-name="T20">e) doação às Bibliotecas Nacional e Paulista.</text:span></text:p>
        <text:p text:style-name="P32"><text:span text:style-name="T21">Art. 2º</text:span><text:span text:style-name="T22"><text:s/>As despesas com a execução da presente lei, correrão por conta da verba própria do orçamento de 1957.</text:span></text:p>
        <text:p text:style-name="P35"><text:span text:style-name="T23">Art. 3º</text:span><text:span text:style-name="T24"><text:s/>Esta resolução entrará em vigor na data de sua publicação.</text:span></text:p>
        <text:p text:style-name="P38"><text:span text:style-name="T25">Art. 4º</text:span><text:span text:style-name="T26"><text:s/>Revogam-se as disposições em contrário.</text:span></text:p>
        <text:p text:style-name="P41"><text:span text:style-name="T27">Sala das Sessões, 03 de dezembro de 1956.</text:span></text:p>
        <text:p text:style-name="P43"><text:span text:style-name="T28">Joaquim Franco Garcia</text:span></text:p>
        <text:p text:style-name="P45"><text:span text:style-name="T29">Presidente em Exercício</text:span></text:p>
        <text:p text:style-name="P47"><text:span text:style-name="T30">Herculano Beretta</text:span></text:p>
        <text:p text:style-name="P49"><text:span text:style-name="T31">1º Secretário</text:span></text:p>
        <text:p text:style-name="P51"><text:span text:style-name="T32">Publicada e registrada na Secretaria da Câmara Municipal de Votuporanga, aos 03 de dezembro de 1956.</text:span></text:p>
        <text:p text:style-name="P53"><text:span text:style-name="T33">Raphael Luiz Mayr</text:span></text:p>
        <text:p text:style-name="P55"><text:span text:style-name="T34">Diretor da Secretaria</text:span></text:p>
        <text:p text:style-name="Standard"/>
        <table:table table:name="a2c504" table:style-name="a2c504">
          <table:table-column table:style-name="a2c504.0"/>
          <table:table-column table:style-name="a2c50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7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7760" style:family="table">
      <style:table-properties style:rel-width="100" table:align="center"/>
    </style:style>
    <style:style style:name="d47760.0" style:family="table-column">
      <style:table-column-properties style:column-width="9.70cm"/>
    </style:style>
    <style:style style:name="d47760.1" style:family="table-column">
      <style:table-column-properties style:column-width="7.94cm"/>
    </style:style>
    <style:style style:name="cbe187" style:family="table">
      <style:table-properties style:rel-width="100" table:align="center"/>
    </style:style>
    <style:style style:name="cbe187.0" style:family="table-column">
      <style:table-column-properties style:column-width="17.64cm"/>
    </style:style>
    <style:style style:name="a2c504" style:family="table">
      <style:table-properties style:rel-width="100" table:align="center"/>
    </style:style>
    <style:style style:name="a2c504.0" style:family="table-column">
      <style:table-column-properties style:column-width="11.47cm"/>
    </style:style>
    <style:style style:name="a2c50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5.000</dc:date>
    <meta:generator>PHPWord</meta:generator>
    <meta:initial-creator/>
    <meta:creation-date>2026-08-18T18:46:35.000</meta:creation-date>
    <meta:keyword/>
    <meta:user-defined meta:name="Category"/>
    <meta:user-defined meta:name="Company"/>
    <meta:user-defined meta:name="Manager"/>
  </office:meta>
</office:document-meta>
</file>