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224a2" style:family="table">
      <style:table-properties style:rel-width="100" table:align="center"/>
    </style:style>
    <style:style style:name="d224a2.0" style:family="table-column">
      <style:table-column-properties style:column-width="9.70cm"/>
    </style:style>
    <style:style style:name="d224a2.1" style:family="table-column">
      <style:table-column-properties style:column-width="7.94cm"/>
    </style:style>
    <style:style style:name="dabd16" style:family="table">
      <style:table-properties style:rel-width="100" table:align="center"/>
    </style:style>
    <style:style style:name="dabd16.0" style:family="table-column">
      <style:table-column-properties style:column-width="17.64cm"/>
    </style:style>
    <style:style style:name="11ba6f" style:family="table">
      <style:table-properties style:rel-width="100" table:align="center"/>
    </style:style>
    <style:style style:name="11ba6f.0" style:family="table-column">
      <style:table-column-properties style:column-width="11.47cm"/>
    </style:style>
    <style:style style:name="11ba6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224a2" table:style-name="d224a2">
          <table:table-column table:style-name="d224a2.0"/>
          <table:table-column table:style-name="d224a2.1"/>
          <table:table-row>
            <table:table-cell office:value-type="string">
              <text:p text:style-name="IM1"><draw:frame draw:style-name="fr1" draw:name="b8c23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abd16" table:style-name="dabd16">
          <table:table-column table:style-name="dabd1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9/1956</text:span></text:p>
        <text:p text:style-name="P3_InstBodyJustified"><text:span text:style-name="T3">Ano 1956 · Data 03/12/1956 · Status EM VIGOR</text:span></text:p>
        <text:p text:style-name="P4_InstBodyJustified"><text:span text:style-name="T4">Ementa: DISPÕE SOBRE A FIXAÇÃO DO SUBSÍDIO E VERBA DE REPRESENTAÇÃO DO SR. PREFEITO MUNICIPAL, PARA O EXERCÍCIO DE 1957.</text:span></text:p>
        <text:p text:style-name="P5_InstBodyJustified"><text:span text:style-name="T5">RESOLUÇÃO Nº 19, DE 3 DE DEZEMBRO DE 1956</text:span></text:p>
        <text:p text:style-name="P6_InstBodyJustified"><text:span text:style-name="T6">(DISPÕE SOBRE A FIXAÇÃO DO SUBSÍDIO E VERBA DE REPRESENTAÇÃO DO SR. PREFEITO MUNICIPAL, PARA O EXERCÍCIO DE 1957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nº 17-56, que se refere ao processo nº 228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m fixados em Cr$ 180.000,00 (cento e oitenta mil cruzeiros) e Cr$ 60.000,00 (sessenta mil cruzeiros) anuais, os subsídios e a verba de representação do Prefeito Municipal de Votuporanga, para o exercício de 1957.</text:span></text:p>
        <text:p text:style-name="P19"><text:span text:style-name="T14">Art. 2º</text:span><text:span text:style-name="T15"><text:s/>Esta resolução entrará em vigor no dia primeiro de janeiro de 1957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03 de dezembro de 1956.</text:span></text:p>
        <text:p text:style-name="P27"><text:span text:style-name="T19">Joaquim Franco Garcia</text:span></text:p>
        <text:p text:style-name="P29"><text:span text:style-name="T20">Presidente em Exercício</text:span></text:p>
        <text:p text:style-name="P31"><text:span text:style-name="T21">Herculano Berett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3 de dezembro de 1956.</text:span></text:p>
        <text:p text:style-name="P37"><text:span text:style-name="T24">Raphael Luiz Mayr</text:span></text:p>
        <text:p text:style-name="P39"><text:span text:style-name="T25">Diretor da Secretaria</text:span></text:p>
        <text:p text:style-name="Standard"/>
        <table:table table:name="11ba6f" table:style-name="11ba6f">
          <table:table-column table:style-name="11ba6f.0"/>
          <table:table-column table:style-name="11ba6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46</text:span></text:p>
            </table:table-cell>
            <table:table-cell office:value-type="string">
              <text:p><text:span>Gerado em 19/08/2026 08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224a2" style:family="table">
      <style:table-properties style:rel-width="100" table:align="center"/>
    </style:style>
    <style:style style:name="d224a2.0" style:family="table-column">
      <style:table-column-properties style:column-width="9.70cm"/>
    </style:style>
    <style:style style:name="d224a2.1" style:family="table-column">
      <style:table-column-properties style:column-width="7.94cm"/>
    </style:style>
    <style:style style:name="dabd16" style:family="table">
      <style:table-properties style:rel-width="100" table:align="center"/>
    </style:style>
    <style:style style:name="dabd16.0" style:family="table-column">
      <style:table-column-properties style:column-width="17.64cm"/>
    </style:style>
    <style:style style:name="11ba6f" style:family="table">
      <style:table-properties style:rel-width="100" table:align="center"/>
    </style:style>
    <style:style style:name="11ba6f.0" style:family="table-column">
      <style:table-column-properties style:column-width="11.47cm"/>
    </style:style>
    <style:style style:name="11ba6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49:40.000</dc:date>
    <meta:generator>PHPWord</meta:generator>
    <meta:initial-creator/>
    <meta:creation-date>2026-08-19T11:49:40.000</meta:creation-date>
    <meta:keyword/>
    <meta:user-defined meta:name="Category"/>
    <meta:user-defined meta:name="Company"/>
    <meta:user-defined meta:name="Manager"/>
  </office:meta>
</office:document-meta>
</file>