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a504b" style:family="table">
      <style:table-properties style:rel-width="100" table:align="center"/>
    </style:style>
    <style:style style:name="6a504b.0" style:family="table-column">
      <style:table-column-properties style:column-width="9.70cm"/>
    </style:style>
    <style:style style:name="6a504b.1" style:family="table-column">
      <style:table-column-properties style:column-width="7.94cm"/>
    </style:style>
    <style:style style:name="6b6b87" style:family="table">
      <style:table-properties style:rel-width="100" table:align="center"/>
    </style:style>
    <style:style style:name="6b6b87.0" style:family="table-column">
      <style:table-column-properties style:column-width="17.64cm"/>
    </style:style>
    <style:style style:name="0c3aa9" style:family="table">
      <style:table-properties style:rel-width="100" table:align="center"/>
    </style:style>
    <style:style style:name="0c3aa9.0" style:family="table-column">
      <style:table-column-properties style:column-width="11.47cm"/>
    </style:style>
    <style:style style:name="0c3aa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a504b" table:style-name="6a504b">
          <table:table-column table:style-name="6a504b.0"/>
          <table:table-column table:style-name="6a504b.1"/>
          <table:table-row>
            <table:table-cell office:value-type="string">
              <text:p text:style-name="IM1"><draw:frame draw:style-name="fr1" draw:name="12a5a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6b87" table:style-name="6b6b87">
          <table:table-column table:style-name="6b6b8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8/1956</text:span></text:p>
        <text:p text:style-name="P3_InstBodyJustified"><text:span text:style-name="T3">Ano 1956 · Data 08/11/1956 · Status EM VIGOR</text:span></text:p>
        <text:p text:style-name="P4_InstBodyJustified"><text:span text:style-name="T4">Ementa: DISPÕE SOBRE ABERTURA DE UM<text:s text:c="2"/>CRÉDITO SUPLEMENTAR NA IMPORTÂNCIA DE CR$ 50000,00.</text:span></text:p>
        <text:p text:style-name="P5_InstBodyJustified"><text:span text:style-name="T5">RESOLUÇÃO Nº 18, DE 8 DE NOVEMBRO DE 1956</text:span></text:p>
        <text:p text:style-name="P6_InstBodyJustified"><text:span text:style-name="T6">(DISPÕE SOBRE ABERTURA DE UM<text:s text:c="2"/>CRÉDITO SUPLEMENTAR NA IMPORTÂNCIA DE CR$ 50000,0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14-56, que se refere ao processo nº 186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berto um crédito suplementar na importância de Cr$</text:span><text:span text:style-name="T14"><text:s/></text:span><text:span text:style-name="T15">50.000,00 (cinquenta mil cruzeiros) destinado a suplementação das seguintes verbas orçamentárias:</text:span></text:p>
        <text:p text:style-name="P21"><text:span text:style-name="T16">111.8.00.2 – Material Permanente Aquisição de materiais permanentes ..... Cr$ 25.000,00</text:span></text:p>
        <text:p text:style-name="P23"><text:span text:style-name="T17">111.8.00.3 – Material de Consumo Aquisição de livros, impressos e outros materiais ..... Cr$ 10.000,00</text:span></text:p>
        <text:p text:style-name="P25"><text:span text:style-name="T18">111.8.00.4 – Despesas Diversas – VIII – Outras Despesas ..... Cr$ 15.000,00</text:span></text:p>
        <text:p text:style-name="P27"><text:span text:style-name="T19">Parágrafo único.</text:span><text:span text:style-name="T20"><text:s/>O presente crédito será coberto com os recursos constantes da Lei nº 238, de 28 de agosto de 1956.</text:span></text:p>
        <text:p text:style-name="P30"><text:span text:style-name="T21">Art. 2º</text:span><text:span text:style-name="T22"><text:s/>Esta resolução entrará em vigor na data de sua publicação.</text:span></text:p>
        <text:p text:style-name="P33"><text:span text:style-name="T23">Art. 3º</text:span><text:span text:style-name="T24"><text:s/>Revogam-se as disposições em contrário.</text:span></text:p>
        <text:p text:style-name="P36"><text:span text:style-name="T25">Sala das Sessões, 08 de novembro de 1956.</text:span></text:p>
        <text:p text:style-name="P38"><text:span text:style-name="T26">Cicero Barbosa Lima Júnior</text:span></text:p>
        <text:p text:style-name="P40"><text:span text:style-name="T27">Presidente</text:span></text:p>
        <text:p text:style-name="P42"><text:span text:style-name="T28">Herculano Beretta</text:span></text:p>
        <text:p text:style-name="P44"><text:span text:style-name="T29">Secretário</text:span></text:p>
        <text:p text:style-name="P46"><text:span text:style-name="T30">Publicada e afixada no lugar de costume. Registrada no livro próprio nº 1, à fls. 83, na Secretaria da Câmara Municipal de Votuporanga, aos 08 de novembro de 1956.</text:span></text:p>
        <text:p text:style-name="P48"><text:span text:style-name="T31">Raphael Luiz Mayr</text:span></text:p>
        <text:p text:style-name="P50"><text:span text:style-name="T32">Diretor da Secretaria</text:span></text:p>
        <text:p text:style-name="Standard"/>
        <table:table table:name="0c3aa9" table:style-name="0c3aa9">
          <table:table-column table:style-name="0c3aa9.0"/>
          <table:table-column table:style-name="0c3aa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45</text:span></text:p>
            </table:table-cell>
            <table:table-cell office:value-type="string">
              <text:p><text:span>Gerado em 19/08/2026 07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a504b" style:family="table">
      <style:table-properties style:rel-width="100" table:align="center"/>
    </style:style>
    <style:style style:name="6a504b.0" style:family="table-column">
      <style:table-column-properties style:column-width="9.70cm"/>
    </style:style>
    <style:style style:name="6a504b.1" style:family="table-column">
      <style:table-column-properties style:column-width="7.94cm"/>
    </style:style>
    <style:style style:name="6b6b87" style:family="table">
      <style:table-properties style:rel-width="100" table:align="center"/>
    </style:style>
    <style:style style:name="6b6b87.0" style:family="table-column">
      <style:table-column-properties style:column-width="17.64cm"/>
    </style:style>
    <style:style style:name="0c3aa9" style:family="table">
      <style:table-properties style:rel-width="100" table:align="center"/>
    </style:style>
    <style:style style:name="0c3aa9.0" style:family="table-column">
      <style:table-column-properties style:column-width="11.47cm"/>
    </style:style>
    <style:style style:name="0c3aa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0:35:17.000</dc:date>
    <meta:generator>PHPWord</meta:generator>
    <meta:initial-creator/>
    <meta:creation-date>2026-08-19T10:35:17.000</meta:creation-date>
    <meta:keyword/>
    <meta:user-defined meta:name="Category"/>
    <meta:user-defined meta:name="Company"/>
    <meta:user-defined meta:name="Manager"/>
  </office:meta>
</office:document-meta>
</file>