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aaffc" style:family="table">
      <style:table-properties style:rel-width="100" table:align="center"/>
    </style:style>
    <style:style style:name="baaffc.0" style:family="table-column">
      <style:table-column-properties style:column-width="9.70cm"/>
    </style:style>
    <style:style style:name="baaffc.1" style:family="table-column">
      <style:table-column-properties style:column-width="7.94cm"/>
    </style:style>
    <style:style style:name="c95462" style:family="table">
      <style:table-properties style:rel-width="100" table:align="center"/>
    </style:style>
    <style:style style:name="c95462.0" style:family="table-column">
      <style:table-column-properties style:column-width="17.64cm"/>
    </style:style>
    <style:style style:name="10bbbb" style:family="table">
      <style:table-properties style:rel-width="100" table:align="center"/>
    </style:style>
    <style:style style:name="10bbbb.0" style:family="table-column">
      <style:table-column-properties style:column-width="11.47cm"/>
    </style:style>
    <style:style style:name="10bbb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aaffc" table:style-name="baaffc">
          <table:table-column table:style-name="baaffc.0"/>
          <table:table-column table:style-name="baaffc.1"/>
          <table:table-row>
            <table:table-cell office:value-type="string">
              <text:p text:style-name="IM1"><draw:frame draw:style-name="fr1" draw:name="c5a87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95462" table:style-name="c95462">
          <table:table-column table:style-name="c9546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7/1956</text:span></text:p>
        <text:p text:style-name="P3_InstBodyJustified"><text:span text:style-name="T3">Ano 1956 · Data 05/11/1956 · Status EM VIGOR</text:span></text:p>
        <text:p text:style-name="P4_InstBodyJustified"><text:span text:style-name="T4">Ementa: DISPÕE SOBRE A CONCESSÃO DE UMA LICENÇA DE CENTO E OITENTA DIAS AO VEREADOR LEÔNIDAS PEREIRA DE ALMEIDA.</text:span></text:p>
        <text:p text:style-name="P5_InstBodyJustified"><text:span text:style-name="T5">RESOLUÇÃO Nº 17, DE 5 DE NOVEMBRO DE 1956</text:span></text:p>
        <text:p text:style-name="P6_InstBodyJustified"><text:span text:style-name="T6">(DISPÕE SOBRE A CONCESSÃO DE UMA LICENÇA DE CENTO E OITENTA DIAS AO VEREADOR LEÔNIDAS PEREIRA DE ALMEIDA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o requerimento nº 51-c-56, de autoria do vereador Leonidas Pereira de Almeida, solicitando uma licença de cento e oitenta dias, que se refere ao processo nº 187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vereador LEONIDAS PEREIRA DE</text:span><text:span text:style-name="T14"><text:s/></text:span><text:span text:style-name="T15">ALMEIDA, uma licença de cento e oitenta dias, para tratar de interesse particular, conforme o requerimento nº 51-c-56, que se refere ao processo nº 187/56.</text:span></text:p>
        <text:p text:style-name="P21"><text:span text:style-name="T16">Art. 2º</text:span><text:span text:style-name="T17"><text:s/>Esta resolução entrará em vigor na data de sua publicação.</text:span></text:p>
        <text:p text:style-name="P24"><text:span text:style-name="T18">Art. 3º</text:span><text:span text:style-name="T19"><text:s/>Revogam-se as disposições em contrário.</text:span></text:p>
        <text:p text:style-name="P27"><text:span text:style-name="T20">Sala das Sessões, 05 de novembro de 1956.</text:span></text:p>
        <text:p text:style-name="P29"><text:span text:style-name="T21">Cicero Barbosa Lima Júnior</text:span></text:p>
        <text:p text:style-name="P31"><text:span text:style-name="T22">Presidente</text:span></text:p>
        <text:p text:style-name="P33"><text:span text:style-name="T23">Herculano Beretta</text:span></text:p>
        <text:p text:style-name="P35"><text:span text:style-name="T24">1º Secretário</text:span></text:p>
        <text:p text:style-name="P37"><text:span text:style-name="T25">Publicada e registrada na Secretaria da Câmara Municipal de Votuporanga, aos 05 de novembro de 1956.</text:span></text:p>
        <text:p text:style-name="P39"><text:span text:style-name="T26">Raphael Luiz Mayr</text:span></text:p>
        <text:p text:style-name="P41"><text:span text:style-name="T27">Diretor da Secretaria</text:span></text:p>
        <text:p text:style-name="Standard"/>
        <table:table table:name="10bbbb" table:style-name="10bbbb">
          <table:table-column table:style-name="10bbbb.0"/>
          <table:table-column table:style-name="10bbb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44</text:span></text:p>
            </table:table-cell>
            <table:table-cell office:value-type="string">
              <text:p><text:span>Gerado em 20/08/2026 01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aaffc" style:family="table">
      <style:table-properties style:rel-width="100" table:align="center"/>
    </style:style>
    <style:style style:name="baaffc.0" style:family="table-column">
      <style:table-column-properties style:column-width="9.70cm"/>
    </style:style>
    <style:style style:name="baaffc.1" style:family="table-column">
      <style:table-column-properties style:column-width="7.94cm"/>
    </style:style>
    <style:style style:name="c95462" style:family="table">
      <style:table-properties style:rel-width="100" table:align="center"/>
    </style:style>
    <style:style style:name="c95462.0" style:family="table-column">
      <style:table-column-properties style:column-width="17.64cm"/>
    </style:style>
    <style:style style:name="10bbbb" style:family="table">
      <style:table-properties style:rel-width="100" table:align="center"/>
    </style:style>
    <style:style style:name="10bbbb.0" style:family="table-column">
      <style:table-column-properties style:column-width="11.47cm"/>
    </style:style>
    <style:style style:name="10bbb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4:50:33.000</dc:date>
    <meta:generator>PHPWord</meta:generator>
    <meta:initial-creator/>
    <meta:creation-date>2026-08-20T04:50:33.000</meta:creation-date>
    <meta:keyword/>
    <meta:user-defined meta:name="Category"/>
    <meta:user-defined meta:name="Company"/>
    <meta:user-defined meta:name="Manager"/>
  </office:meta>
</office:document-meta>
</file>