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becfa" style:family="table">
      <style:table-properties style:rel-width="100" table:align="center"/>
    </style:style>
    <style:style style:name="ebecfa.0" style:family="table-column">
      <style:table-column-properties style:column-width="9.70cm"/>
    </style:style>
    <style:style style:name="ebecfa.1" style:family="table-column">
      <style:table-column-properties style:column-width="7.94cm"/>
    </style:style>
    <style:style style:name="59439f" style:family="table">
      <style:table-properties style:rel-width="100" table:align="center"/>
    </style:style>
    <style:style style:name="59439f.0" style:family="table-column">
      <style:table-column-properties style:column-width="17.64cm"/>
    </style:style>
    <style:style style:name="be8301" style:family="table">
      <style:table-properties style:rel-width="100" table:align="center"/>
    </style:style>
    <style:style style:name="be8301.0" style:family="table-column">
      <style:table-column-properties style:column-width="11.47cm"/>
    </style:style>
    <style:style style:name="be830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becfa" table:style-name="ebecfa">
          <table:table-column table:style-name="ebecfa.0"/>
          <table:table-column table:style-name="ebecfa.1"/>
          <table:table-row>
            <table:table-cell office:value-type="string">
              <text:p text:style-name="IM1"><draw:frame draw:style-name="fr1" draw:name="bf453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9439f" table:style-name="59439f">
          <table:table-column table:style-name="59439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56</text:span></text:p>
        <text:p text:style-name="P3_InstBodyJustified"><text:span text:style-name="T3">Ano 1956 · Data 24/08/1956 · Status EM VIGOR</text:span></text:p>
        <text:p text:style-name="P4_InstBodyJustified"><text:span text:style-name="T4">Ementa: DISPÕE SOBRE A CONCESSÃO DE UMA LICENÇA DE NOVENTA DIAS AO VEREADOR VALENTIM PARIZI.</text:span></text:p>
        <text:p text:style-name="P5_InstBodyJustified"><text:span text:style-name="T5">RESOLUÇÃO Nº 14, DE 24 DE AGOSTO DE 1956</text:span></text:p>
        <text:p text:style-name="P6_InstBodyJustified"><text:span text:style-name="T6">(DISPÕE SOBRE A CONCESSÃO DE UMA LICENÇA DE NOVENTA DIAS AO VEREADOR VALENTIM PARIZI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o requerimento nº 28-c-56, de autoria do vereador Valentim Parizi, solicitando uma licença de noventa dias, que se refere ao processo nº 126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vereador VALENTIM PARIZI, uma licença de noventa (90) dias , para tratar de interesse particular, conforme o requerimento nº 28-c-56, que se refere ao processo nº 126/56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Câmara Municipal de Votuporanga, aos 24 de agosto de 1956.</text:span></text:p>
        <text:p text:style-name="P24"><text:span text:style-name="T17">Herculano Beretta</text:span></text:p>
        <text:p text:style-name="P26"><text:span text:style-name="T18">Presidente em Exercício</text:span></text:p>
        <text:p text:style-name="P28"><text:span text:style-name="T19">José Dirceu de Carvalho</text:span></text:p>
        <text:p text:style-name="P30"><text:span text:style-name="T20">Secretário em Exercício</text:span></text:p>
        <text:p text:style-name="P32"><text:span text:style-name="T21">Publicada e registrada na Secretaria da Câmara Municipal de Votuporanga, aos 24 de agosto de 1956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be8301" table:style-name="be8301">
          <table:table-column table:style-name="be8301.0"/>
          <table:table-column table:style-name="be830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41</text:span></text:p>
            </table:table-cell>
            <table:table-cell office:value-type="string">
              <text:p><text:span>Gerado em 20/08/2026 19:5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becfa" style:family="table">
      <style:table-properties style:rel-width="100" table:align="center"/>
    </style:style>
    <style:style style:name="ebecfa.0" style:family="table-column">
      <style:table-column-properties style:column-width="9.70cm"/>
    </style:style>
    <style:style style:name="ebecfa.1" style:family="table-column">
      <style:table-column-properties style:column-width="7.94cm"/>
    </style:style>
    <style:style style:name="59439f" style:family="table">
      <style:table-properties style:rel-width="100" table:align="center"/>
    </style:style>
    <style:style style:name="59439f.0" style:family="table-column">
      <style:table-column-properties style:column-width="17.64cm"/>
    </style:style>
    <style:style style:name="be8301" style:family="table">
      <style:table-properties style:rel-width="100" table:align="center"/>
    </style:style>
    <style:style style:name="be8301.0" style:family="table-column">
      <style:table-column-properties style:column-width="11.47cm"/>
    </style:style>
    <style:style style:name="be830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22:53:23.000</dc:date>
    <meta:generator>PHPWord</meta:generator>
    <meta:initial-creator/>
    <meta:creation-date>2026-08-20T22:53:23.000</meta:creation-date>
    <meta:keyword/>
    <meta:user-defined meta:name="Category"/>
    <meta:user-defined meta:name="Company"/>
    <meta:user-defined meta:name="Manager"/>
  </office:meta>
</office:document-meta>
</file>