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both"/>
    </style:style>
    <style:style style:name="T3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T36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both"/>
    </style:style>
    <style:style style:name="T3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T38" style:family="text">
      <style:text-properties style:font-name="Arial" style:font-name-complex="Arial" fo:font-style="italic" style:font-style-asian="italic" style:font-style-complex="italic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both"/>
    </style:style>
    <style:style style:name="T3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7" style:family="paragraph" style:parent-style-name="Normal">
      <style:paragraph-properties/>
    </style:style>
    <style:style style:name="T40" style:family="text">
      <style:text-properties style:font-name="Arial" style:font-name-complex="Arial" fo:font-style="italic" style:font-style-asian="italic" style:font-style-complex="italic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both"/>
    </style:style>
    <style:style style:name="T4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0" style:family="paragraph" style:parent-style-name="Normal">
      <style:paragraph-properties/>
    </style:style>
    <style:style style:name="T42" style:family="text">
      <style:text-properties style:font-name="Arial" style:font-name-complex="Arial" fo:font-style="italic" style:font-style-asian="italic" style:font-style-complex="italic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both"/>
    </style:style>
    <style:style style:name="T4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3" style:family="paragraph" style:parent-style-name="Normal">
      <style:paragraph-properties/>
    </style:style>
    <style:style style:name="T44" style:family="text">
      <style:text-properties style:font-name="Arial" style:font-name-complex="Arial" fo:font-style="italic" style:font-style-asian="italic" style:font-style-complex="italic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both"/>
    </style:style>
    <style:style style:name="T4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6" style:family="paragraph" style:parent-style-name="Normal">
      <style:paragraph-properties/>
    </style:style>
    <style:style style:name="T46" style:family="text">
      <style:text-properties style:font-name="Arial" style:font-name-complex="Arial" fo:font-style="italic" style:font-style-asian="italic" style:font-style-complex="italic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both"/>
    </style:style>
    <style:style style:name="T4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9" style:family="paragraph" style:parent-style-name="Normal">
      <style:paragraph-properties/>
    </style:style>
    <style:style style:name="T48" style:family="text">
      <style:text-properties style:font-name="Arial" style:font-name-complex="Arial" fo:font-style="italic" style:font-style-asian="italic" style:font-style-complex="italic"/>
    </style:style>
    <style:style style:name="P70" style:family="paragraph" style:parent-style-name="Normal">
      <style:paragraph-properties/>
    </style:style>
    <style:style style:name="P71" style:family="paragraph" style:parent-style-name="Normal">
      <style:paragraph-properties fo:text-align="both"/>
    </style:style>
    <style:style style:name="T4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2" style:family="paragraph" style:parent-style-name="Normal">
      <style:paragraph-properties/>
    </style:style>
    <style:style style:name="T50" style:family="text">
      <style:text-properties style:font-name="Arial" style:font-name-complex="Arial" fo:font-style="italic" style:font-style-asian="italic" style:font-style-complex="italic"/>
    </style:style>
    <style:style style:name="P73" style:family="paragraph" style:parent-style-name="Normal">
      <style:paragraph-properties/>
    </style:style>
    <style:style style:name="P74" style:family="paragraph" style:parent-style-name="Normal">
      <style:paragraph-properties fo:text-align="both"/>
    </style:style>
    <style:style style:name="T5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5" style:family="paragraph" style:parent-style-name="Normal">
      <style:paragraph-properties/>
    </style:style>
    <style:style style:name="T52" style:family="text">
      <style:text-properties style:font-name="Arial" style:font-name-complex="Arial" fo:font-style="italic" style:font-style-asian="italic" style:font-style-complex="italic"/>
    </style:style>
    <style:style style:name="P76" style:family="paragraph" style:parent-style-name="Normal">
      <style:paragraph-properties/>
    </style:style>
    <style:style style:name="P77" style:family="paragraph" style:parent-style-name="Normal">
      <style:paragraph-properties fo:text-align="both"/>
    </style:style>
    <style:style style:name="T5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8" style:family="paragraph" style:parent-style-name="Normal">
      <style:paragraph-properties/>
    </style:style>
    <style:style style:name="T54" style:family="text">
      <style:text-properties style:font-name="Arial" style:font-name-complex="Arial" fo:font-style="italic" style:font-style-asian="italic" style:font-style-complex="italic"/>
    </style:style>
    <style:style style:name="P79" style:family="paragraph" style:parent-style-name="Normal">
      <style:paragraph-properties/>
    </style:style>
    <style:style style:name="P80" style:family="paragraph" style:parent-style-name="Normal">
      <style:paragraph-properties fo:text-align="both"/>
    </style:style>
    <style:style style:name="T5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81" style:family="paragraph" style:parent-style-name="Normal">
      <style:paragraph-properties/>
    </style:style>
    <style:style style:name="T56" style:family="text">
      <style:text-properties style:font-name="Arial" style:font-name-complex="Arial" fo:font-style="italic" style:font-style-asian="italic" style:font-style-complex="italic"/>
    </style:style>
    <style:style style:name="P82" style:family="paragraph" style:parent-style-name="Normal">
      <style:paragraph-properties/>
    </style:style>
    <style:style style:name="T5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83" style:family="paragraph" style:parent-style-name="Normal">
      <style:paragraph-properties/>
    </style:style>
    <style:style style:name="P84" style:family="paragraph" style:parent-style-name="Normal">
      <style:paragraph-properties fo:text-align="both"/>
    </style:style>
    <style:style style:name="T58" style:family="text">
      <style:text-properties style:font-name="Arial" style:font-name-complex="Arial" fo:font-weight="bold" style:font-weight-asian="bold"/>
    </style:style>
    <style:style style:name="P85" style:family="paragraph" style:parent-style-name="Normal">
      <style:paragraph-properties/>
    </style:style>
    <style:style style:name="T59" style:family="text">
      <style:text-properties style:font-name="Arial" style:font-name-complex="Arial"/>
    </style:style>
    <style:style style:name="P86" style:family="paragraph" style:parent-style-name="Normal">
      <style:paragraph-properties/>
    </style:style>
    <style:style style:name="P87" style:family="paragraph" style:parent-style-name="Normal">
      <style:paragraph-properties fo:text-align="center"/>
    </style:style>
    <style:style style:name="T60" style:family="text">
      <style:text-properties style:font-name="Arial" style:font-name-complex="Arial" fo:font-style="italic" style:font-style-asian="italic" style:font-style-complex="italic"/>
    </style:style>
    <style:style style:name="P88" style:family="paragraph" style:parent-style-name="Normal">
      <style:paragraph-properties/>
    </style:style>
    <style:style style:name="P89" style:family="paragraph" style:parent-style-name="Normal">
      <style:paragraph-properties fo:text-align="center"/>
    </style:style>
    <style:style style:name="T6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90" style:family="paragraph" style:parent-style-name="Normal">
      <style:paragraph-properties/>
    </style:style>
    <style:style style:name="P91" style:family="paragraph" style:parent-style-name="Normal">
      <style:paragraph-properties fo:text-align="center"/>
    </style:style>
    <style:style style:name="T62" style:family="text">
      <style:text-properties style:font-name="Arial" style:font-name-complex="Arial" fo:font-style="italic" style:font-style-asian="italic" style:font-style-complex="italic"/>
    </style:style>
    <style:style style:name="P92" style:family="paragraph" style:parent-style-name="Normal">
      <style:paragraph-properties/>
    </style:style>
    <style:style style:name="P93" style:family="paragraph" style:parent-style-name="Normal">
      <style:paragraph-properties fo:text-align="center"/>
    </style:style>
    <style:style style:name="T6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94" style:family="paragraph" style:parent-style-name="Normal">
      <style:paragraph-properties/>
    </style:style>
    <style:style style:name="P95" style:family="paragraph" style:parent-style-name="Normal">
      <style:paragraph-properties fo:text-align="center"/>
    </style:style>
    <style:style style:name="T64" style:family="text">
      <style:text-properties style:font-name="Arial" style:font-name-complex="Arial" fo:font-style="italic" style:font-style-asian="italic" style:font-style-complex="italic"/>
    </style:style>
    <style:style style:name="P96" style:family="paragraph" style:parent-style-name="Normal">
      <style:paragraph-properties/>
    </style:style>
    <style:style style:name="P97" style:family="paragraph" style:parent-style-name="Normal">
      <style:paragraph-properties fo:text-align="both"/>
    </style:style>
    <style:style style:name="T65" style:family="text">
      <style:text-properties style:font-name="Arial" style:font-name-complex="Arial" fo:font-style="italic" style:font-style-asian="italic" style:font-style-complex="italic"/>
    </style:style>
    <style:style style:name="P98" style:family="paragraph" style:parent-style-name="Normal">
      <style:paragraph-properties/>
    </style:style>
    <style:style style:name="P99" style:family="paragraph" style:parent-style-name="Normal">
      <style:paragraph-properties fo:text-align="center"/>
    </style:style>
    <style:style style:name="T6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00" style:family="paragraph" style:parent-style-name="Normal">
      <style:paragraph-properties/>
    </style:style>
    <style:style style:name="P101" style:family="paragraph" style:parent-style-name="Normal">
      <style:paragraph-properties fo:text-align="center"/>
    </style:style>
    <style:style style:name="T67" style:family="text">
      <style:text-properties style:font-name="Arial" style:font-name-complex="Arial" fo:font-style="italic" style:font-style-asian="italic" style:font-style-complex="italic"/>
    </style:style>
    <style:style style:name="P10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06eba" style:family="table">
      <style:table-properties style:rel-width="100" table:align="center"/>
    </style:style>
    <style:style style:name="206eba.0" style:family="table-column">
      <style:table-column-properties style:column-width="9.70cm"/>
    </style:style>
    <style:style style:name="206eba.1" style:family="table-column">
      <style:table-column-properties style:column-width="7.94cm"/>
    </style:style>
    <style:style style:name="e980aa" style:family="table">
      <style:table-properties style:rel-width="100" table:align="center"/>
    </style:style>
    <style:style style:name="e980aa.0" style:family="table-column">
      <style:table-column-properties style:column-width="17.64cm"/>
    </style:style>
    <style:style style:name="babb63" style:family="table">
      <style:table-properties style:rel-width="100" table:align="center"/>
    </style:style>
    <style:style style:name="babb63.0" style:family="table-column">
      <style:table-column-properties style:column-width="11.47cm"/>
    </style:style>
    <style:style style:name="babb6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06eba" table:style-name="206eba">
          <table:table-column table:style-name="206eba.0"/>
          <table:table-column table:style-name="206eba.1"/>
          <table:table-row>
            <table:table-cell office:value-type="string">
              <text:p text:style-name="IM1"><draw:frame draw:style-name="fr1" draw:name="19adb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980aa" table:style-name="e980aa">
          <table:table-column table:style-name="e980a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2/1956</text:span></text:p>
        <text:p text:style-name="P3_InstBodyJustified"><text:span text:style-name="T3">Ano 1956 · Data 24/08/1956 · Status EM VIGOR</text:span></text:p>
        <text:p text:style-name="P4_InstBodyJustified"><text:span text:style-name="T4">Ementa: DISPÕE SOBRE ALTERAÇÃO REGIMENTAL (INCLUE CAPÍTULO NO REGIMENTO INTERNO).</text:span></text:p>
        <text:p text:style-name="P5_InstBodyJustified"><text:span text:style-name="T5">RESOLUÇÃO Nº 12, DE 24 DE AGOSTO DE 1956</text:span></text:p>
        <text:p text:style-name="P6_InstBodyJustified"><text:span text:style-name="T6">(DISPÕE SOBRE ALTERAÇÃO REGIMENTAL (INCLUE CAPÍTULO NO REGIMENTO INTERNO)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a resolução nº 8/56, que se refere ao processo nº 88/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m suprimidos os artigos 53 e 54 e §§ 1º, 2º,3º e 4º da Resolução nº 1, de 22 de janeiro de 1948 (Regimento Interno).</text:span></text:p>
        <text:p text:style-name="P19"><text:span text:style-name="T14">Art. 2º</text:span><text:span text:style-name="T15"><text:s/>Fica acrescentado à Resolução nº 1, de 22 de janeiro de 1948, o seguinte:</text:span></text:p>
        <text:p text:style-name="P22"><text:span text:style-name="T16">“CAPÍTULO</text:span><text:span text:style-name="T17"><text:s/>.....</text:span></text:p>
        <text:p text:style-name="P25"><text:span text:style-name="T18">Das Atas e Relatórios</text:span></text:p>
        <text:p text:style-name="P27"><text:span text:style-name="T19">Art.</text:span><text:span text:style-name="T20"><text:s/>..... De cada sessão da Câmara lavrar-se-á uma ata resumida, contendo os nomes dos vereadores presentes, dos ausentes e dos que se ausentarem, e uma exposição suscinta dos trabalhos, a fim de ser lida e submetida ao plenário.</text:span></text:p>
        <text:p text:style-name="P30"><text:span text:style-name="T21">§ 1º</text:span><text:span text:style-name="T22"><text:s/>Essa ata será lavrada, ainda que não haja sessão por falta de número; e, nesse caso, além do expediente despachado, serão nela mencionados os nomes dos vereadores presentes e dos que deixarem de comparecer.</text:span></text:p>
        <text:p text:style-name="P33"><text:span text:style-name="T23">§ 2º</text:span><text:span text:style-name="T24"><text:s/>Os discursos, debates e apartes pronunciados pelos vereadores, serão transcritos na íntegra no livro de “Registro de Debates”.</text:span></text:p>
        <text:p text:style-name="P36"><text:span text:style-name="T25">§ 3º<text:s/></text:span><text:span text:style-name="T26">Os vereadores terão o prazo de quarenta e oito horas, depois de dois dias, após a realização da sessão, para comparecerem à Secretaria e</text:span><text:span text:style-name="T27"><text:s/></text:span><text:span text:style-name="T28">revisar os seus discursos.</text:span></text:p>
        <text:p text:style-name="P41"><text:span text:style-name="T29">§ 4º</text:span><text:span text:style-name="T30"><text:s/>Não comparecendo na Secretaria, para o fim estabelecido no parágrafo anterior, o discurso do vereador será transcrito, independente de revisão.</text:span></text:p>
        <text:p text:style-name="P44"><text:span text:style-name="T31">Art.</text:span><text:span text:style-name="T32"><text:s/>..... Os documentos lidos em sessão serão mencionados resumidamente na ata e transcritos no livro de “Registro Geral”, quando influírem em matéria dependente de deliberação da Câmara.</text:span></text:p>
        <text:p text:style-name="P47"><text:span text:style-name="T33">Parágrafo único.</text:span><text:span text:style-name="T34"><text:s/>As informações e os documentos não oficiais, lidos em resumo pelo 1º Secretário na hora do expediente, serão somente indicados na ata com a declaração do objeto a que se referirem, salvo se a sua publicação integral for requerida e aprovada pela Câmara.</text:span></text:p>
        <text:p text:style-name="P50"><text:span text:style-name="T35">Art.</text:span><text:span text:style-name="T36"><text:s/>..... A ata da sessão anterior será sempre lida na sessão subsequente e não havendo pedido de retificação ou impugnação se considerará aprovada, independentemente de votação.</text:span></text:p>
        <text:p text:style-name="P53"><text:span text:style-name="T37">§ 1º</text:span><text:span text:style-name="T38"><text:s/>Os vereadores poderão falar sobre a ata para pedir a sua retificação ou impugná-la.</text:span></text:p>
        <text:p text:style-name="P56"><text:span text:style-name="T39">§ 2º</text:span><text:span text:style-name="T40"><text:s/>Se o pedido de retificação não for contestado, a ata se considerará aprovada com essa retificação; em caso contrário, o plenário deliberará a respeito.</text:span></text:p>
        <text:p text:style-name="P59"><text:span text:style-name="T41">§ 3º</text:span><text:span text:style-name="T42"><text:s/>Quando se tratar de impugnação será a ata submetida à deliberação do plenário.</text:span></text:p>
        <text:p text:style-name="P62"><text:span text:style-name="T43">§ 4º</text:span><text:span text:style-name="T44"><text:s/>Aprovada a ata, será ela assinada pelo Presidente e pelos Secretários. Em caso contrário, será lavrada uma nova.</text:span></text:p>
        <text:p text:style-name="P65"><text:span text:style-name="T45">§ 5º</text:span><text:span text:style-name="T46"><text:s/>Nenhum vereador poderá falar sobre a ata, mais de uma vez, para retificá-la ou impugná-la e por mais de cinco minutos.</text:span></text:p>
        <text:p text:style-name="P68"><text:span text:style-name="T47">§ 6º</text:span><text:span text:style-name="T48"><text:s/>A impugnação de ata, em hipótese alguma, excederá à hora do expediente.</text:span></text:p>
        <text:p text:style-name="P71"><text:span text:style-name="T49">Art.</text:span><text:span text:style-name="T50"><text:s/>..... Será permitido, por deliberação do plenário a qualquer vereador fazer inserir na ata as razões de seu voto, vencedor ou vencido redigidas em termos concisos e sem alusões pessoais, uma vez que não infrinjam disposições regimentais.</text:span></text:p>
        <text:p text:style-name="P74"><text:span text:style-name="T51">Art.</text:span><text:span text:style-name="T52"><text:s/>..... Poderá ser dispensada pelo Presidente a leitura da ata, desde que a mesma tenha sido publicada em jornal oficial ou em avulso, ou tenha ficado na Secretaria à disposição de qualquer vereador, no mínimo uma hora antes da hora marcada para o início da sessão. Entretanto, se algum vereador requerer a sua leitura, ela será obrigatoriamente feita por um dos senhores secretários.</text:span></text:p>
        <text:p text:style-name="P77"><text:span text:style-name="T53">Art.</text:span><text:span text:style-name="T54"><text:s/>..... Anualmente a Mesa fará elaborar relatório dos trabalhos da Câmara.</text:span></text:p>
        <text:p text:style-name="P80"><text:span text:style-name="T55">Parágrafo único.</text:span><text:span text:style-name="T56"><text:s/>Esse relatório, síntese do movimento anual do Legislativo, fará referência especial às principais ocorrências do ano e será lido na última sessão do exercício.</text:span><text:span text:style-name="T57">”</text:span></text:p>
        <text:p text:style-name="P84"><text:span text:style-name="T58">Art. 3º<text:s/></text:span><text:span text:style-name="T59">Esta Resolução entrará em vigor na data de sua publicação, revogadas as disposições em contrário.</text:span></text:p>
        <text:p text:style-name="P87"><text:span text:style-name="T60">Sala das Sessões, 24 de agosto de 1956.</text:span></text:p>
        <text:p text:style-name="P89"><text:span text:style-name="T61">Herculano Beretta</text:span></text:p>
        <text:p text:style-name="P91"><text:span text:style-name="T62">Presidente em Exercício</text:span></text:p>
        <text:p text:style-name="P93"><text:span text:style-name="T63">José Dirceu de Carvalho</text:span></text:p>
        <text:p text:style-name="P95"><text:span text:style-name="T64">Secretário em Exercício</text:span></text:p>
        <text:p text:style-name="P97"><text:span text:style-name="T65">Publicada e registrada na Secretaria da Câmara Municipal de Votuporanga, aos 24 de agosto de 1956.</text:span></text:p>
        <text:p text:style-name="P99"><text:span text:style-name="T66">Raphael Luiz Mayr</text:span></text:p>
        <text:p text:style-name="P101"><text:span text:style-name="T67">Diretor da Secretaria</text:span></text:p>
        <text:p text:style-name="Standard"/>
        <table:table table:name="babb63" table:style-name="babb63">
          <table:table-column table:style-name="babb63.0"/>
          <table:table-column table:style-name="babb6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39</text:span></text:p>
            </table:table-cell>
            <table:table-cell office:value-type="string">
              <text:p><text:span>Gerado em 20/08/2026 02:3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06eba" style:family="table">
      <style:table-properties style:rel-width="100" table:align="center"/>
    </style:style>
    <style:style style:name="206eba.0" style:family="table-column">
      <style:table-column-properties style:column-width="9.70cm"/>
    </style:style>
    <style:style style:name="206eba.1" style:family="table-column">
      <style:table-column-properties style:column-width="7.94cm"/>
    </style:style>
    <style:style style:name="e980aa" style:family="table">
      <style:table-properties style:rel-width="100" table:align="center"/>
    </style:style>
    <style:style style:name="e980aa.0" style:family="table-column">
      <style:table-column-properties style:column-width="17.64cm"/>
    </style:style>
    <style:style style:name="babb63" style:family="table">
      <style:table-properties style:rel-width="100" table:align="center"/>
    </style:style>
    <style:style style:name="babb63.0" style:family="table-column">
      <style:table-column-properties style:column-width="11.47cm"/>
    </style:style>
    <style:style style:name="babb6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5:39:45.000</dc:date>
    <meta:generator>PHPWord</meta:generator>
    <meta:initial-creator/>
    <meta:creation-date>2026-08-20T05:39:45.000</meta:creation-date>
    <meta:keyword/>
    <meta:user-defined meta:name="Category"/>
    <meta:user-defined meta:name="Company"/>
    <meta:user-defined meta:name="Manager"/>
  </office:meta>
</office:document-meta>
</file>