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97e90" style:family="table">
      <style:table-properties style:rel-width="100" table:align="center"/>
    </style:style>
    <style:style style:name="d97e90.0" style:family="table-column">
      <style:table-column-properties style:column-width="9.70cm"/>
    </style:style>
    <style:style style:name="d97e90.1" style:family="table-column">
      <style:table-column-properties style:column-width="7.94cm"/>
    </style:style>
    <style:style style:name="096637" style:family="table">
      <style:table-properties style:rel-width="100" table:align="center"/>
    </style:style>
    <style:style style:name="096637.0" style:family="table-column">
      <style:table-column-properties style:column-width="17.64cm"/>
    </style:style>
    <style:style style:name="613d2e" style:family="table">
      <style:table-properties style:rel-width="100" table:align="center"/>
    </style:style>
    <style:style style:name="613d2e.0" style:family="table-column">
      <style:table-column-properties style:column-width="11.47cm"/>
    </style:style>
    <style:style style:name="613d2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97e90" table:style-name="d97e90">
          <table:table-column table:style-name="d97e90.0"/>
          <table:table-column table:style-name="d97e90.1"/>
          <table:table-row>
            <table:table-cell office:value-type="string">
              <text:p text:style-name="IM1"><draw:frame draw:style-name="fr1" draw:name="69611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96637" table:style-name="096637">
          <table:table-column table:style-name="09663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1/1956</text:span></text:p>
        <text:p text:style-name="P3_InstBodyJustified"><text:span text:style-name="T3">Ano 1956 · Data 24/08/1956 · Status EM VIGOR</text:span></text:p>
        <text:p text:style-name="P4_InstBodyJustified"><text:span text:style-name="T4">Ementa: DISPÕE SOBRE ALTERAÇÃO REGIMENTAL. (ALTERA O § 1º DO ART. 47º DO R.I. E REVOGA A RESOLUÇÃO Nº 1, DE 19/03/1953.</text:span></text:p>
        <text:p text:style-name="P5_InstBodyJustified"><text:span text:style-name="T5">RESOLUÇÃO Nº 11, DE 24 DE AGOSTO DE 1956</text:span></text:p>
        <text:p text:style-name="P6_InstBodyJustified"><text:span text:style-name="T6">(DISPÕE SOBRE ALTERAÇÃO REGIMENTAL. (ALTERA O § 1º DO ART. 47º DO R.I. E REVOGA A RESOLUÇÃO Nº 1, DE 19/03/1953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a Resolução nº 3/56, que se refere ao Processo nº 37/56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O parágrafo 1º do artigo 47 do Regimento Interno da Câmara Municipal de Votuporanga, passa a ter a seguinte redação:</text:span></text:p>
        <text:p text:style-name="P19"><text:span text:style-name="T14">“§ 1º</text:span><text:span text:style-name="T15"><text:s/>As sessões ordinárias realizar-se-ão nas segundas-feiras de cada mês, com início às 19:30 horas. Quando o dia designado for feriado, no primeiro dia útil seguinte.</text:span><text:span text:style-name="T16">”</text:span></text:p>
        <text:p text:style-name="P23"><text:span text:style-name="T17">Art. 2º<text:s/></text:span><text:span text:style-name="T18">Esta Resolução entrará em vigor na data de sua publicação, revogando-se a Resolução nº 1, de 19 de março de 1953.</text:span></text:p>
        <text:p text:style-name="P26"><text:span text:style-name="T19">Sala das Sessões, 24 de agosto de 1956.</text:span></text:p>
        <text:p text:style-name="P28"><text:span text:style-name="T20">Aristides Gallo</text:span></text:p>
        <text:p text:style-name="P30"><text:span text:style-name="T21">Presidente em Exercício</text:span></text:p>
        <text:p text:style-name="P32"><text:span text:style-name="T22">José Dirceu de Carvalho</text:span></text:p>
        <text:p text:style-name="P34"><text:span text:style-name="T23">Secretário em Exercício</text:span></text:p>
        <text:p text:style-name="P36"><text:span text:style-name="T24">Publicada e registrada na Secretaria da Câmara Municipal de Votuporanga, aos 24 de agosto de 1956.</text:span></text:p>
        <text:p text:style-name="P38"><text:span text:style-name="T25">Raphael Luiz Mayr</text:span></text:p>
        <text:p text:style-name="P40"><text:span text:style-name="T26">Diretor da Secretaria</text:span></text:p>
        <text:p text:style-name="Standard"/>
        <table:table table:name="613d2e" table:style-name="613d2e">
          <table:table-column table:style-name="613d2e.0"/>
          <table:table-column table:style-name="613d2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38</text:span></text:p>
            </table:table-cell>
            <table:table-cell office:value-type="string">
              <text:p><text:span>Gerado em 20/08/2026 09:1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97e90" style:family="table">
      <style:table-properties style:rel-width="100" table:align="center"/>
    </style:style>
    <style:style style:name="d97e90.0" style:family="table-column">
      <style:table-column-properties style:column-width="9.70cm"/>
    </style:style>
    <style:style style:name="d97e90.1" style:family="table-column">
      <style:table-column-properties style:column-width="7.94cm"/>
    </style:style>
    <style:style style:name="096637" style:family="table">
      <style:table-properties style:rel-width="100" table:align="center"/>
    </style:style>
    <style:style style:name="096637.0" style:family="table-column">
      <style:table-column-properties style:column-width="17.64cm"/>
    </style:style>
    <style:style style:name="613d2e" style:family="table">
      <style:table-properties style:rel-width="100" table:align="center"/>
    </style:style>
    <style:style style:name="613d2e.0" style:family="table-column">
      <style:table-column-properties style:column-width="11.47cm"/>
    </style:style>
    <style:style style:name="613d2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2:14:11.000</dc:date>
    <meta:generator>PHPWord</meta:generator>
    <meta:initial-creator/>
    <meta:creation-date>2026-08-20T12:14:11.000</meta:creation-date>
    <meta:keyword/>
    <meta:user-defined meta:name="Category"/>
    <meta:user-defined meta:name="Company"/>
    <meta:user-defined meta:name="Manager"/>
  </office:meta>
</office:document-meta>
</file>