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6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5e77" style:family="table">
      <style:table-properties style:rel-width="100" table:align="center"/>
    </style:style>
    <style:style style:name="835e77.0" style:family="table-column">
      <style:table-column-properties style:column-width="9.70cm"/>
    </style:style>
    <style:style style:name="835e77.1" style:family="table-column">
      <style:table-column-properties style:column-width="7.94cm"/>
    </style:style>
    <style:style style:name="6c3a61" style:family="table">
      <style:table-properties style:rel-width="100" table:align="center"/>
    </style:style>
    <style:style style:name="6c3a61.0" style:family="table-column">
      <style:table-column-properties style:column-width="17.64cm"/>
    </style:style>
    <style:style style:name="20cc44" style:family="table">
      <style:table-properties style:rel-width="100" table:align="center"/>
    </style:style>
    <style:style style:name="20cc44.0" style:family="table-column">
      <style:table-column-properties style:column-width="11.47cm"/>
    </style:style>
    <style:style style:name="20cc4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5e77" table:style-name="835e77">
          <table:table-column table:style-name="835e77.0"/>
          <table:table-column table:style-name="835e77.1"/>
          <table:table-row>
            <table:table-cell office:value-type="string">
              <text:p text:style-name="IM1"><draw:frame draw:style-name="fr1" draw:name="09bfd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c3a61" table:style-name="6c3a61">
          <table:table-column table:style-name="6c3a6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56</text:span></text:p>
        <text:p text:style-name="P3_InstBodyJustified"><text:span text:style-name="T3">Ano 1956 · Data 06/08/1956 · Status EM VIGOR</text:span></text:p>
        <text:p text:style-name="P4_InstBodyJustified"><text:span text:style-name="T4">Ementa: DISPÕE SOBRE ALTERAÇÃO REGIMENTAL (ALTERA O ARTIGO 87º DO REGIMENTO INTERNO).</text:span></text:p>
        <text:p text:style-name="P5_InstBodyJustified"><text:span text:style-name="T5">RESOLUÇÃO Nº 10, DE 6 DE AGOSTO DE 1956</text:span></text:p>
        <text:p text:style-name="P6_InstBodyJustified"><text:span text:style-name="T6">(DISPÕE SOBRE ALTERAÇÃO REGIMENTAL (ALTERA O ARTIGO 87º DO REGIMENTO INTERNO)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5/56, que se refere ao Processo nº 53-A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artigo 87º do Regimento Interno da Câmara Municipal de Votuporanga, passa a ter a seguinte redação:</text:span></text:p>
        <text:p text:style-name="P19"><text:span text:style-name="T14">“Art. 87.</text:span><text:span text:style-name="T15"><text:s/>Terão apenas uma discussão as resoluções sobre:</text:span></text:p>
        <text:p text:style-name="P22"><text:span text:style-name="T16">a) contas do Legislativo e Executivo;</text:span></text:p>
        <text:p text:style-name="P24"><text:span text:style-name="T17">b) perda de mandato de vereador;</text:span></text:p>
        <text:p text:style-name="P26"><text:span text:style-name="T18">c) concessão de licença para processo criminal ou prisão de vereador;</text:span></text:p>
        <text:p text:style-name="P28"><text:span text:style-name="T19">d) licença ao prefeito;</text:span></text:p>
        <text:p text:style-name="P30"><text:span text:style-name="T20">e) atos de serviços da Câmara;</text:span></text:p>
        <text:p text:style-name="P32"><text:span text:style-name="T21">f) atos do Presidente da Câmara ou do Prefeito;</text:span></text:p>
        <text:p text:style-name="P34"><text:span text:style-name="T22">g) recursos.</text:span></text:p>
        <text:p text:style-name="P36"><text:span text:style-name="T23">Parágrafo único.<text:s/></text:span><text:span text:style-name="T24">Terão duas discussões as resoluções sobre:</text:span></text:p>
        <text:p text:style-name="P39"><text:span text:style-name="T25">a) criação e extinção de cargos, aumento de vencimentos e modificações do quadro de pessoal da Câmara;</text:span></text:p>
        <text:p text:style-name="P41"><text:span text:style-name="T26">b) fixação do subsídio e verba de representação do Prefeito;</text:span></text:p>
        <text:p text:style-name="P43"><text:span text:style-name="T27">c) orçamento de despesas do Poder Legislativo;</text:span></text:p>
        <text:p text:style-name="P45"><text:span text:style-name="T28">d) abertura de créditos referentes às verbas da Câmara;</text:span></text:p>
        <text:p text:style-name="P47"><text:span text:style-name="T29">e) alteração regimental.</text:span><text:span text:style-name="T30">”</text:span></text:p>
        <text:p text:style-name="P50"><text:span text:style-name="T31">Art. 2º<text:s/></text:span><text:span text:style-name="T32">Esta Resolução entrará em vigor na data de sua publicação, revogadas as disposições em contrário.</text:span></text:p>
        <text:p text:style-name="P53"><text:span text:style-name="T33">Sala das Sessões, 06 de agosto de 1956.</text:span></text:p>
        <text:p text:style-name="P55"><text:span text:style-name="T34">Cicero Barbosa Lima Júnior</text:span></text:p>
        <text:p text:style-name="P57"><text:span text:style-name="T35">Presidente</text:span></text:p>
        <text:p text:style-name="P59"><text:span text:style-name="T36">Herculano Beretta</text:span></text:p>
        <text:p text:style-name="P61"><text:span text:style-name="T37">1º Secretário</text:span></text:p>
        <text:p text:style-name="P63"><text:span text:style-name="T38">Publicada e registrada na Secretaria da Câmara Municipal de Votuporanga, aos 06 de agosto de 1956.</text:span></text:p>
        <text:p text:style-name="P65"><text:span text:style-name="T39">Raphael Luiz Mayr</text:span></text:p>
        <text:p text:style-name="P67"><text:span text:style-name="T40">Diretor da Secretaria</text:span></text:p>
        <text:p text:style-name="Standard"/>
        <table:table table:name="20cc44" table:style-name="20cc44">
          <table:table-column table:style-name="20cc44.0"/>
          <table:table-column table:style-name="20cc4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7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5e77" style:family="table">
      <style:table-properties style:rel-width="100" table:align="center"/>
    </style:style>
    <style:style style:name="835e77.0" style:family="table-column">
      <style:table-column-properties style:column-width="9.70cm"/>
    </style:style>
    <style:style style:name="835e77.1" style:family="table-column">
      <style:table-column-properties style:column-width="7.94cm"/>
    </style:style>
    <style:style style:name="6c3a61" style:family="table">
      <style:table-properties style:rel-width="100" table:align="center"/>
    </style:style>
    <style:style style:name="6c3a61.0" style:family="table-column">
      <style:table-column-properties style:column-width="17.64cm"/>
    </style:style>
    <style:style style:name="20cc44" style:family="table">
      <style:table-properties style:rel-width="100" table:align="center"/>
    </style:style>
    <style:style style:name="20cc44.0" style:family="table-column">
      <style:table-column-properties style:column-width="11.47cm"/>
    </style:style>
    <style:style style:name="20cc4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9.000</dc:date>
    <meta:generator>PHPWord</meta:generator>
    <meta:initial-creator/>
    <meta:creation-date>2026-08-18T21:33:29.000</meta:creation-date>
    <meta:keyword/>
    <meta:user-defined meta:name="Category"/>
    <meta:user-defined meta:name="Company"/>
    <meta:user-defined meta:name="Manager"/>
  </office:meta>
</office:document-meta>
</file>