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T20" style:family="text">
      <style:text-properties style:font-name="Arial" style:font-name-complex="Arial" fo:font-weight="bold" style:font-weight-asian="bold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weight="bold" style:font-weight-asian="bold"/>
    </style:style>
    <style:style style:name="P30" style:family="paragraph" style:parent-style-name="Normal">
      <style:paragraph-properties/>
    </style:style>
    <style:style style:name="T22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weight="bold" style:font-weight-asian="bold"/>
    </style:style>
    <style:style style:name="P33" style:family="paragraph" style:parent-style-name="Normal">
      <style:paragraph-properties/>
    </style:style>
    <style:style style:name="T24" style:family="text">
      <style:text-properties style:font-name="Arial" style:font-name-complex="Arial"/>
    </style:style>
    <style:style style:name="P34" style:family="paragraph" style:parent-style-name="Normal">
      <style:paragraph-properties/>
    </style:style>
    <style:style style:name="T25" style:family="text">
      <style:text-properties style:font-name="Arial" style:font-name-complex="Arial" fo:font-weight="bold" style:font-weight-asian="bold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6" style:family="text">
      <style:text-properties style:font-name="Arial" style:font-name-complex="Arial" fo:font-weight="bold" style:font-weight-asian="bold"/>
    </style:style>
    <style:style style:name="P37" style:family="paragraph" style:parent-style-name="Normal">
      <style:paragraph-properties/>
    </style:style>
    <style:style style:name="T27" style:family="text">
      <style:text-properties style:font-name="Arial" style:font-name-complex="Arial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center"/>
    </style:style>
    <style:style style:name="T32" style:family="text">
      <style:text-properties style:font-name="Arial" style:font-name-complex="Arial" fo:font-style="italic" style:font-style-asian="italic" style:font-style-complex="italic"/>
    </style:style>
    <style:style style:name="P48" style:family="paragraph" style:parent-style-name="Normal">
      <style:paragraph-properties/>
    </style:style>
    <style:style style:name="P49" style:family="paragraph" style:parent-style-name="Normal">
      <style:paragraph-properties fo:text-align="both"/>
    </style:style>
    <style:style style:name="T33" style:family="text">
      <style:text-properties style:font-name="Arial" style:font-name-complex="Arial" fo:font-style="italic" style:font-style-asian="italic" style:font-style-complex="italic"/>
    </style:style>
    <style:style style:name="P50" style:family="paragraph" style:parent-style-name="Normal">
      <style:paragraph-properties/>
    </style:style>
    <style:style style:name="P51" style:family="paragraph" style:parent-style-name="Normal">
      <style:paragraph-properties fo:text-align="center"/>
    </style:style>
    <style:style style:name="T3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2" style:family="paragraph" style:parent-style-name="Normal">
      <style:paragraph-properties/>
    </style:style>
    <style:style style:name="P53" style:family="paragraph" style:parent-style-name="Normal">
      <style:paragraph-properties fo:text-align="center"/>
    </style:style>
    <style:style style:name="T35" style:family="text">
      <style:text-properties style:font-name="Arial" style:font-name-complex="Arial" fo:font-style="italic" style:font-style-asian="italic" style:font-style-complex="italic"/>
    </style:style>
    <style:style style:name="P54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ef134" style:family="table">
      <style:table-properties style:rel-width="100" table:align="center"/>
    </style:style>
    <style:style style:name="2ef134.0" style:family="table-column">
      <style:table-column-properties style:column-width="9.70cm"/>
    </style:style>
    <style:style style:name="2ef134.1" style:family="table-column">
      <style:table-column-properties style:column-width="7.94cm"/>
    </style:style>
    <style:style style:name="372a6c" style:family="table">
      <style:table-properties style:rel-width="100" table:align="center"/>
    </style:style>
    <style:style style:name="372a6c.0" style:family="table-column">
      <style:table-column-properties style:column-width="17.64cm"/>
    </style:style>
    <style:style style:name="4c81f8" style:family="table">
      <style:table-properties style:rel-width="100" table:align="center"/>
    </style:style>
    <style:style style:name="4c81f8.0" style:family="table-column">
      <style:table-column-properties style:column-width="11.47cm"/>
    </style:style>
    <style:style style:name="4c81f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ef134" table:style-name="2ef134">
          <table:table-column table:style-name="2ef134.0"/>
          <table:table-column table:style-name="2ef134.1"/>
          <table:table-row>
            <table:table-cell office:value-type="string">
              <text:p text:style-name="IM1"><draw:frame draw:style-name="fr1" draw:name="3146f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72a6c" table:style-name="372a6c">
          <table:table-column table:style-name="372a6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9/1956</text:span></text:p>
        <text:p text:style-name="P3_InstBodyJustified"><text:span text:style-name="T3">Ano 1956 · Data 06/08/1956 · Status EM VIGOR</text:span></text:p>
        <text:p text:style-name="P4_InstBodyJustified"><text:span text:style-name="T4">Ementa: DISPÕE SOBRE ALTERAÇÃO REGIMENTAL (ALTERA OS ARTIGOS 35º E 36º DO REGIMENTO INTERNO).</text:span></text:p>
        <text:p text:style-name="P5_InstBodyJustified"><text:span text:style-name="T5">RESOLUÇÃO Nº 9, DE 6 DE AGOSTO DE 1956</text:span></text:p>
        <text:p text:style-name="P6_InstBodyJustified"><text:span text:style-name="T6">(DISPÕE SOBRE ALTERAÇÃO REGIMENTAL (ALTERA OS ARTIGOS 35º E 36º DO REGIMENTO INTERNO)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a Resolução nº 4/56, que se refere ao Processo nº 52-A/56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O Parágrafo único do artigo 35 do Regimento Interno passa a ser parágrafo primeiro e com a seguinte redação:</text:span></text:p>
        <text:p text:style-name="P19"><text:span text:style-name="T14">“§ 1º</text:span><text:span text:style-name="T15"><text:s/>O parecer será assinado em 1º lugar pelo Presidente e a seguir pelo relator e demais membros, depois do que será transcrito no livro próprio, no qual aporão as suas assinaturas o sr. Presidente e Secretário da Comissão.</text:span></text:p>
        <text:p text:style-name="P22"><text:span text:style-name="T16">§ 2º</text:span><text:span text:style-name="T17"><text:s/>No livro de “Registro de Pareceres” só serão inseridos os pareceres aprovados e rejeitados pelo plenário da Comissão. Os pareceres apresentados pelos relatores e sobre os quais a Comissão não pronunciar-se, serão considerados “votos em separados”, e não serão transcritos no livro competente, mas, sim, juntados aos respectivos processos.</text:span></text:p>
        <text:p text:style-name="P25"><text:span text:style-name="T18">§ 3º</text:span><text:span text:style-name="T19"><text:s/>As atas das Comissões serão assinadas pelo Presidente e Secretário.</text:span><text:span text:style-name="T20">”</text:span></text:p>
        <text:p text:style-name="P29"><text:span text:style-name="T21">Art. 2º<text:s/></text:span><text:span text:style-name="T22">O artigo 36 do Regimento Interno passa a ter a seguinte redação:</text:span></text:p>
        <text:p text:style-name="P32"><text:span text:style-name="T23">“Art. 36.</text:span><text:span text:style-name="T24"><text:s/>Cada Comissão elegerá um Presidente o qual escolherá um membro para servir de Secretário durante o ano legislativo e designará um relator para os trabalhos em pauta.</text:span><text:span text:style-name="T25">”</text:span></text:p>
        <text:p text:style-name="P36"><text:span text:style-name="T26">Art. 3º<text:s/></text:span><text:span text:style-name="T27">Esta Resolução entrará em vigor na data de sua publicação, revogadas as disposições em contrário.</text:span></text:p>
        <text:p text:style-name="P39"><text:span text:style-name="T28">Sala das Sessões, 06 de agosto de 1956.</text:span></text:p>
        <text:p text:style-name="P41"><text:span text:style-name="T29">Cícero Barbosa Lima Júnior</text:span></text:p>
        <text:p text:style-name="P43"><text:span text:style-name="T30">Presidente</text:span></text:p>
        <text:p text:style-name="P45"><text:span text:style-name="T31">Herculano Beretta</text:span></text:p>
        <text:p text:style-name="P47"><text:span text:style-name="T32">1º Secretário</text:span></text:p>
        <text:p text:style-name="P49"><text:span text:style-name="T33">Publicada e registrada na Secretaria da Câmara Municipal de Votuporanga, aos 06 de agosto de 1956.</text:span></text:p>
        <text:p text:style-name="P51"><text:span text:style-name="T34">Raphael Luiz Mayr</text:span></text:p>
        <text:p text:style-name="P53"><text:span text:style-name="T35">Diretor da Secretaria</text:span></text:p>
        <text:p text:style-name="Standard"/>
        <table:table table:name="4c81f8" table:style-name="4c81f8">
          <table:table-column table:style-name="4c81f8.0"/>
          <table:table-column table:style-name="4c81f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36</text:span></text:p>
            </table:table-cell>
            <table:table-cell office:value-type="string">
              <text:p><text:span>Gerado em 19/08/2026 08:5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ef134" style:family="table">
      <style:table-properties style:rel-width="100" table:align="center"/>
    </style:style>
    <style:style style:name="2ef134.0" style:family="table-column">
      <style:table-column-properties style:column-width="9.70cm"/>
    </style:style>
    <style:style style:name="2ef134.1" style:family="table-column">
      <style:table-column-properties style:column-width="7.94cm"/>
    </style:style>
    <style:style style:name="372a6c" style:family="table">
      <style:table-properties style:rel-width="100" table:align="center"/>
    </style:style>
    <style:style style:name="372a6c.0" style:family="table-column">
      <style:table-column-properties style:column-width="17.64cm"/>
    </style:style>
    <style:style style:name="4c81f8" style:family="table">
      <style:table-properties style:rel-width="100" table:align="center"/>
    </style:style>
    <style:style style:name="4c81f8.0" style:family="table-column">
      <style:table-column-properties style:column-width="11.47cm"/>
    </style:style>
    <style:style style:name="4c81f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11:50:55.000</dc:date>
    <meta:generator>PHPWord</meta:generator>
    <meta:initial-creator/>
    <meta:creation-date>2026-08-19T11:50:55.000</meta:creation-date>
    <meta:keyword/>
    <meta:user-defined meta:name="Category"/>
    <meta:user-defined meta:name="Company"/>
    <meta:user-defined meta:name="Manager"/>
  </office:meta>
</office:document-meta>
</file>