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e8813" style:family="table">
      <style:table-properties style:rel-width="100" table:align="center"/>
    </style:style>
    <style:style style:name="4e8813.0" style:family="table-column">
      <style:table-column-properties style:column-width="9.70cm"/>
    </style:style>
    <style:style style:name="4e8813.1" style:family="table-column">
      <style:table-column-properties style:column-width="7.94cm"/>
    </style:style>
    <style:style style:name="6d7413" style:family="table">
      <style:table-properties style:rel-width="100" table:align="center"/>
    </style:style>
    <style:style style:name="6d7413.0" style:family="table-column">
      <style:table-column-properties style:column-width="17.64cm"/>
    </style:style>
    <style:style style:name="a93276" style:family="table">
      <style:table-properties style:rel-width="100" table:align="center"/>
    </style:style>
    <style:style style:name="a93276.0" style:family="table-column">
      <style:table-column-properties style:column-width="11.47cm"/>
    </style:style>
    <style:style style:name="a9327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e8813" table:style-name="4e8813">
          <table:table-column table:style-name="4e8813.0"/>
          <table:table-column table:style-name="4e8813.1"/>
          <table:table-row>
            <table:table-cell office:value-type="string">
              <text:p text:style-name="IM1"><draw:frame draw:style-name="fr1" draw:name="798b4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d7413" table:style-name="6d7413">
          <table:table-column table:style-name="6d741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56</text:span></text:p>
        <text:p text:style-name="P3_InstBodyJustified"><text:span text:style-name="T3">Ano 1956 · Data 04/06/1956 · Status EM VIGOR</text:span></text:p>
        <text:p text:style-name="P4_InstBodyJustified"><text:span text:style-name="T4">Ementa: DISPÕE SOBRE A CONCESSÃO DE NOVENTA ( 90 )DIAS DE LICENÇA AO EDIL DEUCLECIANO DE SOUZA VIANA FILHO.</text:span></text:p>
        <text:p text:style-name="P5_InstBodyJustified"><text:span text:style-name="T5">RESOLUÇÃO Nº 5, DE 4 DE JUNHO DE 1956</text:span></text:p>
        <text:p text:style-name="P6_InstBodyJustified"><text:span text:style-name="T6">(DISPÕE SOBRE A CONCESSÃO DE NOVENTA ( 90 )DIAS DE LICENÇA AO EDIL DEUCLECIANO DE SOUZA VIANA FILH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o requerimento nº 17-c-56, de autoria do vereador D.S. Viana Filho, solicitando uma licença de noventa dias, que se refere ao processo nº 66-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vereador DEOCLECIANO DE SOUZA VIANA FILHO, uma licença de noventa (90) dias, para tratar de interesse particular, conforme o requerimento nº 17-c-56, que se refere ao processo nº 66-56.</text:span></text:p>
        <text:p text:style-name="P19"><text:span text:style-name="T14"><text:s/></text:span></text:p>
        <text:p text:style-name="P21"><text:span text:style-name="T15">Art. 2º<text:s/></text:span><text:span text:style-name="T16">Esta resolução entrará em vigor na data de sua publicação, revogadas as disposições em contrário.</text:span></text:p>
        <text:p text:style-name="P24"><text:span text:style-name="T17">Câmara Municipal de Votuporanga, aos 04 de junho de 1956.</text:span></text:p>
        <text:p text:style-name="P26"><text:span text:style-name="T18">Cicero Barbosa Lima Júnior</text:span></text:p>
        <text:p text:style-name="P28"><text:span text:style-name="T19">Presidente</text:span></text:p>
        <text:p text:style-name="P30"><text:span text:style-name="T20">Valentim Parizi</text:span></text:p>
        <text:p text:style-name="P32"><text:span text:style-name="T21">Secretário</text:span></text:p>
        <text:p text:style-name="P34"><text:span text:style-name="T22">Publicada e registrada na Secretaria da Câmara Municipal de Votuporanga, aos 04 de junho de 1956.</text:span></text:p>
        <text:p text:style-name="P36"><text:span text:style-name="T23">Raphael Luiz Mayr</text:span></text:p>
        <text:p text:style-name="P38"><text:span text:style-name="T24">Diretor da Secretaria</text:span></text:p>
        <text:p text:style-name="Standard"/>
        <table:table table:name="a93276" table:style-name="a93276">
          <table:table-column table:style-name="a93276.0"/>
          <table:table-column table:style-name="a9327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32</text:span></text:p>
            </table:table-cell>
            <table:table-cell office:value-type="string">
              <text:p><text:span>Gerado em 18/08/2026 15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e8813" style:family="table">
      <style:table-properties style:rel-width="100" table:align="center"/>
    </style:style>
    <style:style style:name="4e8813.0" style:family="table-column">
      <style:table-column-properties style:column-width="9.70cm"/>
    </style:style>
    <style:style style:name="4e8813.1" style:family="table-column">
      <style:table-column-properties style:column-width="7.94cm"/>
    </style:style>
    <style:style style:name="6d7413" style:family="table">
      <style:table-properties style:rel-width="100" table:align="center"/>
    </style:style>
    <style:style style:name="6d7413.0" style:family="table-column">
      <style:table-column-properties style:column-width="17.64cm"/>
    </style:style>
    <style:style style:name="a93276" style:family="table">
      <style:table-properties style:rel-width="100" table:align="center"/>
    </style:style>
    <style:style style:name="a93276.0" style:family="table-column">
      <style:table-column-properties style:column-width="11.47cm"/>
    </style:style>
    <style:style style:name="a9327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8:46:39.000</dc:date>
    <meta:generator>PHPWord</meta:generator>
    <meta:initial-creator/>
    <meta:creation-date>2026-08-18T18:46:39.000</meta:creation-date>
    <meta:keyword/>
    <meta:user-defined meta:name="Category"/>
    <meta:user-defined meta:name="Company"/>
    <meta:user-defined meta:name="Manager"/>
  </office:meta>
</office:document-meta>
</file>