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f07d2" style:family="table">
      <style:table-properties style:rel-width="100" table:align="center"/>
    </style:style>
    <style:style style:name="6f07d2.0" style:family="table-column">
      <style:table-column-properties style:column-width="9.70cm"/>
    </style:style>
    <style:style style:name="6f07d2.1" style:family="table-column">
      <style:table-column-properties style:column-width="7.94cm"/>
    </style:style>
    <style:style style:name="4a1e6a" style:family="table">
      <style:table-properties style:rel-width="100" table:align="center"/>
    </style:style>
    <style:style style:name="4a1e6a.0" style:family="table-column">
      <style:table-column-properties style:column-width="17.64cm"/>
    </style:style>
    <style:style style:name="7b81c1" style:family="table">
      <style:table-properties style:rel-width="100" table:align="center"/>
    </style:style>
    <style:style style:name="7b81c1.0" style:family="table-column">
      <style:table-column-properties style:column-width="11.47cm"/>
    </style:style>
    <style:style style:name="7b81c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f07d2" table:style-name="6f07d2">
          <table:table-column table:style-name="6f07d2.0"/>
          <table:table-column table:style-name="6f07d2.1"/>
          <table:table-row>
            <table:table-cell office:value-type="string">
              <text:p text:style-name="IM1"><draw:frame draw:style-name="fr1" draw:name="683a8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a1e6a" table:style-name="4a1e6a">
          <table:table-column table:style-name="4a1e6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1956</text:span></text:p>
        <text:p text:style-name="P3_InstBodyJustified"><text:span text:style-name="T3">Ano 1956 · Data 16/04/1956 · Status EM VIGOR</text:span></text:p>
        <text:p text:style-name="P4_InstBodyJustified"><text:span text:style-name="T4">Ementa: DISPÕE S/A<text:s text:c="2"/>A APROVAÇÃO DAS CONTAS DO MÊS DE NOVEMBRO DE 1955 DO PODER LEGISLATIVO.</text:span></text:p>
        <text:p text:style-name="P5_InstBodyJustified"><text:span text:style-name="T5">RESOLUÇÃO Nº 2, DE 16 DE ABRIL DE 1956</text:span></text:p>
        <text:p text:style-name="P6_InstBodyJustified"><text:span text:style-name="T6">(DISPÕE S/A<text:s text:c="2"/>A APROVAÇÃO DAS CONTAS DO MÊS DE NOVEMBRO DE 1955 DO PODER LEGISLATIV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, RESOLVE:</text:span></text:p>
        <text:p text:style-name="P12"><text:span text:style-name="T10">APROVAR, nos seus termos o parecer nº 1 da Comissão de Finanças e Orçamentos, ao processo nº 95/55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m aprovadas as contas apresentadas pelo senhor Presidente da Câmara Municipal, relativas ao mês de novembro de 1955, conforme o Processo nº 95/55.</text:span></text:p>
        <text:p text:style-name="P19"><text:span text:style-name="T14">Art. 2º<text:s/></text:span><text:span text:style-name="T15">Esta Resolução entrará em vigor na data de sua publicação, revogadas as disposições em contrário.</text:span></text:p>
        <text:p text:style-name="P22"><text:span text:style-name="T16">Sala das Sessões, 16 de abril de 1956.</text:span></text:p>
        <text:p text:style-name="P24"><text:span text:style-name="T17">Cicero Barbosa Lima Júnior</text:span></text:p>
        <text:p text:style-name="P26"><text:span text:style-name="T18">Presidente</text:span></text:p>
        <text:p text:style-name="P28"><text:span text:style-name="T19">Paulo Sampaio Mattos</text:span></text:p>
        <text:p text:style-name="P30"><text:span text:style-name="T20">Secretário</text:span></text:p>
        <text:p text:style-name="P32"><text:span text:style-name="T21">Publicada e registrada na Secretaria da Câmara Municipal de Votuporanga, aos 16 de abril de 1956.</text:span></text:p>
        <text:p text:style-name="P34"><text:span text:style-name="T22">Raphael Luiz Mayr</text:span></text:p>
        <text:p text:style-name="P36"><text:span text:style-name="T23">Diretor da Secretaria</text:span></text:p>
        <text:p text:style-name="Standard"/>
        <table:table table:name="7b81c1" table:style-name="7b81c1">
          <table:table-column table:style-name="7b81c1.0"/>
          <table:table-column table:style-name="7b81c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29</text:span></text:p>
            </table:table-cell>
            <table:table-cell office:value-type="string">
              <text:p><text:span>Gerado em 19/08/2026 19:3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f07d2" style:family="table">
      <style:table-properties style:rel-width="100" table:align="center"/>
    </style:style>
    <style:style style:name="6f07d2.0" style:family="table-column">
      <style:table-column-properties style:column-width="9.70cm"/>
    </style:style>
    <style:style style:name="6f07d2.1" style:family="table-column">
      <style:table-column-properties style:column-width="7.94cm"/>
    </style:style>
    <style:style style:name="4a1e6a" style:family="table">
      <style:table-properties style:rel-width="100" table:align="center"/>
    </style:style>
    <style:style style:name="4a1e6a.0" style:family="table-column">
      <style:table-column-properties style:column-width="17.64cm"/>
    </style:style>
    <style:style style:name="7b81c1" style:family="table">
      <style:table-properties style:rel-width="100" table:align="center"/>
    </style:style>
    <style:style style:name="7b81c1.0" style:family="table-column">
      <style:table-column-properties style:column-width="11.47cm"/>
    </style:style>
    <style:style style:name="7b81c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22:37:57.000</dc:date>
    <meta:generator>PHPWord</meta:generator>
    <meta:initial-creator/>
    <meta:creation-date>2026-08-19T22:37:57.000</meta:creation-date>
    <meta:keyword/>
    <meta:user-defined meta:name="Category"/>
    <meta:user-defined meta:name="Company"/>
    <meta:user-defined meta:name="Manager"/>
  </office:meta>
</office:document-meta>
</file>