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8417c" style:family="table">
      <style:table-properties style:rel-width="100" table:align="center"/>
    </style:style>
    <style:style style:name="a8417c.0" style:family="table-column">
      <style:table-column-properties style:column-width="9.70cm"/>
    </style:style>
    <style:style style:name="a8417c.1" style:family="table-column">
      <style:table-column-properties style:column-width="7.94cm"/>
    </style:style>
    <style:style style:name="6f7b50" style:family="table">
      <style:table-properties style:rel-width="100" table:align="center"/>
    </style:style>
    <style:style style:name="6f7b50.0" style:family="table-column">
      <style:table-column-properties style:column-width="17.64cm"/>
    </style:style>
    <style:style style:name="02cf4b" style:family="table">
      <style:table-properties style:rel-width="100" table:align="center"/>
    </style:style>
    <style:style style:name="02cf4b.0" style:family="table-column">
      <style:table-column-properties style:column-width="11.47cm"/>
    </style:style>
    <style:style style:name="02cf4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8417c" table:style-name="a8417c">
          <table:table-column table:style-name="a8417c.0"/>
          <table:table-column table:style-name="a8417c.1"/>
          <table:table-row>
            <table:table-cell office:value-type="string">
              <text:p text:style-name="IM1"><draw:frame draw:style-name="fr1" draw:name="5b520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f7b50" table:style-name="6f7b50">
          <table:table-column table:style-name="6f7b5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4/1954</text:span></text:p>
        <text:p text:style-name="P3_InstBodyJustified"><text:span text:style-name="T3">Ano 1954 · Data 15/12/1954 · Status EM VIGOR</text:span></text:p>
        <text:p text:style-name="P4_InstBodyJustified"><text:span text:style-name="T4">Ementa: DISPÕE SOBRE A CONCESSÃO DE UM ABONO DE NATAL AOS FUNCIONÁRIOS DA CÂMARA MUNICIPAL.</text:span></text:p>
        <text:p text:style-name="P5_InstBodyJustified"><text:span text:style-name="T5">RESOLUÇÃO Nº 14, DE 15 DE DEZEMBRO DE 1954</text:span></text:p>
        <text:p text:style-name="P6_InstBodyJustified"><text:span text:style-name="T6">(DISPÕE SOBRE A CONCESSÃO DE UM ABONO DE NATAL AOS FUNCIONÁRIOS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a Resolução nº 5, que se refere ao Processo nº 135/54, a saber:</text:span></text:p>
        <text:p text:style-name="P14"><text:span text:style-name="T11">A CÂMARA MUNICIPAL DE VOTUPORANGA RESOLVE:</text:span></text:p>
        <text:p text:style-name="P16"><text:span text:style-name="T12">Art. 1º</text:span><text:span text:style-name="T13"><text:s/>Fica a Mesa da Câmara Municipal de Votuporanga, autorizada a conceder no presente exercício, aos funcionários da Secretaria, o seguinte “Abono de Natal”:</text:span></text:p>
        <text:p text:style-name="P19"><text:span text:style-name="T14">DIRETOR DA SECRETARIA ..... Cr$ 2.000,00</text:span></text:p>
        <text:p text:style-name="P21"><text:span text:style-name="T15">CONTÍNUO - AUXILIAR DATILÓGRAFO ..... Cr$ 1.000,00</text:span></text:p>
        <text:p text:style-name="P23"><text:span text:style-name="T16">Art. 2º<text:s/></text:span><text:span text:style-name="T17">As despesas decorrentes com a execução da presente lei, correrão por conta da verba:</text:span></text:p>
        <text:p text:style-name="P26"><text:span text:style-name="T18">111.8.00.4 – Despesas Diversas – Item VIII – Outras Despesas</text:span></text:p>
        <text:p text:style-name="P28"><text:span text:style-name="T19">Art. 3º<text:s/></text:span><text:span text:style-name="T20">Esta Resolução entrará em vigor na data de sua publicação, revogadas as disposições em contrário.</text:span></text:p>
        <text:p text:style-name="P31"><text:span text:style-name="T21">Sala das Sessões, 15 de dezembro de 1954.</text:span></text:p>
        <text:p text:style-name="P33"><text:span text:style-name="T22">Joaquim Franco Garcia</text:span></text:p>
        <text:p text:style-name="P35"><text:span text:style-name="T23">Presidente</text:span></text:p>
        <text:p text:style-name="P37"><text:span text:style-name="T24">Benedito Lopes de Oliveira</text:span></text:p>
        <text:p text:style-name="P39"><text:span text:style-name="T25">Secretário</text:span></text:p>
        <text:p text:style-name="P41"><text:span text:style-name="T26">Publicada e registrada na Secretaria da Câmara Municipal de Votuporanga, aos 15 de dezembro de 1954.</text:span></text:p>
        <text:p text:style-name="P43"><text:span text:style-name="T27">Raphael Luiz Mayr</text:span></text:p>
        <text:p text:style-name="P45"><text:span text:style-name="T28">Diretor da Secretaria</text:span></text:p>
        <text:p text:style-name="Standard"/>
        <table:table table:name="02cf4b" table:style-name="02cf4b">
          <table:table-column table:style-name="02cf4b.0"/>
          <table:table-column table:style-name="02cf4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06</text:span></text:p>
            </table:table-cell>
            <table:table-cell office:value-type="string">
              <text:p><text:span>Gerado em 19/08/2026 17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8417c" style:family="table">
      <style:table-properties style:rel-width="100" table:align="center"/>
    </style:style>
    <style:style style:name="a8417c.0" style:family="table-column">
      <style:table-column-properties style:column-width="9.70cm"/>
    </style:style>
    <style:style style:name="a8417c.1" style:family="table-column">
      <style:table-column-properties style:column-width="7.94cm"/>
    </style:style>
    <style:style style:name="6f7b50" style:family="table">
      <style:table-properties style:rel-width="100" table:align="center"/>
    </style:style>
    <style:style style:name="6f7b50.0" style:family="table-column">
      <style:table-column-properties style:column-width="17.64cm"/>
    </style:style>
    <style:style style:name="02cf4b" style:family="table">
      <style:table-properties style:rel-width="100" table:align="center"/>
    </style:style>
    <style:style style:name="02cf4b.0" style:family="table-column">
      <style:table-column-properties style:column-width="11.47cm"/>
    </style:style>
    <style:style style:name="02cf4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20:04:42.000</dc:date>
    <meta:generator>PHPWord</meta:generator>
    <meta:initial-creator/>
    <meta:creation-date>2026-08-19T20:04:42.000</meta:creation-date>
    <meta:keyword/>
    <meta:user-defined meta:name="Category"/>
    <meta:user-defined meta:name="Company"/>
    <meta:user-defined meta:name="Manager"/>
  </office:meta>
</office:document-meta>
</file>