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9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31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4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5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d5c17" style:family="table">
      <style:table-properties style:rel-width="100" table:align="center"/>
    </style:style>
    <style:style style:name="bd5c17.0" style:family="table-column">
      <style:table-column-properties style:column-width="9.70cm"/>
    </style:style>
    <style:style style:name="bd5c17.1" style:family="table-column">
      <style:table-column-properties style:column-width="7.94cm"/>
    </style:style>
    <style:style style:name="e614e1" style:family="table">
      <style:table-properties style:rel-width="100" table:align="center"/>
    </style:style>
    <style:style style:name="e614e1.0" style:family="table-column">
      <style:table-column-properties style:column-width="17.64cm"/>
    </style:style>
    <style:style style:name="47600a" style:family="table">
      <style:table-properties style:rel-width="100" table:align="center"/>
    </style:style>
    <style:style style:name="47600a.0" style:family="table-column">
      <style:table-column-properties style:column-width="11.47cm"/>
    </style:style>
    <style:style style:name="47600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d5c17" table:style-name="bd5c17">
          <table:table-column table:style-name="bd5c17.0"/>
          <table:table-column table:style-name="bd5c17.1"/>
          <table:table-row>
            <table:table-cell office:value-type="string">
              <text:p text:style-name="IM1"><draw:frame draw:style-name="fr1" draw:name="f2717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614e1" table:style-name="e614e1">
          <table:table-column table:style-name="e614e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2/1954</text:span></text:p>
        <text:p text:style-name="P3_InstBodyJustified"><text:span text:style-name="T3">Ano 1954 · Data 26/11/1954 · Status EM VIGOR</text:span></text:p>
        <text:p text:style-name="P4_InstBodyJustified"><text:span text:style-name="T4">Ementa: DISPÕE SOBRE A CONTRATAÇÃO DOS SERVIÇOS DE UM TAQUÍGRAFO, PARA A CÂMARA MUNICIPAL.</text:span></text:p>
        <text:p text:style-name="P5_InstBodyJustified"><text:span text:style-name="T5">RESOLUÇÃO Nº 12, DE 26 DE NOVEMBRO DE 1954</text:span></text:p>
        <text:p text:style-name="P6_InstBodyJustified"><text:span text:style-name="T6">(DISPÕE SOBRE A CONTRATAÇÃO DOS SERVIÇOS DE UM TAQUÍGRAFO, PARA 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a Resolução nº 4, que se refere ao Processo nº 73/54, a saber:</text:span></text:p>
        <text:p text:style-name="P14"><text:span text:style-name="T11">A CÂMARA MUNICIPAL DE VOTUPORANGA DECRETA E PROMULGA A SEGUINTE RESOLUÇÃO:</text:span></text:p>
        <text:p text:style-name="P16"><text:span text:style-name="T12">RESOLUÇÃO Nº 12</text:span></text:p>
        <text:p text:style-name="P18"><text:span text:style-name="T13">Art. 1º</text:span><text:span text:style-name="T14"><text:s/>Fica a Mesa da Câmara Municipal de Votuporanga autorizada a contratar os serviços de um taquígrafo.</text:span></text:p>
        <text:p text:style-name="P21"><text:span text:style-name="T15">Art. 2º<text:s/></text:span><text:span text:style-name="T16">O Taquígrafo da Câmara Municipal perceberá Cr$ 200,00 (duzentos cruzeiros) por sessão realizada e terá as seguintes obrigações:</text:span></text:p>
        <text:p text:style-name="P24"><text:span text:style-name="T17">a) comparecer e taquigrafar todas as sessões convocadas e programadas pela Câmara Municipal;</text:span></text:p>
        <text:p text:style-name="P26"><text:span text:style-name="T18">b) traduzir no dia imediato à realização da sessão, o assunto discutido na mesma; e,</text:span></text:p>
        <text:p text:style-name="P28"><text:span text:style-name="T19">c) anotar no livro de “Comparecimento de Funcionários” da Secretaria da Câmara Municipal, o comparecimento às sessões, para efeito de recebimento do numerário citado no artigo 2º.</text:span></text:p>
        <text:p text:style-name="P30"><text:span text:style-name="T20">Art. 3º<text:s/></text:span><text:span text:style-name="T21">As despesas com a execução desta Resolução, correrão por conta de verbas próprias a serem incluídas em orçamento.</text:span></text:p>
        <text:p text:style-name="P33"><text:span text:style-name="T22">Art. 4º</text:span><text:span text:style-name="T23"><text:s/>Esta Resolução entrará em vigor na data de sua publicação, revogadas as disposições em contrário.</text:span></text:p>
        <text:p text:style-name="P36"><text:span text:style-name="T24">Sala das Sessões, 26 de novembro de 1954.</text:span></text:p>
        <text:p text:style-name="P38"><text:span text:style-name="T25">Joaquim Franco Garcia</text:span></text:p>
        <text:p text:style-name="P40"><text:span text:style-name="T26">Presidente</text:span></text:p>
        <text:p text:style-name="P42"><text:span text:style-name="T27">Hernani de Mattos Nabuco</text:span></text:p>
        <text:p text:style-name="P44"><text:span text:style-name="T28">Secretário</text:span></text:p>
        <text:p text:style-name="P46"><text:span text:style-name="T29">Publicada na Secretaria da Câmara Municipal de Votuporanga, aos 26 de novembro de 1954.</text:span></text:p>
        <text:p text:style-name="P48"><text:span text:style-name="T30">Raphael Luiz Mayr</text:span></text:p>
        <text:p text:style-name="P50"><text:span text:style-name="T31">Diretor da Secretaria</text:span></text:p>
        <text:p text:style-name="Standard"/>
        <table:table table:name="47600a" table:style-name="47600a">
          <table:table-column table:style-name="47600a.0"/>
          <table:table-column table:style-name="47600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04</text:span></text:p>
            </table:table-cell>
            <table:table-cell office:value-type="string">
              <text:p><text:span>Gerado em 19/08/2026 17:0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d5c17" style:family="table">
      <style:table-properties style:rel-width="100" table:align="center"/>
    </style:style>
    <style:style style:name="bd5c17.0" style:family="table-column">
      <style:table-column-properties style:column-width="9.70cm"/>
    </style:style>
    <style:style style:name="bd5c17.1" style:family="table-column">
      <style:table-column-properties style:column-width="7.94cm"/>
    </style:style>
    <style:style style:name="e614e1" style:family="table">
      <style:table-properties style:rel-width="100" table:align="center"/>
    </style:style>
    <style:style style:name="e614e1.0" style:family="table-column">
      <style:table-column-properties style:column-width="17.64cm"/>
    </style:style>
    <style:style style:name="47600a" style:family="table">
      <style:table-properties style:rel-width="100" table:align="center"/>
    </style:style>
    <style:style style:name="47600a.0" style:family="table-column">
      <style:table-column-properties style:column-width="11.47cm"/>
    </style:style>
    <style:style style:name="47600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20:04:41.000</dc:date>
    <meta:generator>PHPWord</meta:generator>
    <meta:initial-creator/>
    <meta:creation-date>2026-08-19T20:04:41.000</meta:creation-date>
    <meta:keyword/>
    <meta:user-defined meta:name="Category"/>
    <meta:user-defined meta:name="Company"/>
    <meta:user-defined meta:name="Manager"/>
  </office:meta>
</office:document-meta>
</file>