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3888ef" style:family="table">
      <style:table-properties style:rel-width="100" table:align="center"/>
    </style:style>
    <style:style style:name="3888ef.0" style:family="table-column">
      <style:table-column-properties style:column-width="9.70cm"/>
    </style:style>
    <style:style style:name="3888ef.1" style:family="table-column">
      <style:table-column-properties style:column-width="7.94cm"/>
    </style:style>
    <style:style style:name="eba160" style:family="table">
      <style:table-properties style:rel-width="100" table:align="center"/>
    </style:style>
    <style:style style:name="eba160.0" style:family="table-column">
      <style:table-column-properties style:column-width="17.64cm"/>
    </style:style>
    <style:style style:name="86a996" style:family="table">
      <style:table-properties style:rel-width="100" table:align="center"/>
    </style:style>
    <style:style style:name="86a996.0" style:family="table-column">
      <style:table-column-properties style:column-width="11.47cm"/>
    </style:style>
    <style:style style:name="86a996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3888ef" table:style-name="3888ef">
          <table:table-column table:style-name="3888ef.0"/>
          <table:table-column table:style-name="3888ef.1"/>
          <table:table-row>
            <table:table-cell office:value-type="string">
              <text:p text:style-name="IM1"><draw:frame draw:style-name="fr1" draw:name="a86f36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eba160" table:style-name="eba160">
          <table:table-column table:style-name="eba160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8/1954</text:span></text:p>
        <text:p text:style-name="P3_InstBodyJustified"><text:span text:style-name="T3">Ano 1954 · Data 30/08/1954 · Status EM VIGOR</text:span></text:p>
        <text:p text:style-name="P4_InstBodyJustified"><text:span text:style-name="T4">Ementa: DISPÕE SOBRE A APROVAÇÃO DO BALANCETE DO MÊS DE ABRIL DE 1954, DO PODER<text:s text:c="2"/>LEGISLATIVO.</text:span></text:p>
        <text:p text:style-name="P5_InstBodyJustified"><text:span text:style-name="T5">RESOLUÇÃO Nº 8, DE 30 DE AGOSTO DE 1954</text:span></text:p>
        <text:p text:style-name="P6_InstBodyJustified"><text:span text:style-name="T6">(DISPÕE SOBRE A APROVAÇÃO DO BALANCETE DO MÊS DE ABRIL DE 1954, DO PODER<text:s text:c="2"/>LEGISLATIVO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cesso nº 38/54, (Parecer nº 16), que se refere ao Balancete do mês de abril de 1954, da Câmara Municipal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/text:span><text:span text:style-name="T13"><text:s/>Ficam aprovadas as contas apresentadas pelo senhor Presidente da Câmara Municipal, relativas ao mês de abril de 1954, conforme o Processo nº 38/54.</text:span></text:p>
        <text:p text:style-name="P19"><text:span text:style-name="T14">Art. 2º</text:span><text:span text:style-name="T15"><text:s/>Esta Resolução entrará em vigor na data de sua publicação, revogadas as disposições em contrário.</text:span></text:p>
        <text:p text:style-name="P22"><text:span text:style-name="T16">Sala das Sessões, 30 de agosto de 1954.</text:span></text:p>
        <text:p text:style-name="P24"><text:span text:style-name="T17">Joaquim Franco Garcia</text:span></text:p>
        <text:p text:style-name="P26"><text:span text:style-name="T18">Presidente</text:span></text:p>
        <text:p text:style-name="P28"><text:span text:style-name="T19">Victorio Cavaleri</text:span></text:p>
        <text:p text:style-name="P30"><text:span text:style-name="T20">1º Secretário em Exercício</text:span></text:p>
        <text:p text:style-name="P32"><text:span text:style-name="T21">Publicada e registrada na Secretaria da Câmara Municipal de Votuporanga, aos 30 de agosto de 1954.</text:span></text:p>
        <text:p text:style-name="P34"><text:span text:style-name="T22">Raphael Luiz Mayr</text:span></text:p>
        <text:p text:style-name="P36"><text:span text:style-name="T23">Diretor da Secretaria</text:span></text:p>
        <text:p text:style-name="Standard"/>
        <table:table table:name="86a996" table:style-name="86a996">
          <table:table-column table:style-name="86a996.0"/>
          <table:table-column table:style-name="86a996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200</text:span></text:p>
            </table:table-cell>
            <table:table-cell office:value-type="string">
              <text:p><text:span>Gerado em 20/08/2026 09:15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3888ef" style:family="table">
      <style:table-properties style:rel-width="100" table:align="center"/>
    </style:style>
    <style:style style:name="3888ef.0" style:family="table-column">
      <style:table-column-properties style:column-width="9.70cm"/>
    </style:style>
    <style:style style:name="3888ef.1" style:family="table-column">
      <style:table-column-properties style:column-width="7.94cm"/>
    </style:style>
    <style:style style:name="eba160" style:family="table">
      <style:table-properties style:rel-width="100" table:align="center"/>
    </style:style>
    <style:style style:name="eba160.0" style:family="table-column">
      <style:table-column-properties style:column-width="17.64cm"/>
    </style:style>
    <style:style style:name="86a996" style:family="table">
      <style:table-properties style:rel-width="100" table:align="center"/>
    </style:style>
    <style:style style:name="86a996.0" style:family="table-column">
      <style:table-column-properties style:column-width="11.47cm"/>
    </style:style>
    <style:style style:name="86a996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0T12:15:16.000</dc:date>
    <meta:generator>PHPWord</meta:generator>
    <meta:initial-creator/>
    <meta:creation-date>2026-08-20T12:15:16.000</meta:creation-date>
    <meta:keyword/>
    <meta:user-defined meta:name="Category"/>
    <meta:user-defined meta:name="Company"/>
    <meta:user-defined meta:name="Manager"/>
  </office:meta>
</office:document-meta>
</file>