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a879b" style:family="table">
      <style:table-properties style:rel-width="100" table:align="center"/>
    </style:style>
    <style:style style:name="1a879b.0" style:family="table-column">
      <style:table-column-properties style:column-width="9.70cm"/>
    </style:style>
    <style:style style:name="1a879b.1" style:family="table-column">
      <style:table-column-properties style:column-width="7.94cm"/>
    </style:style>
    <style:style style:name="d30d9b" style:family="table">
      <style:table-properties style:rel-width="100" table:align="center"/>
    </style:style>
    <style:style style:name="d30d9b.0" style:family="table-column">
      <style:table-column-properties style:column-width="17.64cm"/>
    </style:style>
    <style:style style:name="00f287" style:family="table">
      <style:table-properties style:rel-width="100" table:align="center"/>
    </style:style>
    <style:style style:name="00f287.0" style:family="table-column">
      <style:table-column-properties style:column-width="11.47cm"/>
    </style:style>
    <style:style style:name="00f28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a879b" table:style-name="1a879b">
          <table:table-column table:style-name="1a879b.0"/>
          <table:table-column table:style-name="1a879b.1"/>
          <table:table-row>
            <table:table-cell office:value-type="string">
              <text:p text:style-name="IM1"><draw:frame draw:style-name="fr1" draw:name="55bf8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30d9b" table:style-name="d30d9b">
          <table:table-column table:style-name="d30d9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7/1954</text:span></text:p>
        <text:p text:style-name="P3_InstBodyJustified"><text:span text:style-name="T3">Ano 1954 · Data 30/08/1954 · Status EM VIGOR</text:span></text:p>
        <text:p text:style-name="P4_InstBodyJustified"><text:span text:style-name="T4">Ementa: DISPÕE SOBRE A APROVAÇÃO DAS CONTAS DO PODER LEGISLATIVO, RELATIVAS AO PERÍODO DE JANEIRO A 31 DE MARÇO DE 1954.</text:span></text:p>
        <text:p text:style-name="P5_InstBodyJustified"><text:span text:style-name="T5">RESOLUÇÃO Nº 7, DE 30 DE AGOSTO DE 1954</text:span></text:p>
        <text:p text:style-name="P6_InstBodyJustified"><text:span text:style-name="T6">(DISPÕE SOBRE A APROVAÇÃO DAS CONTAS DO PODER LEGISLATIVO, RELATIVAS AO PERÍODO DE JANEIRO A 31 DE MARÇO DE 1954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cesso nº 36/54, (Parecer nº 15), que se refere ao Balancete do Poder Legislativo do mês de março (documentos de janeiro, fevereiro e março de 1954)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Ficam aprovadas as contas apresentadas pelo senhor Presidente da Câmara Municipal, relativas ao período de 1º de janeiro a 31 de março de 1954, conforme o Processo nº 36/54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30 de agosto de 1954.</text:span></text:p>
        <text:p text:style-name="P24"><text:span text:style-name="T17">Presidente</text:span></text:p>
        <text:p text:style-name="P26"><text:span text:style-name="T18">1º Secretário em Exercício</text:span></text:p>
        <text:p text:style-name="P28"><text:span text:style-name="T19">Publicada e registrada na Secretaria da Câmara Municipal de Votuporanga, aos 30 de agosto de 1954.</text:span></text:p>
        <text:p text:style-name="P30"><text:span text:style-name="T20">Diretor da Secretaria</text:span></text:p>
        <text:p text:style-name="Standard"/>
        <table:table table:name="00f287" table:style-name="00f287">
          <table:table-column table:style-name="00f287.0"/>
          <table:table-column table:style-name="00f28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199</text:span></text:p>
            </table:table-cell>
            <table:table-cell office:value-type="string">
              <text:p><text:span>Gerado em 21/08/2026 09:0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a879b" style:family="table">
      <style:table-properties style:rel-width="100" table:align="center"/>
    </style:style>
    <style:style style:name="1a879b.0" style:family="table-column">
      <style:table-column-properties style:column-width="9.70cm"/>
    </style:style>
    <style:style style:name="1a879b.1" style:family="table-column">
      <style:table-column-properties style:column-width="7.94cm"/>
    </style:style>
    <style:style style:name="d30d9b" style:family="table">
      <style:table-properties style:rel-width="100" table:align="center"/>
    </style:style>
    <style:style style:name="d30d9b.0" style:family="table-column">
      <style:table-column-properties style:column-width="17.64cm"/>
    </style:style>
    <style:style style:name="00f287" style:family="table">
      <style:table-properties style:rel-width="100" table:align="center"/>
    </style:style>
    <style:style style:name="00f287.0" style:family="table-column">
      <style:table-column-properties style:column-width="11.47cm"/>
    </style:style>
    <style:style style:name="00f28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12:06:55.000</dc:date>
    <meta:generator>PHPWord</meta:generator>
    <meta:initial-creator/>
    <meta:creation-date>2026-08-21T12:06:55.000</meta:creation-date>
    <meta:keyword/>
    <meta:user-defined meta:name="Category"/>
    <meta:user-defined meta:name="Company"/>
    <meta:user-defined meta:name="Manager"/>
  </office:meta>
</office:document-meta>
</file>