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d145b" style:family="table">
      <style:table-properties style:rel-width="100" table:align="center"/>
    </style:style>
    <style:style style:name="ed145b.0" style:family="table-column">
      <style:table-column-properties style:column-width="9.70cm"/>
    </style:style>
    <style:style style:name="ed145b.1" style:family="table-column">
      <style:table-column-properties style:column-width="7.94cm"/>
    </style:style>
    <style:style style:name="e51a96" style:family="table">
      <style:table-properties style:rel-width="100" table:align="center"/>
    </style:style>
    <style:style style:name="e51a96.0" style:family="table-column">
      <style:table-column-properties style:column-width="17.64cm"/>
    </style:style>
    <style:style style:name="21a2c0" style:family="table">
      <style:table-properties style:rel-width="100" table:align="center"/>
    </style:style>
    <style:style style:name="21a2c0.0" style:family="table-column">
      <style:table-column-properties style:column-width="11.47cm"/>
    </style:style>
    <style:style style:name="21a2c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d145b" table:style-name="ed145b">
          <table:table-column table:style-name="ed145b.0"/>
          <table:table-column table:style-name="ed145b.1"/>
          <table:table-row>
            <table:table-cell office:value-type="string">
              <text:p text:style-name="IM1"><draw:frame draw:style-name="fr1" draw:name="80168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51a96" table:style-name="e51a96">
          <table:table-column table:style-name="e51a9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54</text:span></text:p>
        <text:p text:style-name="P3_InstBodyJustified"><text:span text:style-name="T3">Ano 1954 · Data 23/03/1954 · Status EM VIGOR</text:span></text:p>
        <text:p text:style-name="P4_InstBodyJustified"><text:span text:style-name="T4">Ementa: DISPÕE SOBRE A REPRESENTAÇÃO DESTA CÂMARA NO 3º CONGRESSO NACIONAL DE MUNICÍPIOS, NA CIDADE DE SÃO LOURENÇO, ESTADO DE MINAS GERAIS.</text:span></text:p>
        <text:p text:style-name="P5_InstBodyJustified"><text:span text:style-name="T5">RESOLUÇÃO Nº 4, DE 23 DE MARÇO DE 1954</text:span></text:p>
        <text:p text:style-name="P6_InstBodyJustified"><text:span text:style-name="T6">(DISPÕE SOBRE A REPRESENTAÇÃO DESTA CÂMARA NO 3º CONGRESSO NACIONAL DE MUNICÍPIOS, NA CIDADE DE SÃO LOURENÇO, ESTADO DE MINAS GERAI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 com a seguinte redação a Resolução de fls. 8 que se refere ao Processo nº 30/5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A Câmara Municipal de Votuporanga, do Estado de São Paulo, será representada no 3º Congresso Nacional de Municípios, a realizar-se na cidade de São Lourenço, município do mesmo nome, do Estado de Minas Gerais, de 15 a 22 de maio próximo.</text:span></text:p>
        <text:p text:style-name="P19"><text:span text:style-name="T14">Art. 2º</text:span><text:span text:style-name="T15"><text:s/>Fica nomeado o vereador ULTIMATUN FAVA para representar esta Câmara.</text:span></text:p>
        <text:p text:style-name="P22"><text:span text:style-name="T16">Art. 3º<text:s/></text:span><text:span text:style-name="T17">O representante desta Edilidade fica autorizado a se entender diretamente com a Comissão Nacional Organizadora do 3º Congresso Nacional de Municípios sobre os problemas e providências concernentes ao referido Congresso, ficando obrigado a comparecer e participar de todas as atividades do mesmo, bem como a defender, na ocasião oportuna os interesses do município que representa.</text:span></text:p>
        <text:p text:style-name="P25"><text:span text:style-name="T18">Parágrafo único.<text:s/></text:span><text:span text:style-name="T19">O vereador nomeado, após o regresso dos principais acontecimentos do 3º Congresso Nacional de Municípios, especialmente daqueles que de perto interessem à vida de nossa comunidade.</text:span></text:p>
        <text:p text:style-name="P28"><text:span text:style-name="T20">Art. 4º<text:s/></text:span><text:span text:style-name="T21">É autorizado o empenho de Cr$ 9.000,00 (nove mil cruzeiros) para ocorrer as despesas decorrentes da participação deste município no 3º Congresso Nacional de Municípios, sendo Cr$ 1.000,00 para inscrição e Cr$ 8.000,00 para despesas de viagem e estadia.</text:span></text:p>
        <text:p text:style-name="P31"><text:span text:style-name="T22">Art. 5º<text:s/></text:span><text:span text:style-name="T23">Esta Resolução entra em vigor na data de sua publicação, revogadas as disposições em contrário.</text:span></text:p>
        <text:p text:style-name="P34"><text:span text:style-name="T24">Sala das Sessões, 23 de março de 1954.</text:span></text:p>
        <text:p text:style-name="P36"><text:span text:style-name="T25">Joaquim Franco Garcia</text:span></text:p>
        <text:p text:style-name="P38"><text:span text:style-name="T26">Presidente</text:span></text:p>
        <text:p text:style-name="P40"><text:span text:style-name="T27">Benedito Lopes de Oliveira</text:span></text:p>
        <text:p text:style-name="P42"><text:span text:style-name="T28">1º Secretário</text:span></text:p>
        <text:p text:style-name="P44"><text:span text:style-name="T29">Publicada na Secretaria da Câmara Municipal de Votuporanga, aos 23 de março de 1954.</text:span></text:p>
        <text:p text:style-name="P46"><text:span text:style-name="T30">Raphael Luiz Mayr</text:span></text:p>
        <text:p text:style-name="P48"><text:span text:style-name="T31">Diretor da Secretaria</text:span></text:p>
        <text:p text:style-name="Standard"/>
        <table:table table:name="21a2c0" table:style-name="21a2c0">
          <table:table-column table:style-name="21a2c0.0"/>
          <table:table-column table:style-name="21a2c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96</text:span></text:p>
            </table:table-cell>
            <table:table-cell office:value-type="string">
              <text:p><text:span>Gerado em 21/08/2026 09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d145b" style:family="table">
      <style:table-properties style:rel-width="100" table:align="center"/>
    </style:style>
    <style:style style:name="ed145b.0" style:family="table-column">
      <style:table-column-properties style:column-width="9.70cm"/>
    </style:style>
    <style:style style:name="ed145b.1" style:family="table-column">
      <style:table-column-properties style:column-width="7.94cm"/>
    </style:style>
    <style:style style:name="e51a96" style:family="table">
      <style:table-properties style:rel-width="100" table:align="center"/>
    </style:style>
    <style:style style:name="e51a96.0" style:family="table-column">
      <style:table-column-properties style:column-width="17.64cm"/>
    </style:style>
    <style:style style:name="21a2c0" style:family="table">
      <style:table-properties style:rel-width="100" table:align="center"/>
    </style:style>
    <style:style style:name="21a2c0.0" style:family="table-column">
      <style:table-column-properties style:column-width="11.47cm"/>
    </style:style>
    <style:style style:name="21a2c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2:06:50.000</dc:date>
    <meta:generator>PHPWord</meta:generator>
    <meta:initial-creator/>
    <meta:creation-date>2026-08-21T12:06:50.000</meta:creation-date>
    <meta:keyword/>
    <meta:user-defined meta:name="Category"/>
    <meta:user-defined meta:name="Company"/>
    <meta:user-defined meta:name="Manager"/>
  </office:meta>
</office:document-meta>
</file>