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6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9f49b" style:family="table">
      <style:table-properties style:rel-width="100" table:align="center"/>
    </style:style>
    <style:style style:name="d9f49b.0" style:family="table-column">
      <style:table-column-properties style:column-width="9.70cm"/>
    </style:style>
    <style:style style:name="d9f49b.1" style:family="table-column">
      <style:table-column-properties style:column-width="7.94cm"/>
    </style:style>
    <style:style style:name="1ebb6f" style:family="table">
      <style:table-properties style:rel-width="100" table:align="center"/>
    </style:style>
    <style:style style:name="1ebb6f.0" style:family="table-column">
      <style:table-column-properties style:column-width="17.64cm"/>
    </style:style>
    <style:style style:name="0f4e00" style:family="table">
      <style:table-properties style:rel-width="100" table:align="center"/>
    </style:style>
    <style:style style:name="0f4e00.0" style:family="table-column">
      <style:table-column-properties style:column-width="11.47cm"/>
    </style:style>
    <style:style style:name="0f4e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9f49b" table:style-name="d9f49b">
          <table:table-column table:style-name="d9f49b.0"/>
          <table:table-column table:style-name="d9f49b.1"/>
          <table:table-row>
            <table:table-cell office:value-type="string">
              <text:p text:style-name="IM1"><draw:frame draw:style-name="fr1" draw:name="0f1e0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ebb6f" table:style-name="1ebb6f">
          <table:table-column table:style-name="1ebb6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54</text:span></text:p>
        <text:p text:style-name="P3_InstBodyJustified"><text:span text:style-name="T3">Ano 1954 · Data 23/03/1954 · Status EM VIGOR</text:span></text:p>
        <text:p text:style-name="P4_InstBodyJustified"><text:span text:style-name="T4">Ementa: DISPÕE SOBRE A SUPLEMENTAÇÃO DE VERBAS<text:s text:c="2"/>ORÇAMENTÁRIAS DO PODER LEGISLATIVO.</text:span></text:p>
        <text:p text:style-name="P5_InstBodyJustified"><text:span text:style-name="T5">RESOLUÇÃO Nº 2, DE 23 DE MARÇO DE 1954</text:span></text:p>
        <text:p text:style-name="P6_InstBodyJustified"><text:span text:style-name="T6">(DISPÕE SOBRE A SUPLEMENTAÇÃO DE VERBAS<text:s text:c="2"/>ORÇAMENTÁRIAS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1, que se refere ao processo nº 22/5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a Contadoria da Prefeitura Municipal de Votuporanga, autorizada a suplementar a verba 111.8.00.4 – DESPESAS DIVERSAS, cancelando seus itens e transferindo para o item 1º, com a seguinte discriminação:</text:span></text:p>
        <text:p text:style-name="P19"><text:span text:style-name="T14">DESPESAS COM O PODER LEGISLATIVO ..... Cr$ 181.000,00</text:span></text:p>
        <text:p text:style-name="P21"><text:span text:style-name="T15">Parágrafo único.</text:span><text:span text:style-name="T16"><text:s/>Para cobrir a importância total do crédito constante do artigo 1º, ficam suprimidas as verbas constantes do orçamento vigente:</text:span></text:p>
        <text:p text:style-name="P24"><text:span text:style-name="T17">111.8.00.0 – Pessoal Fixo – I – Vencimentos do Diretor da Secretaria da Câmara ..... Cr$ 48.000,00 – II – Vencimentos do Contínuo da Câmara ..... Cr$ 18.000,00</text:span></text:p>
        <text:p text:style-name="P26"><text:span text:style-name="T18">111.8.00.2 – MATERIAL PERMANENTE – Aquisição de materiais permanente ..... Cr$ 20.000,00</text:span></text:p>
        <text:p text:style-name="P28"><text:span text:style-name="T19">111.8.00.3 – MATERIAL DE CONSUMO – Aquisição de livros, impressos e outros materiais de consumo ..... Cr$ 15.000,00</text:span></text:p>
        <text:p text:style-name="P30"><text:span text:style-name="T20">111.8.00.4 – DESPESAS DIVERSAS</text:span></text:p>
        <text:p text:style-name="P32"><text:span text:style-name="T21">I – Correio ..... Cr$ 2.000,00</text:span></text:p>
        <text:p text:style-name="P34"><text:span text:style-name="T22">II – Telégrafo ..... Cr$ 3.000,00</text:span></text:p>
        <text:p text:style-name="P36"><text:span text:style-name="T23">III – Café ..... Cr$ 8.000,00</text:span></text:p>
        <text:p text:style-name="P38"><text:span text:style-name="T24">IV – Publicações ..... Cr$ 12.000,00</text:span></text:p>
        <text:p text:style-name="P40"><text:span text:style-name="T25">V – Luz ..... Cr$ 3.000,00</text:span></text:p>
        <text:p text:style-name="P42"><text:span text:style-name="T26">VI – Telefone ..... Cr$ 2.000,00</text:span></text:p>
        <text:p text:style-name="P44"><text:span text:style-name="T27">VII – Representação ..... Cr$ 30.000,00</text:span></text:p>
        <text:p text:style-name="P46"><text:span text:style-name="T28">VIII – Outras Despesas ..... Cr$ 20.000,00</text:span></text:p>
        <text:p text:style-name="P48"><text:span text:style-name="T29">Art. 2º</text:span><text:span text:style-name="T30"><text:s/>Esta Resolução entrará em vigor na data de sua publicação, revogadas as disposições em contrário.</text:span></text:p>
        <text:p text:style-name="P51"><text:span text:style-name="T31">Sala das Sessões, 23 de março de 1954.</text:span></text:p>
        <text:p text:style-name="P53"><text:span text:style-name="T32">Joaquim Franco Garcia</text:span></text:p>
        <text:p text:style-name="P55"><text:span text:style-name="T33">Presidente</text:span></text:p>
        <text:p text:style-name="P57"><text:span text:style-name="T34">Benedito Lopes de Oliveira</text:span></text:p>
        <text:p text:style-name="P59"><text:span text:style-name="T35">1º Secretário</text:span></text:p>
        <text:p text:style-name="P61"><text:span text:style-name="T36">Publicada na Secretaria da Câmara Municipal de Votuporanga, aos 23 de março de 1954.</text:span></text:p>
        <text:p text:style-name="P63"><text:span text:style-name="T37">Raphael Luiz Mayr</text:span></text:p>
        <text:p text:style-name="P65"><text:span text:style-name="T38">Diretor da Secretaria</text:span></text:p>
        <text:p text:style-name="Standard"/>
        <table:table table:name="0f4e00" table:style-name="0f4e00">
          <table:table-column table:style-name="0f4e00.0"/>
          <table:table-column table:style-name="0f4e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94</text:span></text:p>
            </table:table-cell>
            <table:table-cell office:value-type="string">
              <text:p><text:span>Gerado em 18/08/2026 21:4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9f49b" style:family="table">
      <style:table-properties style:rel-width="100" table:align="center"/>
    </style:style>
    <style:style style:name="d9f49b.0" style:family="table-column">
      <style:table-column-properties style:column-width="9.70cm"/>
    </style:style>
    <style:style style:name="d9f49b.1" style:family="table-column">
      <style:table-column-properties style:column-width="7.94cm"/>
    </style:style>
    <style:style style:name="1ebb6f" style:family="table">
      <style:table-properties style:rel-width="100" table:align="center"/>
    </style:style>
    <style:style style:name="1ebb6f.0" style:family="table-column">
      <style:table-column-properties style:column-width="17.64cm"/>
    </style:style>
    <style:style style:name="0f4e00" style:family="table">
      <style:table-properties style:rel-width="100" table:align="center"/>
    </style:style>
    <style:style style:name="0f4e00.0" style:family="table-column">
      <style:table-column-properties style:column-width="11.47cm"/>
    </style:style>
    <style:style style:name="0f4e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0:42:42.000</dc:date>
    <meta:generator>PHPWord</meta:generator>
    <meta:initial-creator/>
    <meta:creation-date>2026-08-19T00:42:42.000</meta:creation-date>
    <meta:keyword/>
    <meta:user-defined meta:name="Category"/>
    <meta:user-defined meta:name="Company"/>
    <meta:user-defined meta:name="Manager"/>
  </office:meta>
</office:document-meta>
</file>