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727af" style:family="table">
      <style:table-properties style:rel-width="100" table:align="center"/>
    </style:style>
    <style:style style:name="7727af.0" style:family="table-column">
      <style:table-column-properties style:column-width="9.70cm"/>
    </style:style>
    <style:style style:name="7727af.1" style:family="table-column">
      <style:table-column-properties style:column-width="7.94cm"/>
    </style:style>
    <style:style style:name="40c4e0" style:family="table">
      <style:table-properties style:rel-width="100" table:align="center"/>
    </style:style>
    <style:style style:name="40c4e0.0" style:family="table-column">
      <style:table-column-properties style:column-width="17.64cm"/>
    </style:style>
    <style:style style:name="007ac1" style:family="table">
      <style:table-properties style:rel-width="100" table:align="center"/>
    </style:style>
    <style:style style:name="007ac1.0" style:family="table-column">
      <style:table-column-properties style:column-width="11.47cm"/>
    </style:style>
    <style:style style:name="007ac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727af" table:style-name="7727af">
          <table:table-column table:style-name="7727af.0"/>
          <table:table-column table:style-name="7727af.1"/>
          <table:table-row>
            <table:table-cell office:value-type="string">
              <text:p text:style-name="IM1"><draw:frame draw:style-name="fr1" draw:name="f7bc2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0c4e0" table:style-name="40c4e0">
          <table:table-column table:style-name="40c4e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53</text:span></text:p>
        <text:p text:style-name="P3_InstBodyJustified"><text:span text:style-name="T3">Ano 1953 · Data 04/05/1953 · Status EM VIGOR</text:span></text:p>
        <text:p text:style-name="P4_InstBodyJustified"><text:span text:style-name="T4">Ementa: DISPÕE SOBRE AUMENTO DE VENCIMENTOS DO DIRETOR DA SECRETARIA DA CÂMARA MUNICIPAL.</text:span></text:p>
        <text:p text:style-name="P5_InstBodyJustified"><text:span text:style-name="T5">RESOLUÇÃO Nº 2, DE 4 DE MAIO DE 1953</text:span></text:p>
        <text:p text:style-name="P6_InstBodyJustified"><text:span text:style-name="T6">(DISPÕE SOBRE AUMENTO DE VENCIMENTOS DO DIRETOR DA SECRETARIA DA CÂMARA MUNICIPAL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, o projeto de lei nº 45, que se refere à Resolução nº 2, do processo nº 138/52, a saber:</text:span></text:p>
        <text:p text:style-name="P14"><text:span text:style-name="T11">“RESOLUÇÃO Nº 2”</text:span></text:p>
        <text:p text:style-name="P16"><text:span text:style-name="T12">A CÂMARA MUNICIPAL DE VOTUPORANGA RESOLVE:</text:span></text:p>
        <text:p text:style-name="P18"><text:span text:style-name="T13">Art. 1º</text:span><text:span text:style-name="T14"><text:s/>Os vencimentos do Diretor da Secretaria da Câmara Municipal, fica fixado da seguinte maneira:</text:span></text:p>
        <text:p text:style-name="P21"><text:span text:style-name="T15">Cargo . . . . . . . . . . . . . . . . Vencimentos anuais</text:span></text:p>
        <text:p text:style-name="P23"><text:span text:style-name="T16">Diretor da Secretaria . . . . . Cr$ 48.000,00</text:span></text:p>
        <text:p text:style-name="P25"><text:span text:style-name="T17">Art. 2º</text:span><text:span text:style-name="T18"><text:s/>Revogam-se as disposições em contrário, entrando a presente resolução em vigor no dia 1º de janeiro de 1953.</text:span></text:p>
        <text:p text:style-name="P28"><text:span text:style-name="T19">Sala das Sessões, 04 de maio de 1953.</text:span></text:p>
        <text:p text:style-name="P30"><text:span text:style-name="T20">Miguel Gerosa</text:span></text:p>
        <text:p text:style-name="P32"><text:span text:style-name="T21">Presidente</text:span></text:p>
        <text:p text:style-name="P34"><text:span text:style-name="T22">Benedito Lopes de Oliveira</text:span></text:p>
        <text:p text:style-name="P36"><text:span text:style-name="T23">1º Secretário</text:span></text:p>
        <text:p text:style-name="P38"><text:span text:style-name="T24">Publicada na Secretaria da Câmara Municipal de Votuporanga, aos 04 de maio de 1953.</text:span></text:p>
        <text:p text:style-name="P40"><text:span text:style-name="T25">Raphael Luiz Mayr</text:span></text:p>
        <text:p text:style-name="P42"><text:span text:style-name="T26">Diretor da Secretaria</text:span></text:p>
        <text:p text:style-name="Standard"/>
        <table:table table:name="007ac1" table:style-name="007ac1">
          <table:table-column table:style-name="007ac1.0"/>
          <table:table-column table:style-name="007ac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90</text:span></text:p>
            </table:table-cell>
            <table:table-cell office:value-type="string">
              <text:p><text:span>Gerado em 19/08/2026 17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727af" style:family="table">
      <style:table-properties style:rel-width="100" table:align="center"/>
    </style:style>
    <style:style style:name="7727af.0" style:family="table-column">
      <style:table-column-properties style:column-width="9.70cm"/>
    </style:style>
    <style:style style:name="7727af.1" style:family="table-column">
      <style:table-column-properties style:column-width="7.94cm"/>
    </style:style>
    <style:style style:name="40c4e0" style:family="table">
      <style:table-properties style:rel-width="100" table:align="center"/>
    </style:style>
    <style:style style:name="40c4e0.0" style:family="table-column">
      <style:table-column-properties style:column-width="17.64cm"/>
    </style:style>
    <style:style style:name="007ac1" style:family="table">
      <style:table-properties style:rel-width="100" table:align="center"/>
    </style:style>
    <style:style style:name="007ac1.0" style:family="table-column">
      <style:table-column-properties style:column-width="11.47cm"/>
    </style:style>
    <style:style style:name="007ac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0:04:43.000</dc:date>
    <meta:generator>PHPWord</meta:generator>
    <meta:initial-creator/>
    <meta:creation-date>2026-08-19T20:04:43.000</meta:creation-date>
    <meta:keyword/>
    <meta:user-defined meta:name="Category"/>
    <meta:user-defined meta:name="Company"/>
    <meta:user-defined meta:name="Manager"/>
  </office:meta>
</office:document-meta>
</file>