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43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c8564" style:family="table">
      <style:table-properties style:rel-width="100" table:align="center"/>
    </style:style>
    <style:style style:name="8c8564.0" style:family="table-column">
      <style:table-column-properties style:column-width="9.70cm"/>
    </style:style>
    <style:style style:name="8c8564.1" style:family="table-column">
      <style:table-column-properties style:column-width="7.94cm"/>
    </style:style>
    <style:style style:name="f79522" style:family="table">
      <style:table-properties style:rel-width="100" table:align="center"/>
    </style:style>
    <style:style style:name="f79522.0" style:family="table-column">
      <style:table-column-properties style:column-width="17.64cm"/>
    </style:style>
    <style:style style:name="543675" style:family="table">
      <style:table-properties style:rel-width="100" table:align="center"/>
    </style:style>
    <style:style style:name="543675.0" style:family="table-column">
      <style:table-column-properties style:column-width="11.47cm"/>
    </style:style>
    <style:style style:name="54367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c8564" table:style-name="8c8564">
          <table:table-column table:style-name="8c8564.0"/>
          <table:table-column table:style-name="8c8564.1"/>
          <table:table-row>
            <table:table-cell office:value-type="string">
              <text:p text:style-name="IM1"><draw:frame draw:style-name="fr1" draw:name="6c32d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79522" table:style-name="f79522">
          <table:table-column table:style-name="f7952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52</text:span></text:p>
        <text:p text:style-name="P3_InstBodyJustified"><text:span text:style-name="T3">Ano 1952 · Data 04/12/1952 · Status EM VIGOR</text:span></text:p>
        <text:p text:style-name="P4_InstBodyJustified"><text:span text:style-name="T4">Ementa: DISPÕE SOBRE ANULAÇÃO DE VERBAS ORÇAMENTÁRIAS DO PODER LEGISLATIVO.</text:span></text:p>
        <text:p text:style-name="P5_InstBodyJustified"><text:span text:style-name="T5">RESOLUÇÃO Nº 8, DE 4 DE DEZEMBRO DE 1952</text:span></text:p>
        <text:p text:style-name="P6_InstBodyJustified"><text:span text:style-name="T6">(DISPÕE SOBRE ANULAÇÃO DE VERBAS ORÇAMENTÁRIAS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a Resolução nº 4, que se refere ao processo nº 162/52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 a Mesa da Câmara autorizada a proceder a anulação parcial das seguintes verbas orçamentárias:</text:span></text:p>
        <text:p text:style-name="P19"><text:span text:style-name="T14">111.8.00.3 – Material de Consumo ..... 1.000,00</text:span></text:p>
        <text:p text:style-name="P21"><text:span text:style-name="T15">111.8.00.4 – Despesas Diversas</text:span></text:p>
        <text:p text:style-name="P23"><text:span text:style-name="T16">I – Correio ..... Cr$ 600,00</text:span></text:p>
        <text:p text:style-name="P25"><text:span text:style-name="T17">II – Telégrafo ..... Cr$ 300,00</text:span></text:p>
        <text:p text:style-name="P27"><text:span text:style-name="T18">III – Café ..... Cr$ 2.600,00</text:span></text:p>
        <text:p text:style-name="P29"><text:span text:style-name="T19">IV – Publicações ..... Cr$ 5.200,00</text:span></text:p>
        <text:p text:style-name="P31"><text:span text:style-name="T20">V – Luz ..... Cr$ 1.400,00</text:span></text:p>
        <text:p text:style-name="P33"><text:span text:style-name="T21">VI – Telefone ..... Cr$ 400,00</text:span></text:p>
        <text:p text:style-name="P35"><text:span text:style-name="T22">VII – Outras despesas ..... Cr$ 500,00</text:span></text:p>
        <text:p text:style-name="P37"><text:span text:style-name="T23">correspondente<text:s text:c="2"/>a Cr$ 12.000,00 (doze mil cruzeiros)</text:span></text:p>
        <text:p text:style-name="P39"><text:span text:style-name="T24">Art. 2º</text:span><text:span text:style-name="T25"><text:s/>Com os recursos provenientes da anulação feita pelo artigo anterior, fica suplementada a verba 111.8.00.2 – Material Permanente, do orçamento vigente.</text:span></text:p>
        <text:p text:style-name="P42"><text:span text:style-name="T26">Art. 3º<text:s/></text:span><text:span text:style-name="T27">A presente resolução entrará em vigor na data de sua publicação, revogadas as disposições em contrário.</text:span></text:p>
        <text:p text:style-name="P45"><text:span text:style-name="T28">Sala das Sessões, 04 de dezembro de 1952.</text:span></text:p>
        <text:p text:style-name="P47"><text:span text:style-name="T29">Miguel Gerosa</text:span></text:p>
        <text:p text:style-name="P49"><text:span text:style-name="T30">Presidente</text:span></text:p>
        <text:p text:style-name="P51"><text:span text:style-name="T31">Manoel Ramalho Matta</text:span></text:p>
        <text:p text:style-name="P53"><text:span text:style-name="T32">Secretário</text:span></text:p>
        <text:p text:style-name="P55"><text:span text:style-name="T33">Publicada na Secretaria da Câmara Municipal de Votuporanga, aos 04 de dezembro de 1952.</text:span></text:p>
        <text:p text:style-name="P57"><text:span text:style-name="T34">Raphael Luiz Mayr</text:span></text:p>
        <text:p text:style-name="P59"><text:span text:style-name="T35">Diretor da Secretaria</text:span></text:p>
        <text:p text:style-name="Standard"/>
        <table:table table:name="543675" table:style-name="543675">
          <table:table-column table:style-name="543675.0"/>
          <table:table-column table:style-name="54367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87</text:span></text:p>
            </table:table-cell>
            <table:table-cell office:value-type="string">
              <text:p><text:span>Gerado em 18/08/2026 09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c8564" style:family="table">
      <style:table-properties style:rel-width="100" table:align="center"/>
    </style:style>
    <style:style style:name="8c8564.0" style:family="table-column">
      <style:table-column-properties style:column-width="9.70cm"/>
    </style:style>
    <style:style style:name="8c8564.1" style:family="table-column">
      <style:table-column-properties style:column-width="7.94cm"/>
    </style:style>
    <style:style style:name="f79522" style:family="table">
      <style:table-properties style:rel-width="100" table:align="center"/>
    </style:style>
    <style:style style:name="f79522.0" style:family="table-column">
      <style:table-column-properties style:column-width="17.64cm"/>
    </style:style>
    <style:style style:name="543675" style:family="table">
      <style:table-properties style:rel-width="100" table:align="center"/>
    </style:style>
    <style:style style:name="543675.0" style:family="table-column">
      <style:table-column-properties style:column-width="11.47cm"/>
    </style:style>
    <style:style style:name="54367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2:07:00.000</dc:date>
    <meta:generator>PHPWord</meta:generator>
    <meta:initial-creator/>
    <meta:creation-date>2026-08-18T12:07:00.000</meta:creation-date>
    <meta:keyword/>
    <meta:user-defined meta:name="Category"/>
    <meta:user-defined meta:name="Company"/>
    <meta:user-defined meta:name="Manager"/>
  </office:meta>
</office:document-meta>
</file>