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caaa4" style:family="table">
      <style:table-properties style:rel-width="100" table:align="center"/>
    </style:style>
    <style:style style:name="7caaa4.0" style:family="table-column">
      <style:table-column-properties style:column-width="9.70cm"/>
    </style:style>
    <style:style style:name="7caaa4.1" style:family="table-column">
      <style:table-column-properties style:column-width="7.94cm"/>
    </style:style>
    <style:style style:name="900a2d" style:family="table">
      <style:table-properties style:rel-width="100" table:align="center"/>
    </style:style>
    <style:style style:name="900a2d.0" style:family="table-column">
      <style:table-column-properties style:column-width="17.64cm"/>
    </style:style>
    <style:style style:name="101566" style:family="table">
      <style:table-properties style:rel-width="100" table:align="center"/>
    </style:style>
    <style:style style:name="101566.0" style:family="table-column">
      <style:table-column-properties style:column-width="11.47cm"/>
    </style:style>
    <style:style style:name="10156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caaa4" table:style-name="7caaa4">
          <table:table-column table:style-name="7caaa4.0"/>
          <table:table-column table:style-name="7caaa4.1"/>
          <table:table-row>
            <table:table-cell office:value-type="string">
              <text:p text:style-name="IM1"><draw:frame draw:style-name="fr1" draw:name="3568c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00a2d" table:style-name="900a2d">
          <table:table-column table:style-name="900a2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52</text:span></text:p>
        <text:p text:style-name="P3_InstBodyJustified"><text:span text:style-name="T3">Ano 1952 · Data 22/01/1952 · Status EM VIGOR</text:span></text:p>
        <text:p text:style-name="P4_InstBodyJustified"><text:span text:style-name="T4">Ementa: AUTORIZANDO O SENHOR PREFEITO MUNICIPAL A ENTRAR EM ENTENDIMENTOS COM QUEM DE DIREITO, NO SENTIDO DE SER INSTALADA A ESCOLA NORMAL MUNICIPAL DE VOTUPORANGA.</text:span></text:p>
        <text:p text:style-name="P5_InstBodyJustified"><text:span text:style-name="T5">RESOLUÇÃO Nº 4, DE 22 DE JANEIRO DE 1952</text:span></text:p>
        <text:p text:style-name="P6_InstBodyJustified"><text:span text:style-name="T6">(AUTORIZANDO O SENHOR PREFEITO MUNICIPAL A ENTRAR EM ENTENDIMENTOS COM QUEM DE DIREITO, NO SENTIDO DE SER INSTALADA A ESCOLA NORMAL MUNICIPAL DE VOTUPORANG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a Resolução nº 4, que se refere ao processo nº 6/52, a saber:</text:span></text:p>
        <text:p text:style-name="P14"><text:span text:style-name="T11">A CÂMARA MUNICIPAL DE VOTUPORANGA, RESOLVE:</text:span></text:p>
        <text:p text:style-name="P16"><text:span text:style-name="T12">Art. 1º</text:span><text:span text:style-name="T13"><text:s/>Fica o senhor Prefeito Municipal, autorizado a entrar em entendimentos com quem de direito, no sentido de ser instalada a Escola Normal Municipal, no município de Votuporanga.</text:span></text:p>
        <text:p text:style-name="P19"><text:span text:style-name="T14">Art. 2º</text:span><text:span text:style-name="T15"><text:s/>O senhor Prefeito Municipal, deverá tomar as providências previstas nos artigos 502 e 525, do decreto nº 17698 de 26 de novembro de 1947 da Consolidação das Leis do Ensino Secundário, para que a referida Escola comece a funcionar no início do ano letivo de 1952.</text:span></text:p>
        <text:p text:style-name="P22"><text:span text:style-name="T16">Art. 3º</text:span><text:span text:style-name="T17"><text:s/>Esta Resolução entra em vigor, na data de sua publicação, revogadas as disposições em contrário.</text:span></text:p>
        <text:p text:style-name="P25"><text:span text:style-name="T18">Sala das Sessões, 22 de janeiro de 1952.</text:span></text:p>
        <text:p text:style-name="P27"><text:span text:style-name="T19">Miguel Gerosa</text:span></text:p>
        <text:p text:style-name="P29"><text:span text:style-name="T20">Presidente</text:span></text:p>
        <text:p text:style-name="P31"><text:span text:style-name="T21">Benedito Lopes de Oliveira</text:span></text:p>
        <text:p text:style-name="P33"><text:span text:style-name="T22">1º Secretário</text:span></text:p>
        <text:p text:style-name="P35"><text:span text:style-name="T23">Publicada na Secretaria da Câmara Municipal de Votuporanga, aos 22 de janeiro de 1952.</text:span></text:p>
        <text:p text:style-name="P37"><text:span text:style-name="T24">Raphael Luiz Mayr</text:span></text:p>
        <text:p text:style-name="P39"><text:span text:style-name="T25">Diretor da Secretaria</text:span></text:p>
        <text:p text:style-name="P41"><text:span text:style-name="T26">Registrada no livro nº 1, a fls. 5, sob nº 4.</text:span></text:p>
        <text:p text:style-name="P43"><text:span text:style-name="T27">Votuporanga, 22 de janeiro de 1952.</text:span></text:p>
        <text:p text:style-name="P45"><text:span text:style-name="T28">Raphael Luiz Mayr</text:span></text:p>
        <text:p text:style-name="P47"><text:span text:style-name="T29">Diretor da Secretaria</text:span></text:p>
        <text:p text:style-name="Standard"/>
        <table:table table:name="101566" table:style-name="101566">
          <table:table-column table:style-name="101566.0"/>
          <table:table-column table:style-name="10156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83</text:span></text:p>
            </table:table-cell>
            <table:table-cell office:value-type="string">
              <text:p><text:span>Gerado em 18/08/2026 11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caaa4" style:family="table">
      <style:table-properties style:rel-width="100" table:align="center"/>
    </style:style>
    <style:style style:name="7caaa4.0" style:family="table-column">
      <style:table-column-properties style:column-width="9.70cm"/>
    </style:style>
    <style:style style:name="7caaa4.1" style:family="table-column">
      <style:table-column-properties style:column-width="7.94cm"/>
    </style:style>
    <style:style style:name="900a2d" style:family="table">
      <style:table-properties style:rel-width="100" table:align="center"/>
    </style:style>
    <style:style style:name="900a2d.0" style:family="table-column">
      <style:table-column-properties style:column-width="17.64cm"/>
    </style:style>
    <style:style style:name="101566" style:family="table">
      <style:table-properties style:rel-width="100" table:align="center"/>
    </style:style>
    <style:style style:name="101566.0" style:family="table-column">
      <style:table-column-properties style:column-width="11.47cm"/>
    </style:style>
    <style:style style:name="10156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14:21.000</dc:date>
    <meta:generator>PHPWord</meta:generator>
    <meta:initial-creator/>
    <meta:creation-date>2026-08-18T14:14:21.000</meta:creation-date>
    <meta:keyword/>
    <meta:user-defined meta:name="Category"/>
    <meta:user-defined meta:name="Company"/>
    <meta:user-defined meta:name="Manager"/>
  </office:meta>
</office:document-meta>
</file>