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dafcc" style:family="table">
      <style:table-properties style:rel-width="100" table:align="center"/>
    </style:style>
    <style:style style:name="0dafcc.0" style:family="table-column">
      <style:table-column-properties style:column-width="9.70cm"/>
    </style:style>
    <style:style style:name="0dafcc.1" style:family="table-column">
      <style:table-column-properties style:column-width="7.94cm"/>
    </style:style>
    <style:style style:name="03b9b3" style:family="table">
      <style:table-properties style:rel-width="100" table:align="center"/>
    </style:style>
    <style:style style:name="03b9b3.0" style:family="table-column">
      <style:table-column-properties style:column-width="17.64cm"/>
    </style:style>
    <style:style style:name="d8508d" style:family="table">
      <style:table-properties style:rel-width="100" table:align="center"/>
    </style:style>
    <style:style style:name="d8508d.0" style:family="table-column">
      <style:table-column-properties style:column-width="11.47cm"/>
    </style:style>
    <style:style style:name="d8508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dafcc" table:style-name="0dafcc">
          <table:table-column table:style-name="0dafcc.0"/>
          <table:table-column table:style-name="0dafcc.1"/>
          <table:table-row>
            <table:table-cell office:value-type="string">
              <text:p text:style-name="IM1"><draw:frame draw:style-name="fr1" draw:name="0ea28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3b9b3" table:style-name="03b9b3">
          <table:table-column table:style-name="03b9b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51</text:span></text:p>
        <text:p text:style-name="P3_InstBodyJustified"><text:span text:style-name="T3">Ano 1951 · Data 12/11/1951 · Status EM VIGOR</text:span></text:p>
        <text:p text:style-name="P4_InstBodyJustified"><text:span text:style-name="T4">Ementa: CEDENDO O SALÃO NOBRE DA CÂMARA MUNICIPAL, PARA A REALIZAÇÃO DAS FESTIVIDADES DE FORMATURA DOS PRIMEIROS LICENCIADOS DO GINÁSIO ESTADUAL LOCAL.</text:span></text:p>
        <text:p text:style-name="P5_InstBodyJustified"><text:span text:style-name="T5">RESOLUÇÃO Nº 3, DE 12 DE NOVEMBRO DE 1951</text:span></text:p>
        <text:p text:style-name="P6_InstBodyJustified"><text:span text:style-name="T6">(CEDENDO O SALÃO NOBRE DA CÂMARA MUNICIPAL, PARA A REALIZAÇÃO DAS FESTIVIDADES DE FORMATURA DOS PRIMEIROS LICENCIADOS DO GINÁSIO ESTADUAL LOC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nº 3, que se refere aso processo nº 145/51, a saber:</text:span></text:p>
        <text:p text:style-name="P14"><text:span text:style-name="T11">“A CÂMARA MUNICIPAL DE VOTUPORANGA, RESOLVE”:</text:span></text:p>
        <text:p text:style-name="P16"><text:span text:style-name="T12">Art. 1º</text:span><text:span text:style-name="T13"><text:s/>Em caráter excepcional ceder o seu salão nobre para a realização das festas de formatura dos primeiros licenciados do Ginásio Estadual de Votuporanga.</text:span></text:p>
        <text:p text:style-name="P19"><text:span text:style-name="T14">Art. 2º</text:span><text:span text:style-name="T15"><text:s/>Todas as despesas decorrentes com enfeites, decorações, etc, a critério do senhor Presidente da Câmara, correrão por conta da Câmara Municipal, como medida de cooperação aos jovens licenciados.</text:span></text:p>
        <text:p text:style-name="P22"><text:span text:style-name="T16">Art. 3º</text:span><text:span text:style-name="T17"><text:s/>Esta Resolução entra em vigor na data de sua publicação, revogadas as disposições em contrário.</text:span></text:p>
        <text:p text:style-name="P25"><text:span text:style-name="T18">Sala das Sessões, 12 de novembro de 1951.</text:span></text:p>
        <text:p text:style-name="P27"><text:span text:style-name="T19">Luiz Zucolotto</text:span></text:p>
        <text:p text:style-name="P29"><text:span text:style-name="T20">Presidente</text:span></text:p>
        <text:p text:style-name="P31"><text:span text:style-name="T21">Aristides Gallo</text:span></text:p>
        <text:p text:style-name="P33"><text:span text:style-name="T22">Secretário</text:span></text:p>
        <text:p text:style-name="Standard"/>
        <table:table table:name="d8508d" table:style-name="d8508d">
          <table:table-column table:style-name="d8508d.0"/>
          <table:table-column table:style-name="d8508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82</text:span></text:p>
            </table:table-cell>
            <table:table-cell office:value-type="string">
              <text:p><text:span>Gerado em 18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dafcc" style:family="table">
      <style:table-properties style:rel-width="100" table:align="center"/>
    </style:style>
    <style:style style:name="0dafcc.0" style:family="table-column">
      <style:table-column-properties style:column-width="9.70cm"/>
    </style:style>
    <style:style style:name="0dafcc.1" style:family="table-column">
      <style:table-column-properties style:column-width="7.94cm"/>
    </style:style>
    <style:style style:name="03b9b3" style:family="table">
      <style:table-properties style:rel-width="100" table:align="center"/>
    </style:style>
    <style:style style:name="03b9b3.0" style:family="table-column">
      <style:table-column-properties style:column-width="17.64cm"/>
    </style:style>
    <style:style style:name="d8508d" style:family="table">
      <style:table-properties style:rel-width="100" table:align="center"/>
    </style:style>
    <style:style style:name="d8508d.0" style:family="table-column">
      <style:table-column-properties style:column-width="11.47cm"/>
    </style:style>
    <style:style style:name="d8508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8:46:37.000</dc:date>
    <meta:generator>PHPWord</meta:generator>
    <meta:initial-creator/>
    <meta:creation-date>2026-08-18T18:46:37.000</meta:creation-date>
    <meta:keyword/>
    <meta:user-defined meta:name="Category"/>
    <meta:user-defined meta:name="Company"/>
    <meta:user-defined meta:name="Manager"/>
  </office:meta>
</office:document-meta>
</file>