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9c97d" style:family="table">
      <style:table-properties style:rel-width="100" table:align="center"/>
    </style:style>
    <style:style style:name="19c97d.0" style:family="table-column">
      <style:table-column-properties style:column-width="9.70cm"/>
    </style:style>
    <style:style style:name="19c97d.1" style:family="table-column">
      <style:table-column-properties style:column-width="7.94cm"/>
    </style:style>
    <style:style style:name="c1ed43" style:family="table">
      <style:table-properties style:rel-width="100" table:align="center"/>
    </style:style>
    <style:style style:name="c1ed43.0" style:family="table-column">
      <style:table-column-properties style:column-width="17.64cm"/>
    </style:style>
    <style:style style:name="e4d7b5" style:family="table">
      <style:table-properties style:rel-width="100" table:align="center"/>
    </style:style>
    <style:style style:name="e4d7b5.0" style:family="table-column">
      <style:table-column-properties style:column-width="11.47cm"/>
    </style:style>
    <style:style style:name="e4d7b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9c97d" table:style-name="19c97d">
          <table:table-column table:style-name="19c97d.0"/>
          <table:table-column table:style-name="19c97d.1"/>
          <table:table-row>
            <table:table-cell office:value-type="string">
              <text:p text:style-name="IM1"><draw:frame draw:style-name="fr1" draw:name="81e91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1ed43" table:style-name="c1ed43">
          <table:table-column table:style-name="c1ed4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0/1949</text:span></text:p>
        <text:p text:style-name="P3_InstBodyJustified"><text:span text:style-name="T3">Ano 1949 · Data 10/12/1949 · Status EM VIGOR</text:span></text:p>
        <text:p text:style-name="P4_InstBodyJustified"><text:span text:style-name="T4">Ementa: FICA SUPRIDO O CARGO DE PROCURADOR GERAL DA PREFEITURA MUNICIPAL DE VOTUPORANGA, A PARTIR DO DIA 1º DE JANEIRO DE 1950</text:span></text:p>
        <text:p text:style-name="P5_InstBodyJustified"><text:span text:style-name="T5">RESOLUÇÃO Nº 20, DE 10 DE DEZEMBRO DE 1949</text:span></text:p>
        <text:p text:style-name="P6_InstBodyJustified"><text:span text:style-name="T6">(FICA SUPRIDO O CARGO DE PROCURADOR GERAL DA PREFEITURA MUNICIPAL DE VOTUPORANGA, A PARTIR DO DIA 1º DE JANEIRO DE 1950)</text:span></text:p>
        <text:p text:style-name="P7"><text:span text:style-name="T7">A Mesa da Câmara Municipal</text:span><text:span text:style-name="T8"><text:s/>de Vereadores de Votuporanga, faz publicar a seguinte Resolução:</text:span></text:p>
        <text:p text:style-name="P10"><text:span text:style-name="T9">A Câmara Municipal de Vereadores de Votuporanga;</text:span></text:p>
        <text:p text:style-name="P12"><text:span text:style-name="T10">RESOLVE:</text:span></text:p>
        <text:p text:style-name="P14"><text:span text:style-name="T11">APROVAR, nos seus termos o projeto de lei, que se refere o processo nº 124/49, a saber:</text:span></text:p>
        <text:p text:style-name="P16"><text:span text:style-name="T12">Art. 1º</text:span><text:span text:style-name="T13"><text:s/>Fica suprimido o cargo de Procurador Geral da Prefeitura Municipal de Votuporanga, a partir do dia 1º de janeiro de 1950.</text:span></text:p>
        <text:p text:style-name="P19"><text:span text:style-name="T14">Art. 2º</text:span><text:span text:style-name="T15"><text:s/>Ficam revogadas as disposições em contrário.</text:span></text:p>
        <text:p text:style-name="P22"><text:span text:style-name="T16">Sala das Sessões, aos 10 de dezembro de 1949.</text:span></text:p>
        <text:p text:style-name="P24"><text:span text:style-name="T17">Presidente</text:span></text:p>
        <text:p text:style-name="P26"><text:span text:style-name="T18">1º Secretário</text:span></text:p>
        <text:p text:style-name="Standard"/>
        <table:table table:name="e4d7b5" table:style-name="e4d7b5">
          <table:table-column table:style-name="e4d7b5.0"/>
          <table:table-column table:style-name="e4d7b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178</text:span></text:p>
            </table:table-cell>
            <table:table-cell office:value-type="string">
              <text:p><text:span>Gerado em 18/08/2026 18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9c97d" style:family="table">
      <style:table-properties style:rel-width="100" table:align="center"/>
    </style:style>
    <style:style style:name="19c97d.0" style:family="table-column">
      <style:table-column-properties style:column-width="9.70cm"/>
    </style:style>
    <style:style style:name="19c97d.1" style:family="table-column">
      <style:table-column-properties style:column-width="7.94cm"/>
    </style:style>
    <style:style style:name="c1ed43" style:family="table">
      <style:table-properties style:rel-width="100" table:align="center"/>
    </style:style>
    <style:style style:name="c1ed43.0" style:family="table-column">
      <style:table-column-properties style:column-width="17.64cm"/>
    </style:style>
    <style:style style:name="e4d7b5" style:family="table">
      <style:table-properties style:rel-width="100" table:align="center"/>
    </style:style>
    <style:style style:name="e4d7b5.0" style:family="table-column">
      <style:table-column-properties style:column-width="11.47cm"/>
    </style:style>
    <style:style style:name="e4d7b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4:32.000</dc:date>
    <meta:generator>PHPWord</meta:generator>
    <meta:initial-creator/>
    <meta:creation-date>2026-08-18T21:34:32.000</meta:creation-date>
    <meta:keyword/>
    <meta:user-defined meta:name="Category"/>
    <meta:user-defined meta:name="Company"/>
    <meta:user-defined meta:name="Manager"/>
  </office:meta>
</office:document-meta>
</file>