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4b586" style:family="table">
      <style:table-properties style:rel-width="100" table:align="center"/>
    </style:style>
    <style:style style:name="b4b586.0" style:family="table-column">
      <style:table-column-properties style:column-width="9.70cm"/>
    </style:style>
    <style:style style:name="b4b586.1" style:family="table-column">
      <style:table-column-properties style:column-width="7.94cm"/>
    </style:style>
    <style:style style:name="9ef5ac" style:family="table">
      <style:table-properties style:rel-width="100" table:align="center"/>
    </style:style>
    <style:style style:name="9ef5ac.0" style:family="table-column">
      <style:table-column-properties style:column-width="17.64cm"/>
    </style:style>
    <style:style style:name="39ad95" style:family="table">
      <style:table-properties style:rel-width="100" table:align="center"/>
    </style:style>
    <style:style style:name="39ad95.0" style:family="table-column">
      <style:table-column-properties style:column-width="11.47cm"/>
    </style:style>
    <style:style style:name="39ad9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4b586" table:style-name="b4b586">
          <table:table-column table:style-name="b4b586.0"/>
          <table:table-column table:style-name="b4b586.1"/>
          <table:table-row>
            <table:table-cell office:value-type="string">
              <text:p text:style-name="IM1"><draw:frame draw:style-name="fr1" draw:name="a6d53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9ef5ac" table:style-name="9ef5ac">
          <table:table-column table:style-name="9ef5ac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5/2009</text:span></text:p>
        <text:p text:style-name="P3_InstBodyJustified"><text:span text:style-name="T3">Ano 2009 · Data 22/04/2009 · Status EM VIGOR</text:span></text:p>
        <text:p text:style-name="P4_InstBodyJustified"><text:span text:style-name="T4">Ementa: DISPÕE SOBRE CONCESSÃO DE TITULO DE CIDADÃO VOTUPORANGUENSE AO SENHOR OLIVIO SCAMATTI.</text:span></text:p>
        <text:p text:style-name="P5_InstBodyJustified"><text:span text:style-name="T5">DECRETO LEGISLATIVO Nº 5, DE 22 DE ABRIL DE 2009</text:span></text:p>
        <text:p text:style-name="P6_InstBodyJustified"><text:span text:style-name="T6">(DISPÕE SOBRE CONCESSÃO DE TITULO DE CIDADÃO VOTUPORANGUENSE AO SENHOR OLIVIO SCAMATTI.)</text:span></text:p>
        <text:p text:style-name="P7"><text:span text:style-name="T7">FAÇO SABER QUE A CÂMARA MUNICIPAL DE VOTUPORANGA APROVOU E EU, NOS TERMOS DO INCISO IV, DO ARTIGO 17, DA LEI ORGÂNICA DO MUNICÍPIO, PROMULGO O SEGUINTE DECRETO LEGISLATIVO:</text:span></text:p>
        <text:p text:style-name="P9"><text:span text:style-name="T8">Art. 1°</text:span><text:span text:style-name="T9"><text:s/>Fica concedido ao Senhor OLÍVIO SCAMATTI, o Título de Cidadão Votuporanguense, pelos relevantes serviços prestados ao Município.</text:span></text:p>
        <text:p text:style-name="P12"><text:span text:style-name="T10">Parágrafo único.</text:span><text:span text:style-name="T11"><text:s/>A entrega da referida honraria será feita em sessão solene, que se realizará em data a ser marcada pela Presidência, conforme os termos da legislação vigente.</text:span></text:p>
        <text:p text:style-name="P15"><text:span text:style-name="T12">Art. 2°</text:span><text:span text:style-name="T13"><text:s/>Este Decreto Legislativo entrará em vigor na data de sua publicação.</text:span></text:p>
        <text:p text:style-name="P18"><text:span text:style-name="T14">Plenário “Dr.Octávio Viscardi”, 22 de abril de 2009.</text:span></text:p>
        <text:p text:style-name="P20"><text:span text:style-name="T15">OSVALDO CARVALHO DA SILVA</text:span></text:p>
        <text:p text:style-name="P22"><text:span text:style-name="T16">PRESIDENTE</text:span></text:p>
        <text:p text:style-name="P24"><text:span text:style-name="T17">ENCARNAÇÃO MAZANO</text:span></text:p>
        <text:p text:style-name="P26"><text:span text:style-name="T18">1ª SECRETÁRIA</text:span></text:p>
        <text:p text:style-name="P28"><text:span text:style-name="T19">Publicado e registrado na Secretaria Administrativa da Câmara Municipal de Votuporanga, aos 22 de abril de 2009.</text:span></text:p>
        <text:p text:style-name="P30"><text:span text:style-name="T20">JERÔNIMO FIGUEIRA DA COSTA FILHO</text:span></text:p>
        <text:p text:style-name="P32"><text:span text:style-name="T21">DIRETOR GERAL EM EXERCÍCIO</text:span></text:p>
        <text:p text:style-name="P34"><text:span text:style-name="T22">Este Decreto Legislativo teve origem no Projeto de Decreto Legislativo nº 06/2009, de autoria do Vereador Mehde Meidão Slaiman Kanso.</text:span></text:p>
        <text:p text:style-name="Standard"/>
        <table:table table:name="39ad95" table:style-name="39ad95">
          <table:table-column table:style-name="39ad95.0"/>
          <table:table-column table:style-name="39ad9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032</text:span></text:p>
            </table:table-cell>
            <table:table-cell office:value-type="string">
              <text:p><text:span>Gerado em 20/08/2026 02:2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4b586" style:family="table">
      <style:table-properties style:rel-width="100" table:align="center"/>
    </style:style>
    <style:style style:name="b4b586.0" style:family="table-column">
      <style:table-column-properties style:column-width="9.70cm"/>
    </style:style>
    <style:style style:name="b4b586.1" style:family="table-column">
      <style:table-column-properties style:column-width="7.94cm"/>
    </style:style>
    <style:style style:name="9ef5ac" style:family="table">
      <style:table-properties style:rel-width="100" table:align="center"/>
    </style:style>
    <style:style style:name="9ef5ac.0" style:family="table-column">
      <style:table-column-properties style:column-width="17.64cm"/>
    </style:style>
    <style:style style:name="39ad95" style:family="table">
      <style:table-properties style:rel-width="100" table:align="center"/>
    </style:style>
    <style:style style:name="39ad95.0" style:family="table-column">
      <style:table-column-properties style:column-width="11.47cm"/>
    </style:style>
    <style:style style:name="39ad9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5:20:00.000</dc:date>
    <meta:generator>PHPWord</meta:generator>
    <meta:initial-creator/>
    <meta:creation-date>2026-08-20T05:20:00.000</meta:creation-date>
    <meta:keyword/>
    <meta:user-defined meta:name="Category"/>
    <meta:user-defined meta:name="Company"/>
    <meta:user-defined meta:name="Manager"/>
  </office:meta>
</office:document-meta>
</file>