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2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both"/>
    </style:style>
    <style:style style:name="T33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34" style:family="text">
      <style:text-properties style:font-name="Arial" style:font-name-complex="Arial" fo:font-weight="bold" style:font-weight-asian="bold"/>
    </style:style>
    <style:style style:name="P57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36" style:family="text">
      <style:text-properties style:font-name="Arial" style:font-name-complex="Arial" fo:font-weight="bold" style:font-weight-asian="bold"/>
    </style:style>
    <style:style style:name="P60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38" style:family="text">
      <style:text-properties style:font-name="Arial" style:font-name-complex="Arial" fo:font-weight="bold" style:font-weight-asian="bold"/>
    </style:style>
    <style:style style:name="P63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40" style:family="text">
      <style:text-properties style:font-name="Arial" style:font-name-complex="Arial" fo:font-weight="bold" style:font-weight-asian="bold"/>
    </style:style>
    <style:style style:name="P66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42" style:family="text">
      <style:text-properties style:font-name="Arial" style:font-name-complex="Arial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both"/>
    </style:style>
    <style:style style:name="T43" style:family="text">
      <style:text-properties style:font-name="Arial" style:font-name-complex="Arial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both"/>
    </style:style>
    <style:style style:name="T44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45" style:family="text">
      <style:text-properties style:font-name="Arial" style:font-name-complex="Arial"/>
    </style:style>
    <style:style style:name="P75" style:family="paragraph" style:parent-style-name="Normal">
      <style:paragraph-properties/>
    </style:style>
    <style:style style:name="P76" style:family="paragraph" style:parent-style-name="Normal">
      <style:paragraph-properties fo:text-align="both"/>
    </style:style>
    <style:style style:name="T46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both"/>
    </style:style>
    <style:style style:name="T47" style:family="text">
      <style:text-properties style:font-name="Arial" style:font-name-complex="Arial"/>
    </style:style>
    <style:style style:name="P79" style:family="paragraph" style:parent-style-name="Normal">
      <style:paragraph-properties/>
    </style:style>
    <style:style style:name="P80" style:family="paragraph" style:parent-style-name="Normal">
      <style:paragraph-properties fo:text-align="both"/>
    </style:style>
    <style:style style:name="T48" style:family="text">
      <style:text-properties style:font-name="Arial" style:font-name-complex="Arial"/>
    </style:style>
    <style:style style:name="P81" style:family="paragraph" style:parent-style-name="Normal">
      <style:paragraph-properties/>
    </style:style>
    <style:style style:name="P82" style:family="paragraph" style:parent-style-name="Normal">
      <style:paragraph-properties fo:text-align="both"/>
    </style:style>
    <style:style style:name="T49" style:family="text">
      <style:text-properties style:font-name="Arial" style:font-name-complex="Arial" fo:font-weight="bold" style:font-weight-asian="bold"/>
    </style:style>
    <style:style style:name="P83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84" style:family="paragraph" style:parent-style-name="Normal">
      <style:paragraph-properties/>
    </style:style>
    <style:style style:name="P85" style:family="paragraph" style:parent-style-name="Normal">
      <style:paragraph-properties fo:text-align="center"/>
    </style:style>
    <style:style style:name="T51" style:family="text">
      <style:text-properties style:font-name="Arial" style:font-name-complex="Arial" fo:font-style="italic" style:font-style-asian="italic" style:font-style-complex="italic"/>
    </style:style>
    <style:style style:name="P86" style:family="paragraph" style:parent-style-name="Normal">
      <style:paragraph-properties/>
    </style:style>
    <style:style style:name="P87" style:family="paragraph" style:parent-style-name="Normal">
      <style:paragraph-properties fo:text-align="center"/>
    </style:style>
    <style:style style:name="T5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8" style:family="paragraph" style:parent-style-name="Normal">
      <style:paragraph-properties/>
    </style:style>
    <style:style style:name="P89" style:family="paragraph" style:parent-style-name="Normal">
      <style:paragraph-properties fo:text-align="center"/>
    </style:style>
    <style:style style:name="T53" style:family="text">
      <style:text-properties style:font-name="Arial" style:font-name-complex="Arial" fo:font-style="italic" style:font-style-asian="italic" style:font-style-complex="italic"/>
    </style:style>
    <style:style style:name="P90" style:family="paragraph" style:parent-style-name="Normal">
      <style:paragraph-properties/>
    </style:style>
    <style:style style:name="P91" style:family="paragraph" style:parent-style-name="Normal">
      <style:paragraph-properties fo:text-align="center"/>
    </style:style>
    <style:style style:name="T5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2" style:family="paragraph" style:parent-style-name="Normal">
      <style:paragraph-properties/>
    </style:style>
    <style:style style:name="P93" style:family="paragraph" style:parent-style-name="Normal">
      <style:paragraph-properties fo:text-align="center"/>
    </style:style>
    <style:style style:name="T55" style:family="text">
      <style:text-properties style:font-name="Arial" style:font-name-complex="Arial" fo:font-style="italic" style:font-style-asian="italic" style:font-style-complex="italic"/>
    </style:style>
    <style:style style:name="P94" style:family="paragraph" style:parent-style-name="Normal">
      <style:paragraph-properties/>
    </style:style>
    <style:style style:name="P95" style:family="paragraph" style:parent-style-name="Normal">
      <style:paragraph-properties fo:text-align="both"/>
    </style:style>
    <style:style style:name="T56" style:family="text">
      <style:text-properties style:font-name="Arial" style:font-name-complex="Arial" fo:font-style="italic" style:font-style-asian="italic" style:font-style-complex="italic"/>
    </style:style>
    <style:style style:name="P96" style:family="paragraph" style:parent-style-name="Normal">
      <style:paragraph-properties/>
    </style:style>
    <style:style style:name="P97" style:family="paragraph" style:parent-style-name="Normal">
      <style:paragraph-properties fo:text-align="center"/>
    </style:style>
    <style:style style:name="T5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8" style:family="paragraph" style:parent-style-name="Normal">
      <style:paragraph-properties/>
    </style:style>
    <style:style style:name="P99" style:family="paragraph" style:parent-style-name="Normal">
      <style:paragraph-properties fo:text-align="center"/>
    </style:style>
    <style:style style:name="T58" style:family="text">
      <style:text-properties style:font-name="Arial" style:font-name-complex="Arial" fo:font-style="italic" style:font-style-asian="italic" style:font-style-complex="italic"/>
    </style:style>
    <style:style style:name="P100" style:family="paragraph" style:parent-style-name="Normal">
      <style:paragraph-properties/>
    </style:style>
    <style:style style:name="P101" style:family="paragraph" style:parent-style-name="Normal">
      <style:paragraph-properties fo:text-align="both"/>
    </style:style>
    <style:style style:name="T59" style:family="text">
      <style:text-properties style:font-name="Arial" style:font-name-complex="Arial"/>
    </style:style>
    <style:style style:name="P10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0884b" style:family="table">
      <style:table-properties style:rel-width="100" table:align="center"/>
    </style:style>
    <style:style style:name="80884b.0" style:family="table-column">
      <style:table-column-properties style:column-width="9.70cm"/>
    </style:style>
    <style:style style:name="80884b.1" style:family="table-column">
      <style:table-column-properties style:column-width="7.94cm"/>
    </style:style>
    <style:style style:name="98e509" style:family="table">
      <style:table-properties style:rel-width="100" table:align="center"/>
    </style:style>
    <style:style style:name="98e509.0" style:family="table-column">
      <style:table-column-properties style:column-width="17.64cm"/>
    </style:style>
    <style:style style:name="ba4ad1" style:family="table">
      <style:table-properties style:rel-width="100" table:align="center"/>
    </style:style>
    <style:style style:name="ba4ad1.0" style:family="table-column">
      <style:table-column-properties style:column-width="11.47cm"/>
    </style:style>
    <style:style style:name="ba4ad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0884b" table:style-name="80884b">
          <table:table-column table:style-name="80884b.0"/>
          <table:table-column table:style-name="80884b.1"/>
          <table:table-row>
            <table:table-cell office:value-type="string">
              <text:p text:style-name="IM1"><draw:frame draw:style-name="fr1" draw:name="6f4e7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8e509" table:style-name="98e509">
          <table:table-column table:style-name="98e50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3/2007</text:span></text:p>
        <text:p text:style-name="P3_InstBodyJustified"><text:span text:style-name="T3">Ano 2007 · Data 17/12/2007 · Status EM VIGOR</text:span></text:p>
        <text:p text:style-name="P4_InstBodyJustified"><text:span text:style-name="T4">Ementa: INSTITUI O PROGRAMA VEREADOR MIRIM - A CÂMARA VAI À ESCOLA.</text:span></text:p>
        <text:p text:style-name="P5_InstBodyJustified"><text:span text:style-name="T5">DECRETO LEGISLATIVO Nº 23, DE 17 DE DEZEMBRO DE 2007</text:span></text:p>
        <text:p text:style-name="P6_InstBodyJustified"><text:span text:style-name="T6">PUBLICADO NO DIÁRIO OFICIAL DO MUNICÍPIO EM 19/12/2007</text:span></text:p>
        <text:p text:style-name="P7_InstBodyJustified"><text:span text:style-name="T7">(INSTITUI O PROGRAMA VEREADOR MIRIM - A CÂMARA VAI À ESCOLA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º</text:span><text:span text:style-name="T10"><text:s/>Fica instituído o programa “VEREADOR MIRIM - A CÂMARA VAI A ESCOLA”, com o objetivo geral de promover a interação entre a Câmara Municipal e a escola, permitindo ao estudante compreender o papel do Legislativo Municipal dentro do contexto social em que vive, contribuindo assim para a formação da sua cidadania e entendimento dos aspectos políticos da sociedade brasileira.</text:span></text:p>
        <text:p text:style-name="P13"><text:span text:style-name="T11">Art. 2°</text:span><text:span text:style-name="T12"><text:s/>O programa será implantado mediante a adesão das escolas e abrangerá de 5ª a 8ª séries do 1º Grau e as três séries do 2º Grau.</text:span></text:p>
        <text:p text:style-name="P16"><text:span text:style-name="T13">Art. 3°</text:span><text:span text:style-name="T14"><text:s/>Constituem objetivos específicos o programa:</text:span></text:p>
        <text:p text:style-name="P19"><text:span text:style-name="T15">I - proporcionar a circulação de informações nas escolas sobre projetos, leis e atividades gerais da Câmara Municipal;</text:span></text:p>
        <text:p text:style-name="P21"><text:span text:style-name="T16">II - possibilitar aos alunos o acesso e conhecimento dos Vereadores e as propostas apresentadas no legislativo em prol da comunidade;</text:span></text:p>
        <text:p text:style-name="P23"><text:span text:style-name="T17">III - favorecer atividades de discussão c reflexão sobre os problemas da cidade de Votuporanga que mais afetam à população;</text:span></text:p>
        <text:p text:style-name="P25"><text:span text:style-name="T18">IV - proporcionar situações em que os alunos, representando as figuras dos Vereadores, apresentem sugestões para solucionar importantes questões da cidade ou determinados grupos sociais;</text:span></text:p>
        <text:p text:style-name="P27"><text:span text:style-name="T19">V - sensibilizar professores, funcionários e pais de alunos para participarem do projeto VEREADOR MIRIM - A CÂMARA VAI A ESCOLA e apresentarem sugestões para o seu aperfeiçoamento.</text:span></text:p>
        <text:p text:style-name="P29"><text:span text:style-name="T20">Art. 4°</text:span><text:span text:style-name="T21"><text:s/>O programa será operacionalizado pelas seguintes condições:</text:span></text:p>
        <text:p text:style-name="P32"><text:span text:style-name="T22">I - elaboração do projeto pedagógico;</text:span></text:p>
        <text:p text:style-name="P34"><text:span text:style-name="T23">II - estabelecimento de calendário das diversas escolas, tanto para ida da Câmara a ela, como da escola à Câmara;</text:span></text:p>
        <text:p text:style-name="P36"><text:span text:style-name="T24">III - planejamento das atividades;</text:span></text:p>
        <text:p text:style-name="P38"><text:span text:style-name="T25">IV - pesquisa e seleção de material didático;</text:span></text:p>
        <text:p text:style-name="P40"><text:span text:style-name="T26">V - visita dos agentes do programa às unidades escolares para orientar e avaliar o andamento do projeto junto aos professores e alunos;</text:span></text:p>
        <text:p text:style-name="P42"><text:span text:style-name="T27">VI - promoção de atividades com os seguintes temas:</text:span></text:p>
        <text:p text:style-name="P44"><text:span text:style-name="T28">a) historia da Câmara Municipal;</text:span></text:p>
        <text:p text:style-name="P46"><text:span text:style-name="T29">b) apresentação do perfil dos Vereadores e funcionamento da Câmara;</text:span></text:p>
        <text:p text:style-name="P48"><text:span text:style-name="T30">c) tramitação de proposições.</text:span></text:p>
        <text:p text:style-name="P50"><text:span text:style-name="T31">VII - visita dos alunos à Câmara Municipal para assistirem a uma sessão ordinária, dentro de calendário previamente definido;</text:span></text:p>
        <text:p text:style-name="P52"><text:span text:style-name="T32">VIII - realização de Sessão Especial com os Vereadores Mirins, para diplomação dos eleitos e entrega de certificados de participação aos demais;</text:span></text:p>
        <text:p text:style-name="P54"><text:span text:style-name="T33">IX - os Vereadores Mirins deverão participar das reuniões plenárias da Câmara Municipal, sempre que possível.</text:span></text:p>
        <text:p text:style-name="P56"><text:span text:style-name="T34">Art. 5°<text:s/></text:span><text:span text:style-name="T35">O Vereador Mirim exercerá mandato de um ano.</text:span></text:p>
        <text:p text:style-name="P59"><text:span text:style-name="T36">Art. 6°</text:span><text:span text:style-name="T37"><text:s/>Os Vereadores Mirins serão em número de dezessete e os critérios para eleição, posse e exercício do mandato são os definidos no “Anexo - Regimento Interno” deste decreto legislativo.</text:span></text:p>
        <text:p text:style-name="P62"><text:span text:style-name="T38">Art. 7°</text:span><text:span text:style-name="T39"><text:s/>Fica determinado à Secretaria Administrativa da Câmara Municipal, que proceda o envio de cópia deste decreto legislativo a todas as escolas de 1° e 2° graus estabelecidas no Município.</text:span></text:p>
        <text:p text:style-name="P65"><text:span text:style-name="T40">Art. 8°</text:span><text:span text:style-name="T41"><text:s/>Excepcionalmente a eleição dos Vereadores Mirins que terão mandato até 10 de janeiro de 2009 será realizada na segunda quinzena do mês de fevereiro de 2008 e a posse dos eleitos em 03 de março de 2008 e obedecerá aos seguintes critérios:</text:span></text:p>
        <text:p text:style-name="P68"><text:span text:style-name="T42">I - as escolas interessadas cm participar comunicarão à Câmara Municipal até o dia 11 de fevereiro de 2008, e esta lhes encaminhara as informações gerais sobre o processo de votação;</text:span></text:p>
        <text:p text:style-name="P70"><text:span text:style-name="T43">II - os alunos interessados em concorrer a uma vaga na Câmara Municipal Mirim que tenham até quinze anos de idade e estejam cursando da 5ª a 7ª série do 1° grau, inscrever-se-ão nas escolas e farão sua campanha junto aos eleitores estudantes, das mesmas séries da respectiva escola, para a consequente eleição até o dia 20 de fevereiro de 2008;</text:span></text:p>
        <text:p text:style-name="P72"><text:span text:style-name="T44">III - a campanha envolvera apresentação da plataforma de trabalho do candidato, panfletos, cédulas e siglas partidárias, num movimento semelhante às campanhas eleitorais;</text:span></text:p>
        <text:p text:style-name="P74"><text:span text:style-name="T45">IV - os alunos mais votados de cada escola, do ensino regular e do 2° grau, participarão no dia 26 de fevereiro de 2008, com todos os outros alunos mais votados das demais escolas, de um sorteio realizado na sede da Câmara Municipal, considerando-se eleitos os dezessete primeiramente sorteados;</text:span></text:p>
        <text:p text:style-name="P76"><text:span text:style-name="T46">V - cada Vereador mirim terá um suplente, que será o subsequente na ordem de votação do mesmo grau e escola, independentemente de sigla partidária;</text:span></text:p>
        <text:p text:style-name="P78"><text:span text:style-name="T47">VI - os alunos eleitos e seus suplentes serão diplomados pelo Presidente da Câmara Municipal, na sessão ordinária do dia 03 de março de 2008,com a presença dos diretores das escolas que tiverem representantes eleitos;</text:span></text:p>
        <text:p text:style-name="P80"><text:span text:style-name="T48">VII - os demais candidatos receberão na mesma oportunidade certificados de participação.</text:span></text:p>
        <text:p text:style-name="P82"><text:span text:style-name="T49">Art. 9°</text:span><text:span text:style-name="T50"><text:s/>Este Decreto Legislativo entrará em vigor na data de sua publicação.</text:span></text:p>
        <text:p text:style-name="P85"><text:span text:style-name="T51">Plenário “Dr. Octávio Viscardi”, 17 de dezembro de 2007.</text:span></text:p>
        <text:p text:style-name="P87"><text:span text:style-name="T52">OSMAIR LUIZ FERRARI</text:span></text:p>
        <text:p text:style-name="P89"><text:span text:style-name="T53">PRESIDENTE</text:span></text:p>
        <text:p text:style-name="P91"><text:span text:style-name="T54">ELINTON JOSÉ SETTE</text:span></text:p>
        <text:p text:style-name="P93"><text:span text:style-name="T55">1º SECRETÁRIO</text:span></text:p>
        <text:p text:style-name="P95"><text:span text:style-name="T56">Publicado e registrado na Secretaria de Expedientes, Arquivo e Apoio da Câmara, aos 17 de dezembro de 2007.</text:span></text:p>
        <text:p text:style-name="P97"><text:span text:style-name="T57">WALDENIR APARECIDO CUIN</text:span></text:p>
        <text:p text:style-name="P99"><text:span text:style-name="T58">DIRETOR GERAL</text:span></text:p>
        <text:p text:style-name="P101"><text:span text:style-name="T59">Este Decreto Legislativo teve origem no Projeto de Decreto Legislativo nº 22/2007 de autoria do Vereador Mehde Meidão Slaiman Kanso.</text:span></text:p>
        <text:p text:style-name="Standard"/>
        <table:table table:name="ba4ad1" table:style-name="ba4ad1">
          <table:table-column table:style-name="ba4ad1.0"/>
          <table:table-column table:style-name="ba4ad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014</text:span></text:p>
            </table:table-cell>
            <table:table-cell office:value-type="string">
              <text:p><text:span>Gerado em 25/08/2026 10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0884b" style:family="table">
      <style:table-properties style:rel-width="100" table:align="center"/>
    </style:style>
    <style:style style:name="80884b.0" style:family="table-column">
      <style:table-column-properties style:column-width="9.70cm"/>
    </style:style>
    <style:style style:name="80884b.1" style:family="table-column">
      <style:table-column-properties style:column-width="7.94cm"/>
    </style:style>
    <style:style style:name="98e509" style:family="table">
      <style:table-properties style:rel-width="100" table:align="center"/>
    </style:style>
    <style:style style:name="98e509.0" style:family="table-column">
      <style:table-column-properties style:column-width="17.64cm"/>
    </style:style>
    <style:style style:name="ba4ad1" style:family="table">
      <style:table-properties style:rel-width="100" table:align="center"/>
    </style:style>
    <style:style style:name="ba4ad1.0" style:family="table-column">
      <style:table-column-properties style:column-width="11.47cm"/>
    </style:style>
    <style:style style:name="ba4ad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3:45:55.000</dc:date>
    <meta:generator>PHPWord</meta:generator>
    <meta:initial-creator/>
    <meta:creation-date>2026-08-25T13:45:55.000</meta:creation-date>
    <meta:keyword/>
    <meta:user-defined meta:name="Category"/>
    <meta:user-defined meta:name="Company"/>
    <meta:user-defined meta:name="Manager"/>
  </office:meta>
</office:document-meta>
</file>