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8a922" style:family="table">
      <style:table-properties style:rel-width="100" table:align="center"/>
    </style:style>
    <style:style style:name="b8a922.0" style:family="table-column">
      <style:table-column-properties style:column-width="9.70cm"/>
    </style:style>
    <style:style style:name="b8a922.1" style:family="table-column">
      <style:table-column-properties style:column-width="7.94cm"/>
    </style:style>
    <style:style style:name="613ae3" style:family="table">
      <style:table-properties style:rel-width="100" table:align="center"/>
    </style:style>
    <style:style style:name="613ae3.0" style:family="table-column">
      <style:table-column-properties style:column-width="17.64cm"/>
    </style:style>
    <style:style style:name="cb219d" style:family="table">
      <style:table-properties style:rel-width="100" table:align="center"/>
    </style:style>
    <style:style style:name="cb219d.0" style:family="table-column">
      <style:table-column-properties style:column-width="11.47cm"/>
    </style:style>
    <style:style style:name="cb219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8a922" table:style-name="b8a922">
          <table:table-column table:style-name="b8a922.0"/>
          <table:table-column table:style-name="b8a922.1"/>
          <table:table-row>
            <table:table-cell office:value-type="string">
              <text:p text:style-name="IM1"><draw:frame draw:style-name="fr1" draw:name="14fd6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13ae3" table:style-name="613ae3">
          <table:table-column table:style-name="613ae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6/2007</text:span></text:p>
        <text:p text:style-name="P3_InstBodyJustified"><text:span text:style-name="T3">Ano 2007 · Data 20/11/2007 · Status EM VIGOR</text:span></text:p>
        <text:p text:style-name="P4_InstBodyJustified"><text:span text:style-name="T4">Ementa: DISPÕE SOBRE CONCESSÃO DE TÍTULO DE CIDADÃO VOTUPORANGUENSE AO DESEMBARGADOR CELSO LUIZ LIMONGI.</text:span></text:p>
        <text:p text:style-name="P5_InstBodyJustified"><text:span text:style-name="T5">DECRETO LEGISLATIVO Nº 16, DE 20 DE NOVEMBRO DE 2007</text:span></text:p>
        <text:p text:style-name="P6_InstBodyJustified"><text:span text:style-name="T6">(DISPÕE SOBRE CONCESSÃO DE TÍTULO DE CIDADÃO VOTUPORANGUENSE AO DESEMBARGADOR CELSO LUIZ LIMONGI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º</text:span><text:span text:style-name="T9"><text:s/>Fica concedido ao DESEMBARGADOR CELSO LUIZ LIMONGI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 legislação vigente.</text:span></text:p>
        <text:p text:style-name="P15"><text:span text:style-name="T12">Art. 2°</text:span><text:span text:style-name="T13"><text:s/>Este Decreto Legislativo entrará em vigor na data de sua publicação</text:span></text:p>
        <text:p text:style-name="P18"><text:span text:style-name="T14">Plenário “Dr. Octávio Viscardi”, 20 de novembro de 2007.</text:span></text:p>
        <text:p text:style-name="P20"><text:span text:style-name="T15">OSMAIR LUIZ FERRARI</text:span></text:p>
        <text:p text:style-name="P22"><text:span text:style-name="T16">PRESIDENTE</text:span></text:p>
        <text:p text:style-name="P24"><text:span text:style-name="T17">ELINTON JOSÉ SETTE</text:span></text:p>
        <text:p text:style-name="P26"><text:span text:style-name="T18">1º SECRETÁRIO</text:span></text:p>
        <text:p text:style-name="P28"><text:span text:style-name="T19">Publicado e registrado na Secretaria Administrativa da Câmara Municipal de Votuporanga, aos 20 de novembr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e Decreto Legislativo teve origem no Projeto de Decreto Legislativo nº 19/2007 de autoria do Vereador Osvaldo Carvalho da Silva.</text:span></text:p>
        <text:p text:style-name="Standard"/>
        <table:table table:name="cb219d" table:style-name="cb219d">
          <table:table-column table:style-name="cb219d.0"/>
          <table:table-column table:style-name="cb219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7</text:span></text:p>
            </table:table-cell>
            <table:table-cell office:value-type="string">
              <text:p><text:span>Gerado em 25/08/2026 14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8a922" style:family="table">
      <style:table-properties style:rel-width="100" table:align="center"/>
    </style:style>
    <style:style style:name="b8a922.0" style:family="table-column">
      <style:table-column-properties style:column-width="9.70cm"/>
    </style:style>
    <style:style style:name="b8a922.1" style:family="table-column">
      <style:table-column-properties style:column-width="7.94cm"/>
    </style:style>
    <style:style style:name="613ae3" style:family="table">
      <style:table-properties style:rel-width="100" table:align="center"/>
    </style:style>
    <style:style style:name="613ae3.0" style:family="table-column">
      <style:table-column-properties style:column-width="17.64cm"/>
    </style:style>
    <style:style style:name="cb219d" style:family="table">
      <style:table-properties style:rel-width="100" table:align="center"/>
    </style:style>
    <style:style style:name="cb219d.0" style:family="table-column">
      <style:table-column-properties style:column-width="11.47cm"/>
    </style:style>
    <style:style style:name="cb219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7:27:37.000</dc:date>
    <meta:generator>PHPWord</meta:generator>
    <meta:initial-creator/>
    <meta:creation-date>2026-08-25T17:27:37.000</meta:creation-date>
    <meta:keyword/>
    <meta:user-defined meta:name="Category"/>
    <meta:user-defined meta:name="Company"/>
    <meta:user-defined meta:name="Manager"/>
  </office:meta>
</office:document-meta>
</file>